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2141684c090d04350ecea9a8197bfb.png"/>
  <manifest:file-entry manifest:media-type="image/png" manifest:full-path="Pictures/138179a1c761785ac9b945193a28c1c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treinamentos"><draw:frame draw:style-name="mediaright" draw:name="0" text:anchor-type="paragraph" draw:z-index="0" svg:width="2.38125cm" style:rel-width="100%" svg:height="2.38125cm" style:rel-height="scale"><draw:image xlink:href="Pictures/4d2141684c090d04350ecea9a8197bfb.png" xlink:type="simple" xlink:show="embed" xlink:actuate="onLoad"/></draw:frame></draw:a>
</text:p>
      <text:h text:style-name="Heading_20_1" text:outline-level="1"><text:bookmark text:name="treinamento:treinamento:livre:processos:telemetria"/><text:bookmark-start text:name="__RefHeading___descricao_do_processo_de_telemetria_1"/><text:bookmark-start text:name="descricao_do_processo_de_telemetria"/>Descrição do Processo de Telemetria<text:bookmark-end text:name="__RefHeading___descricao_do_processo_de_telemetria_1"/><text:bookmark-end text:name="descricao_do_processo_de_telemetri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processo de <text:span text:style-name="Strong_20_Emphasis">Telemetria</text:span> possibilita a comunicação com o sistema <text:span text:style-name="Strong_20_Emphasis">GSAN</text:span>, para entrega das medições de leituras dos consumos de água, dos prédios com medição individualizada, para posterior emissão do faturamento.</text:p>
            <text:p text:style-name="Text_20_body">O processo é composto pelos seguintes procedimentos (que podem ser observados no fluxo abaixo):</text:p>
            <text:list text:style-name="List_20_1" text:continue-numbering="false">
              <text:list-item>
                <text:p text:style-name="List_20_1_Content_First"> Processa Leitura Via Telemetria;</text:p>
              </text:list-item>
              <text:list-item>
                <text:p text:style-name="List_20_1_Content_Last"> <text:span text:style-name="Strong_20_Emphasis"><text:a xlink:type="simple" xlink:href="https://gsan.com.br/doku.php?id=ajuda:consultar_leituras_transmitidas_via_telemetria" text:style-name="Internet_20_link" text:visited-style-name="Visited_20_Internet_20_Link">Consultar Leituras Transmitidas Via Telemetria</text:a></text:span>.</text:p>
              </text:list-item>
            </text:list>
          </table:table-cell>
        </table:table-row>
      </table:table>
      <text:p text:style-name="Text_20_body"><text:line-break/></text:p>
      <text:h text:style-name="Heading_20_2" text:outline-level="2"><text:bookmark-start text:name="__RefHeading___processa_leitura_via_telemetria_2"/><text:bookmark-start text:name="processa_leitura_via_telemetria"/>Processa Leitura Via Telemetria<text:bookmark-end text:name="__RefHeading___processa_leitura_via_telemetria_2"/><text:bookmark-end text:name="processa_leitura_via_telemetria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Esta é uma funcionalidade <text:span text:style-name="Emphasis">Webservice</text:span> que permite a troca de informações com o <text:span text:style-name="Strong_20_Emphasis">GSAN</text:span>. Inicialmente, o operador da empresa de telemetria chama o serviço <text:span text:style-name="Emphasis">Processa Requisição Telemetria GSAN</text:span>. Em seguida, o <text:span text:style-name="Strong_20_Emphasis">GSAN</text:span> faz a validação das informações recebidas, efetuando a consistência dos dados transmitidos. Depois, o <text:span text:style-name="Strong_20_Emphasis">GSAN</text:span> realiza a consistência das leituras dos imóveis.</text:p>
          </table:table-cell>
        </table:table-row>
      </table:table>
      <text:p text:style-name="Text_20_body"><text:line-break/></text:p>
      <text:h text:style-name="Heading_20_2" text:outline-level="2"><text:bookmark-start text:name="__RefHeading___consultar_leituras_transmitidas_via_telemetria_3"/><text:bookmark-start text:name="consultar_leituras_transmitidas_via_telemetria"/>Consultar Leituras Transmitidas Via Telemetria<text:bookmark-end text:name="__RefHeading___consultar_leituras_transmitidas_via_telemetria_3"/><text:bookmark-end text:name="consultar_leituras_transmitidas_via_telemetria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tablealignleft">Clique no link <text:span text:style-name="Strong_20_Emphasis"><text:a xlink:type="simple" xlink:href="https://gsan.com.br/doku.php?id=ajuda:consultar_leituras_transmitidas_via_telemetria" text:style-name="Internet_20_link" text:visited-style-name="Visited_20_Internet_20_Link">Consultar Leituras Transmitidas Via Telemetria</text:a></text:span> para obter os detalhes dos procedimentos desta funcionalidade.</text:p>
          </table:table-cell>
        </table:table-row>
      </table:table>
      <text:p text:style-name="Text_20_body"><text:line-break/></text:p>
      <text:h text:style-name="Heading_20_2" text:outline-level="2"><text:bookmark-start text:name="__RefHeading___fluxo_do_processo_de_telemetria_4"/><text:bookmark-start text:name="fluxo_do_processo_de_telemetria"/>Fluxo do Processo de Telemetria<text:bookmark-end text:name="__RefHeading___fluxo_do_processo_de_telemetria_4"/><text:bookmark-end text:name="fluxo_do_processo_de_telemetria"/></text:h>
      <text:p text:style-name="Text_20_body"><draw:frame draw:style-name="PluginODTAutoStyle_Frame_10_text_frame" draw:name="Frame1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1" text:anchor-type="paragraph" draw:z-index="1" svg:width="21.166666666667cm" style:rel-width="100%" svg:height="21.037689009253cm" style:rel-height="scale"><draw:image xlink:href="Pictures/138179a1c761785ac9b945193a28c1c9.pn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micromedicao:uc1069" text:style-name="Internet_20_link" text:visited-style-name="Visited_20_Internet_20_Link">Consultar Leituras Telemetria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micromedicao" text:style-name="Internet_20_link" text:visited-style-name="Visited_20_Internet_20_Link">Micromedição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38:49</meta:creation-date>
    <dc:creator>Generated</dc:creator>
    <dc:date>2026-09-13T10::38:49</dc:date>
    <dc:language>en-US</dc:language>
    <meta:editing-cycles>1</meta:editing-cycles>
    <meta:editing-duration>PT0S</meta:editing-duration>
    <dc:title>treinamento:treinamento:livre:processos:telemetria</dc:title>
  </office:meta>
</office:document-meta>
</file>