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#casos_de_uso:catalogodeservicos" text:style-name="Local_20_link" text:visited-style-name="Visited_20_Local_20_Link">Array</text:a>
<draw:a xlink:type="simple" xlink:href="http://www.consensotec.com.br"><draw:frame draw:style-name="mediaright" draw:name="0" text:anchor-type="paragraph" draw:z-index="0" svg:width="5.2916666666667cm" style:rel-width="100%" svg:height="1.8421501706485cm" style:rel-height="scale"><draw:image xlink:href="Pictures/c64b583c0c833bfede2c548217925d8d.png" xlink:type="simple" xlink:show="embed" xlink:actuate="onLoad"/></draw:frame></draw:a> <text:line-break/><text:line-break/>
<text:line-break/><text:line-break/><text:line-break/></text:p>
      <text:h text:style-name="Heading_20_1" text:outline-level="1"><text:bookmark text:name="casos_de_uso:catalogodeservicos"/><text:bookmark-start text:name="__RefHeading___catalogo_de_servicos_1"/><text:bookmark-start text:name="catalogo_de_servicos"/>Catálogo de Serviços<text:bookmark-end text:name="__RefHeading___catalogo_de_servicos_1"/><text:bookmark-end text:name="catalogo_de_servic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Com o objetivo de aperfeiçoar o relacionamento com o cliente, dando mais transparência na relação comercial e estabelecendo critérios importantes que garantam nosso nível de qualidade, estamos desenvolvendo nosso catálogo de serviços.</text:p>
            <text:p text:style-name="Text_20_body">Abaixo estão as categorias de todos os serviços que estamos habilitados a prestar, bem como as formas de acionamento e a abrangência do serviço para cada necessidade. Esse trabalho é iterativo e incremental; logo com o tempo estaremos incluindo novos serviços e descartando serviços que venham a ser descontinuados, conforme o amadurecimento do <text:span text:style-name="Emphasis">portfólio</text:span>.</text:p>
          </table:table-cell>
        </table:table-row>
      </table:table>
      <text:h text:style-name="Heading_20_2" text:outline-level="2"><text:bookmark-start text:name="__RefHeading___categorias_2"/><text:bookmark-start text:name="categorias"/>Categorias<text:bookmark-end text:name="__RefHeading___categorias_2"/><text:bookmark-end text:name="categorias"/></text:h>
      <text:p text:style-name="Text_20_body"><draw:frame draw:style-name="PluginODTAutoStyle_Frame_4_text_frame" draw:name="Frame1" text:anchor-type="paragraph" svg:width="385.512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/><table:table-column/><table:table-row><table:table-cell office:value-type="string" table:style-name="tablecell"><text:p text:style-name="tablealignleft">Icon</text:p></table:table-cell><table:table-cell office:value-type="string" table:style-name="tablecell"><text:p text:style-name="tablealignleft"><text:a xlink:type="simple" xlink:href="https://gsan.com.br/doku.php?id=casos_de_uso:catalogodeservicos:infra" text:style-name="Internet_20_link" text:visited-style-name="Visited_20_Internet_20_Link">Infraestrutura</text:a></text:p></table:table-cell></table:table-row><table:table-row><table:table-cell office:value-type="string" table:style-name="tablecell"><text:p text:style-name="tablealignleft">Icon</text:p></table:table-cell><table:table-cell office:value-type="string" table:style-name="tablecell"><text:p text:style-name="tablealignleft"><text:a xlink:type="simple" xlink:href="https://gsan.com.br/doku.php?id=casos_de_uso:catalogodeservicos:seguranca" text:style-name="Internet_20_link" text:visited-style-name="Visited_20_Internet_20_Link">Segurança GSAN</text:a></text:p></table:table-cell></table:table-row><table:table-row><table:table-cell office:value-type="string" table:style-name="tablecell"><text:p text:style-name="tablealignleft">Icon</text:p></table:table-cell><table:table-cell office:value-type="string" table:style-name="tablecell"><text:p text:style-name="tablealignleft"><text:a xlink:type="simple" xlink:href="https://gsan.com.br/doku.php?id=casos_de_uso:catalogodeservicos:mobile" text:style-name="Internet_20_link" text:visited-style-name="Visited_20_Internet_20_Link">Aplicativos Móveis</text:a></text:p></table:table-cell></table:table-row><table:table-row><table:table-cell office:value-type="string" table:style-name="tablecell"><text:p text:style-name="tablealignleft">Icon</text:p></table:table-cell><table:table-cell office:value-type="string" table:style-name="tablecell"><text:p text:style-name="tablealignleft"><text:a xlink:type="simple" xlink:href="https://gsan.com.br/doku.php?id=casos_de_uso:catalogodeservicos:intervencaobd" text:style-name="Internet_20_link" text:visited-style-name="Visited_20_Internet_20_Link">Intervenção na Base de Dados</text:a></text:p></table:table-cell></table:table-row><table:table-row><table:table-cell office:value-type="string" table:style-name="tablecell"><text:p text:style-name="tablealignleft">Icon</text:p></table:table-cell><table:table-cell office:value-type="string" table:style-name="tablecell"><text:p text:style-name="tablealignleft"><text:a xlink:type="simple" xlink:href="https://gsan.com.br/doku.php?id=casos_de_uso:catalogodeservicos:analises-bd" text:style-name="Internet_20_link" text:visited-style-name="Visited_20_Internet_20_Link">Análises de BD</text:a></text:p></table:table-cell></table:table-row><table:table-row><table:table-cell office:value-type="string" table:style-name="tablecell"><text:p text:style-name="tablealignleft">Icon</text:p></table:table-cell><table:table-cell office:value-type="string" table:style-name="tablecell"><text:p text:style-name="tablealignleft"><text:a xlink:type="simple" xlink:href="https://gsan.com.br/doku.php?id=casos_de_uso:catalogodeservicos:bi" text:style-name="Internet_20_link" text:visited-style-name="Visited_20_Internet_20_Link">Serviços Relacionados a Plataforma Pentaho 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3::55:14</meta:creation-date>
    <dc:creator>Generated</dc:creator>
    <dc:date>2026-09-16T03::55:14</dc:date>
    <dc:language>en-US</dc:language>
    <meta:editing-cycles>1</meta:editing-cycles>
    <meta:editing-duration>PT0S</meta:editing-duration>
    <dc:title>casos_de_uso:catalogodeservicos</dc:title>
  </office:meta>
</office:document-meta>
</file>