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fc118640879b0d5a97323eafad6060b3.jpg"/>
  <manifest:file-entry manifest:media-type="image/jpeg" manifest:full-path="Pictures/dc99c99bf17f964856f49f9308f9b0f3.jpg"/>
  <manifest:file-entry manifest:media-type="image/png" manifest:full-path="Pictures/c4e1c37b99e2b03e4e8ba4ef9b7f8431.png"/>
  <manifest:file-entry manifest:media-type="image/png" manifest:full-path="Pictures/7a3ee5346a6dae1d0123bfe37257827a.png"/>
  <manifest:file-entry manifest:media-type="image/jpeg" manifest:full-path="Pictures/51fe5ccd17146f2eb821e6339bb862c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upload_versao_dispositivo_movel"/><text:bookmark-start text:name="__RefHeading___upload_versao_dispositivo_movel_1"/><text:bookmark-start text:name="upload_versao_dispositivo_movel"/>Upload Versão Dispositivo Móvel<text:bookmark-end text:name="__RefHeading___upload_versao_dispositivo_movel_1"/><text:bookmark-end text:name="upload_versao_dispositivo_mov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realizar o envio dos arquivos referentes à nova versão do GSAN Dispositivo Móvel. A funcionalidade pode ser acessada via <text:span text:style-name="Strong_20_Emphasis">Menu do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dispositivo_movel" text:style-name="Internet_20_link" text:visited-style-name="Visited_20_Internet_20_Link">Dispositivo Móvel</text:a> &gt; Upload Versão Dispositivo Móvel</text:span>.</text:p>
          </table:table-cell>
        </table:table-row>
      </table:table>
      <text:p text:style-name="Text_20_body">Feito isso, o sistema acessa a tela abaixo:
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83541666667cm" svg:height="10.398125cm"><draw:image xlink:href="Pictures/fc118640879b0d5a97323eafad6060b3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obrigatoriamente os campos, clicando no botão <draw:frame draw:style-name="media" draw:name="2" text:anchor-type="as-char" draw:z-index="2" svg:width="2.8839583333333cm" style:rel-width="100%" svg:height="0.42333333333333cm" style:rel-height="scale"><draw:image xlink:href="Pictures/dc99c99bf17f964856f49f9308f9b0f3.jpg" xlink:type="simple" xlink:show="embed" xlink:actuate="onLoad"/></draw:frame> para selecionar o arquivo desejado no formato <text:span text:style-name="Strong_20_Emphasis">JAD</text:span> e <text:span text:style-name="Strong_20_Emphasis">JAR</text:span>. Depois, clique no botão <draw:frame draw:style-name="media" draw:name="3" text:anchor-type="as-char" draw:z-index="3" svg:width="1.6139583333333cm" svg:height="0.555625cm"><draw:image xlink:href="Pictures/c4e1c37b99e2b03e4e8ba4ef9b7f8431.png" xlink:type="simple" xlink:show="embed" xlink:actuate="onLoad"/></draw:frame>.</text:p>
            <text:p text:style-name="Text_20_body">O sistema efetua algumas validações:</text:p>
            <text:list text:style-name="Numbering_20_1" text:continue-numbering="false">
              <text:list-item>
                <text:p text:style-name="Numbering_20_1_Content_First"> Validação do arquivo JAD:</text:p>
                <text:list text:style-name="Numbering_20_1">
                  <text:list-item>
                    <text:p text:style-name="Numbering_20_1_Content"> Caso o sistema verifique que o arquivo informado não é um arquivo do tipo .JAD, a seguinte mensagem é apresentada: <text:span text:style-name="Emphasis">Selecione um arquivo .JAD válido</text:span>.</text:p>
                  </text:list-item>
                </text:list>
              </text:list-item>
              <text:list-item>
                <text:p text:style-name="Numbering_20_1_Content"> Validação do arquivo JAR:</text:p>
                <text:list text:style-name="Numbering_20_1">
                  <text:list-item>
                    <text:p text:style-name="Numbering_20_1_Content"> Caso o sistema verifique que o arquivo informado não é um arquivo do tipo .JAR, a seguinte mensagem é apresentada: <text:span text:style-name="Emphasis">Selecione um arquivo .JAR válido</text:span>.</text:p>
                  </text:list-item>
                </text:list>
              </text:list-item>
              <text:list-item>
                <text:p text:style-name="Numbering_20_1_Content"> Erro ao armazenar informações dos arquivos:</text:p>
                <text:list text:style-name="Numbering_20_1">
                  <text:list-item>
                    <text:p text:style-name="Numbering_20_1_Content"> Caso o sistema verifique que ocorreu algum erro ao armazenar as informações dos arquivos enviados, a seguinte mensagem é apresentada: <text:span text:style-name="Emphasis">Ocorreu um erro ao tentar amazenar informações dos arquivos. Entre em contato com a equipe GSAN Mobilie</text:span>.</text:p>
                  </text:list-item>
                </text:list>
              </text:list-item>
              <text:list-item>
                <text:p text:style-name="Numbering_20_1_Content"> Versão existente:</text:p>
                <text:list text:style-name="Numbering_20_1">
                  <text:list-item>
                    <text:p text:style-name="Numbering_20_1_Content"> Caso o sistema verifique que a versão do arquivo a ser enviado já exista na base de dados, a seguinte mensagem é apresentada: <text:span text:style-name="Emphasis">Versão já existente</text:span>.</text:p>
                  </text:list-item>
                </text:list>
              </text:list-item>
              <text:list-item>
                <text:p text:style-name="Numbering_20_1_Content"> Arquivo não informado:</text:p>
                <text:list text:style-name="Numbering_20_1">
                  <text:list-item>
                    <text:p text:style-name="Numbering_20_1_Content_Last"> Caso o sistema verifique que só foi informado apenas um dos arquivos, a seguinte mensagem é apresentada: <text:span text:style-name="Emphasis">Informe o arquivo «Extensão do arquivo que falta» para iniciar o envio</text:span>.</text:p>
                  </text:list-item>
                </text:list>
              </text:list-item>
            </text:list>
            <text:p text:style-name="Text_20_body"><text:line-break/></text:p>
            <text:p text:style-name="Text_20_body">Para mais informações sobre a integração do <text:span text:style-name="Strong_20_Emphasis">GSAN</text:span> com os sistemas móveis consulte nosso <text:span text:style-name="Strong_20_Emphasis"><text:a xlink:type="simple" xlink:href="https://gsan.com.br/doku.php?id=ajuda:mobile" text:style-name="Internet_20_link" text:visited-style-name="Visited_20_Internet_20_Link">portfólio</text:a>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Arquivo JAD</text:p>
          </table:table-cell>
          <table:table-cell office:value-type="string" table:style-name="tablecell">
            <text:p text:style-name="tablealignleft">Campo obrigatório - Clique no botão <draw:frame draw:style-name="media" draw:name="4" text:anchor-type="as-char" draw:z-index="4" svg:width="2.8839583333333cm" style:rel-width="100%" svg:height="0.42333333333333cm" style:rel-height="scale"><draw:image xlink:href="Pictures/dc99c99bf17f964856f49f9308f9b0f3.jpg" xlink:type="simple" xlink:show="embed" xlink:actuate="onLoad"/></draw:frame> para selecionar o arquivo desejado no formato <text:span text:style-name="Strong_20_Emphasis">JAD</text:span>.</text:p>
          </table:table-cell>
        </table:table-row>
        <table:table-row>
          <table:table-cell office:value-type="string" table:style-name="tablecell">
            <text:p text:style-name="tablealignleft">Arquivo JAR</text:p>
          </table:table-cell>
          <table:table-cell office:value-type="string" table:style-name="tablecell">
            <text:p text:style-name="tablealignleft">Campo obrigatório - Clique no botão <draw:frame draw:style-name="media" draw:name="5" text:anchor-type="as-char" draw:z-index="5" svg:width="2.8839583333333cm" style:rel-width="100%" svg:height="0.42333333333333cm" style:rel-height="scale"><draw:image xlink:href="Pictures/dc99c99bf17f964856f49f9308f9b0f3.jpg" xlink:type="simple" xlink:show="embed" xlink:actuate="onLoad"/></draw:frame> para selecionar o arquivo desejado no formato <text:span text:style-name="Strong_20_Emphasis">JAR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8839583333333cm" style:rel-width="100%" svg:height="0.42333333333333cm" style:rel-height="scale"><draw:image xlink:href="Pictures/dc99c99bf17f964856f49f9308f9b0f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 arquivo armazenado na pasta indic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7197916666667cm" svg:height="0.555625cm"><draw:image xlink:href="Pictures/51fe5ccd17146f2eb821e6339bb862c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6139583333333cm" svg:height="0.555625cm"><draw:image xlink:href="Pictures/c4e1c37b99e2b03e4e8ba4ef9b7f8431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upload do arquivo selecionado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cadastro:uc1015" text:style-name="Internet_20_link" text:visited-style-name="Visited_20_Internet_20_Link">Upload nova versão GSAN Dispositivo Móvel</text:a></text:span></text:p>
      <text:p text:style-name="Text_20_body"><text:span text:style-name="Strong_20_Emphasis"><text:a xlink:type="simple" xlink:href="https://gsan.com.br/doku.php?id=ajuda:dispositivo_movel" text:style-name="Internet_20_link" text:visited-style-name="Visited_20_Internet_20_Link">Dispositivo Móvel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#cliente" text:style-name="Internet_20_link" text:visited-style-name="Visited_20_Internet_20_Link">Cliente</text:a></text:span></text:p>
      <text:p text:style-name="Text_20_body"><text:span text:style-name="Strong_20_Emphasis"><text:a xlink:type="simple" xlink:href="https://gsan.com.br/doku.php?id=ajuda:i#imovel_condominio" text:style-name="Internet_20_link" text:visited-style-name="Visited_20_Internet_20_Link">Imóvel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21::29:12</meta:creation-date>
    <dc:creator>Generated</dc:creator>
    <dc:date>2026-09-15T21::29:12</dc:date>
    <dc:language>en-US</dc:language>
    <meta:editing-cycles>1</meta:editing-cycles>
    <meta:editing-duration>PT0S</meta:editing-duration>
    <dc:title>ajuda:upload_versao_dispositivo_movel</dc:title>
  </office:meta>
</office:document-meta>
</file>