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205473ab2933e73cacaaa02787b7f91a.jpg"/>
  <manifest:file-entry manifest:media-type="image/png" manifest:full-path="Pictures/461951a142b852a30b256a279561293a.png"/>
  <manifest:file-entry manifest:media-type="image/jpeg" manifest:full-path="Pictures/ced556499a03133eed7fa21bc10cd368.jpg"/>
  <manifest:file-entry manifest:media-type="image/png" manifest:full-path="Pictures/6139004d0bc5277d85d6495002cff5db.png"/>
  <manifest:file-entry manifest:media-type="image/jpeg" manifest:full-path="Pictures/d4217202534dd8f2e6f6e8ffa5be73c8.jpg"/>
  <manifest:file-entry manifest:media-type="image/png" manifest:full-path="Pictures/068ab3b54edaad3fb83da436d6d53ee2.png"/>
  <manifest:file-entry manifest:media-type="image/jpeg" manifest:full-path="Pictures/8f8b7e3edff15508e6159492ce85570d.jpg"/>
  <manifest:file-entry manifest:media-type="image/jpeg" manifest:full-path="Pictures/c51325312553b42fabba4d9ce3a3f739.jpg"/>
  <manifest:file-entry manifest:media-type="image/png" manifest:full-path="Pictures/484465e3d55eb8d0773453d5695d0504.png"/>
  <manifest:file-entry manifest:media-type="image/png" manifest:full-path="Pictures/efc882d8198bc4022f158e92a68e095c.png"/>
  <manifest:file-entry manifest:media-type="image/png" manifest:full-path="Pictures/6cdffa1096cb5658e59b9c4f8c3b6a81.png"/>
  <manifest:file-entry manifest:media-type="image/png" manifest:full-path="Pictures/e44c2acd4de33f67a775a7eac8b0fadb.png"/>
  <manifest:file-entry manifest:media-type="image/png" manifest:full-path="Pictures/a6dc0fab7e926ecbae65085b858b65d8.png"/>
  <manifest:file-entry manifest:media-type="image/png" manifest:full-path="Pictures/5707dcdf827f4f52adcede8d78684140.png"/>
  <manifest:file-entry manifest:media-type="image/jpeg" manifest:full-path="Pictures/6b86e73b8343471b4245484a183146e5.jpg"/>
  <manifest:file-entry manifest:media-type="image/jpeg" manifest:full-path="Pictures/c483fc1f8e52dc575af7f0074087cf5a.jpg"/>
  <manifest:file-entry manifest:media-type="image/jpeg" manifest:full-path="Pictures/c5bc92dbab1566cc42e798a232cf85fa.jpg"/>
  <manifest:file-entry manifest:media-type="image/jpeg" manifest:full-path="Pictures/26850458619daf2b8c0344a6fcd4c4d9.jpg"/>
  <manifest:file-entry manifest:media-type="image/jpeg" manifest:full-path="Pictures/37c66b121f91b62e1797f1244e8d982e.jpg"/>
  <manifest:file-entry manifest:media-type="image/jpeg" manifest:full-path="Pictures/1807a35bef55a17ebad10b6061d35992.jpg"/>
  <manifest:file-entry manifest:media-type="image/jpeg" manifest:full-path="Pictures/205f2d4dc9d0b864b2d34b961b1c2323.jpg"/>
  <manifest:file-entry manifest:media-type="image/jpeg" manifest:full-path="Pictures/191340a5b1fe210f40eb04b21ee15fde.jpg"/>
  <manifest:file-entry manifest:media-type="image/jpeg" manifest:full-path="Pictures/205b57eafad0a49b05c220f27b8063d5.jpg"/>
  <manifest:file-entry manifest:media-type="image/jpeg" manifest:full-path="Pictures/dab1d6133f3b0c6947a02e2bfa23577f.jpg"/>
  <manifest:file-entry manifest:media-type="image/gif" manifest:full-path="Pictures/8fb21656a5cd9bfdcf4bc167f8eb632e.gif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ba58efef41114e43bf5ade87ef609c29.jpg"/>
  <manifest:file-entry manifest:media-type="image/png" manifest:full-path="Pictures/594b7dcad5d88d83b9cfa70ef6ed20f6.png"/>
  <manifest:file-entry manifest:media-type="image/png" manifest:full-path="Pictures/da8f81bc976f8533af75da3522eebf6e.png"/>
  <manifest:file-entry manifest:media-type="image/png" manifest:full-path="Pictures/91d8bcdd1e3e4c138b44bcc97ad756ab.pn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resumo_das_acoes_de_cobranca_eventual"/><text:bookmark-start text:name="__RefHeading___resumo_das_acoes_de_cobranca_eventual_1"/><text:bookmark-start text:name="resumo_das_acoes_de_cobranca_eventual"/>Resumo das Ações de Cobrança Eventual<text:bookmark-end text:name="__RefHeading___resumo_das_acoes_de_cobranca_eventual_1"/><text:bookmark-end text:name="resumo_das_acoes_de_cobranca_eventu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gerar o relatório de acompanhamento das ações de cobrança eventuais já iniciadas, informando a quantidade de ações emitidas e o valor do débito correspondente à situação da ação; se a ação foi executada, cancelada, ou cancelada por prazo, e a situação do débito cobrado na ação, ou seja, se o débito foi pago, parcelado, cancelado, ou se continua pendente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funcionalidade pode ser acessada via <text:span text:style-name="Strong_20_Emphasis">Menu de sistema</text:span>, no caminho: <text:line-break/>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Resumo das Ações de Cobrança Eventual</text:span>.</text:p>
          </table:table-cell>
        </table:table-row>
      </table:table>
      <text:p text:style-name="Text_20_body">Feito isso, o sistema acessa a tela a seguir.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324791666667cm" svg:height="31.935208333333cm"><draw:image xlink:href="Pictures/205473ab2933e73cacaaa02787b7f91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o sistema exibe a tela para que sejam informados os parâmetros para geração do resumo das ações de cobrança eventual.</text:p>
            <text:p text:style-name="Text_20_body"><text:span text:style-name="Strong_20_Emphasis">Atenção</text:span>: os dados são atualizados diariamente, através de um processo automatizador, até que seja comandado o encerramento da execução da ação. Neste momento, o sistema gera a situação final da referida ação e cancela por prazo as ordens de serviço associadas à ação de cobrança (ordem de corte, por exemplo), não sendo mais permitida a sua baixa. Com base nestas informações é possível acompanhar e avaliar a eficiência de cada ação de cobrança e o retorno financeiro proporcionado, por unidade de negócio, localidade, setor, etc. Informe os campos que julgar necessários (para detalhes sobre o preenchimento dos campos clique <text:span text:style-name="Strong_20_Emphasis"><text:a xlink:type="simple" xlink:href="#__RefHeading___preenchimento_dos_campos_12" text:style-name="Local_20_link" text:visited-style-name="Visited_20_Local_20_Link">AQUI</text:a></text:span>) e clique em <draw:frame draw:style-name="media" draw:name="2" text:anchor-type="as-char" draw:z-index="2" svg:width="2.9104166666667cm" style:rel-width="100%" svg:height="0.52916666666667cm" style:rel-height="scale"><draw:image xlink:href="Pictures/461951a142b852a30b256a279561293a.png" xlink:type="simple" xlink:show="embed" xlink:actuate="onLoad"/></draw:frame>.</text:p>
            <text:p text:style-name="Text_20_body">O sistema acessa a tela a seguir, dividida em duas <text:span text:style-name="Strong_20_Emphasis">Abas</text:span>:</text:p>
          </table:table-cell>
        </table:table-row>
      </table:table>
      <text:h text:style-name="Heading_20_2" text:outline-level="2"><text:bookmark-start text:name="__RefHeading___aba_parametros_3"/><text:bookmark-start text:name="aba_parametros"/>Aba Parâmetros<text:bookmark-end text:name="__RefHeading___aba_parametros_3"/><text:bookmark-end text:name="aba_parametros"/></text:h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6.404166666667cm" svg:height="11.773958333333cm"><draw:image xlink:href="Pictures/ced556499a03133eed7fa21bc10cd36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Na aba <text:span text:style-name="Strong_20_Emphasis">Parâmetros</text:span>, serão apresentadas as opções de filtro utilizadas na tela <text:span text:style-name="Strong_20_Emphasis">Consultar Resumo das Ações de Cobrança Eventuais</text:span>. Caso sejam essas as opções desejadas, clique no botão <draw:frame draw:style-name="media" draw:name="4" text:anchor-type="as-char" draw:z-index="4" svg:width="2.1166666666667cm" style:rel-width="100%" svg:height="0.555625cm" style:rel-height="scale"><draw:image xlink:href="Pictures/6139004d0bc5277d85d6495002cff5db.png" xlink:type="simple" xlink:show="embed" xlink:actuate="onLoad"/></draw:frame> para avançar para a aba <text:span text:style-name="Strong_20_Emphasis">Resumo</text:span>, caso contrário, clique no botão <draw:frame draw:style-name="media" draw:name="5" text:anchor-type="as-char" draw:z-index="5" svg:width="1.3229166666667cm" svg:height="0.50270833333333cm"><draw:image xlink:href="Pictures/d4217202534dd8f2e6f6e8ffa5be73c8.jpg" xlink:type="simple" xlink:show="embed" xlink:actuate="onLoad"/></draw:frame> para retornar à tela de filtro. </text:p>
            <text:p text:style-name="Text_20_body">Ao posicionar o <text:span text:style-name="Emphasis">mouse</text:span> sobre o botão <draw:frame draw:style-name="media" draw:name="6" text:anchor-type="as-char" draw:z-index="6" svg:width="0.79375cm" svg:height="0.873125cm"><draw:image xlink:href="Pictures/068ab3b54edaad3fb83da436d6d53ee2.png" xlink:type="simple" xlink:show="embed" xlink:actuate="onLoad"/></draw:frame>, o sistema exibe os parâmetros utilizados para consultar o resumo das ações de cobrança eventuais.</text:p>
            <text:p text:style-name="Text_20_body">Acesse a aba <text:span text:style-name="Strong_20_Emphasis">Resumo</text:span>. Para a <text:span text:style-name="Strong_20_Emphasis">DESO</text:span>, essa aba contém peculiaridades que podem ser visualizadas <text:span text:style-name="Strong_20_Emphasis"><text:a xlink:type="simple" xlink:href="#__RefHeading___resumo_das_acoes_de_cobranca_eventual_-_deso_8" text:style-name="Local_20_link" text:visited-style-name="Visited_20_Local_20_Link">AQUI</text:a></text:span>.</text:p>
          </table:table-cell>
        </table:table-row>
      </table:table>
      <text:h text:style-name="Heading_20_2" text:outline-level="2"><text:bookmark-start text:name="__RefHeading___aba_resumo_4"/><text:bookmark-start text:name="aba_resumo"/>Aba Resumo<text:bookmark-end text:name="__RefHeading___aba_resumo_4"/><text:bookmark-end text:name="aba_resumo"/></text:h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16.298333333333cm" svg:height="10.345208333333cm"><draw:image xlink:href="Pictures/8f8b7e3edff15508e6159492ce85570d.jpg" xlink:type="simple" xlink:show="embed" xlink:actuate="onLoad"/></draw:frame></text:p></table:table-cell></table:table-row></table:table></draw:text-box></draw:frame></text:p>
      <text:p text:style-name="Text_20_body">Ao clicar no link, o sistema expande a tela com as informações resumidas:</text:p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16.404166666667cm" svg:height="43.682708333333cm"><draw:image xlink:href="Pictures/c51325312553b42fabba4d9ce3a3f739.jpg" xlink:type="simple" xlink:show="embed" xlink:actuate="onLoad"/></draw:frame></text:p></table:table-cell></table:table-row></table:table></draw:text-box></draw:frame></text:p>
      <text:p text:style-name="Text_20_body">Ajustada a opção <text:span text:style-name="Strong_20_Emphasis">Consultar Resumo das Ações de Cobrança Eventuais</text:span> para incluir um novo resumo para a situação da ação de cobrança FISCALIZADA. Este resumo trará as informações agrupadas por mês do quantitativo das ações de cobrança fiscalizadas, em conformidade com a situação encontrada (atributos Quantidade e Percentual).</text:p>
      <text:p text:style-name="Text_20_body">Serão apresentados os filtros que originaram os quantitativos e serão disponibilizados 02 hints.</text:p>
      <text:p text:style-name="Text_20_body">Se o usuário clicar o mouse sobre o campo quantidade, aparecerá o atributo <text:span text:style-name="Emphasis">valor</text:span> para a situação encontrada com o percentual.</text:p>
      <text:p text:style-name="Text_20_body">Se o usuário clicar o mouse sobre o campo <text:span text:style-name="Emphasis">mês</text:span> (ex: janeiro), será apresentado o quadro resumo das situações encontradas contendo os atributos <text:span text:style-name="Emphasis">quantidade</text:span> e <text:span text:style-name="Emphasis">valor</text:span> com seus respectivos percentuais.</text:p>
      <text:p text:style-name="Text_20_body">Se o usuário passar o mouse sobre o campo <text:span text:style-name="Emphasis">mês</text:span> aparecerá o texto <text:span text:style-name="Emphasis">Consultar Mês</text:span>.</text:p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9" text:anchor-type="paragraph" draw:z-index="9" svg:width="15.39875cm" svg:height="7.9904166666667cm"><draw:image xlink:href="Pictures/484465e3d55eb8d0773453d5695d0504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gerar_relatorio_analitico_5"/><text:bookmark-start text:name="gerar_relatorio_analitico"/>Gerar Relatório Analítico<text:bookmark-end text:name="__RefHeading___gerar_relatorio_analitico_5"/><text:bookmark-end text:name="gerar_relatorio_analitico"/></text:h>
      <text:p text:style-name="Text_20_body"><draw:frame draw:style-name="PluginODTAutoStyle_Frame_33_text_frame" draw:name="Frame6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10" text:anchor-type="paragraph" draw:z-index="10" svg:width="15.504583333333cm" svg:height="7.9110416666667cm"><draw:image xlink:href="Pictures/efc882d8198bc4022f158e92a68e095c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tablealignleft">Na Consulta Situação Encontrada contém o botão para gerar o relatório analítico das Ordens de Serviço fiscalizadas. Ao ser selecionado o botão <draw:frame draw:style-name="media" draw:name="11" text:anchor-type="as-char" draw:z-index="11" svg:width="4.2597916666667cm" style:rel-width="100%" svg:height="0.52916666666667cm" style:rel-height="scale"><draw:image xlink:href="Pictures/6cdffa1096cb5658e59b9c4f8c3b6a81.png" xlink:type="simple" xlink:show="embed" xlink:actuate="onLoad"/></draw:frame> será aberta uma tela para que o usuário possa informar para qual(is) situação(ções) ele deseja gerar o relatório. As O.S. são agrupadas pela <text:span text:style-name="Emphasis">Situação Encontrada</text:span>.</text:p>
            <text:p text:style-name="Text_20_body">O Relatório contém no cabeçalho os campos Gerência, Unidade de Negócio, Localidade, Ação de Cobrança e Mês de Referência. Os imóveis serão agrupados pela Situação Encontrada e terão totalizadores por valor tendo como quebra Situação Encontrada, Localidade, Unidade de Negócio e Gerência. Em cada quebra serão apresentadas as situações de débito pendente, pago, parcelado, cancelado e sem débitos.</text:p>
            <text:p text:style-name="Text_20_body">Para cada imóvel serão apresentados os atributos <text:span text:style-name="Emphasis">Nome do Cliente</text:span>, (usuário), <text:span text:style-name="Emphasis">Número Ordem de Serviço</text:span>, <text:span text:style-name="Emphasis">Data de Retorno</text:span>, <text:span text:style-name="Emphasis">Matrícula</text:span>, <text:span text:style-name="Emphasis">Inscrição Imobiliária</text:span>, <text:span text:style-name="Emphasis">Perfil do Imóvel</text:span>, <text:span text:style-name="Emphasis">Retornos Informados (fiscalização)</text:span>, e <text:span text:style-name="Emphasis">Débitos Gerados</text:span>.</text:p>
            <text:p text:style-name="Text_20_body">O relatório é ordenado por inscrição do imóvel.</text:p>
          </table:table-cell>
        </table:table-row>
      </table:table>
      <text:p text:style-name="Text_20_body"><draw:frame draw:style-name="PluginODTAutoStyle_Frame_40_text_frame" draw:name="Frame7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12" text:anchor-type="paragraph" draw:z-index="12" svg:width="16.457083333333cm" svg:height="23.838958333333cm"><draw:image xlink:href="Pictures/e44c2acd4de33f67a775a7eac8b0fadb.png" xlink:type="simple" xlink:show="embed" xlink:actuate="onLoad"/></draw:frame></text:p></table:table-cell></table:table-row></table:table></draw:text-box></draw:frame></text:p>
      <text:p text:style-name="Text_20_body">Ao clicar no link da ação de cobrança, o sistema exibe o popup abaixo:</text:p>
      <text:p text:style-name="Text_20_body"><draw:frame draw:style-name="PluginODTAutoStyle_Frame_44_text_frame" draw:name="Frame8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draw:frame draw:style-name="mediacenter" draw:name="13" text:anchor-type="paragraph" draw:z-index="13" svg:width="15.451666666667cm" svg:height="8.9958333333333cm"><draw:image xlink:href="Pictures/a6dc0fab7e926ecbae65085b858b65d8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modelo_do_relatoriorelatorio_de_retorno_das_ordens_de_servico_de_fiscalizacao_6"/><text:bookmark-start text:name="modelo_do_relatoriorelatorio_de_retorno_das_ordens_de_servico_de_fiscalizacao"/>MODELO DO RELATÓRIO: RELATÓRIO DE RETORNO DAS ORDENS DE SERVIÇO DE FISCALIZAÇÃO<text:bookmark-end text:name="__RefHeading___modelo_do_relatoriorelatorio_de_retorno_das_ordens_de_servico_de_fiscalizacao_6"/><text:bookmark-end text:name="modelo_do_relatoriorelatorio_de_retorno_das_ordens_de_servico_de_fiscalizacao"/></text:h>
      <text:p text:style-name="Text_20_body"><draw:frame draw:style-name="PluginODTAutoStyle_Frame_48_text_frame" draw:name="Frame9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14" text:anchor-type="paragraph" draw:z-index="14" svg:width="23.838958333333cm" style:rel-width="100%" svg:height="23.283333333333cm" style:rel-height="scale"><draw:image xlink:href="Pictures/5707dcdf827f4f52adcede8d78684140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modelo_do_relatoriorelatorio_resumo_das_acoes_de_cobranca_eventuais_7"/><text:bookmark-start text:name="modelo_do_relatoriorelatorio_resumo_das_acoes_de_cobranca_eventuais"/>MODELO DO RELATÓRIO: RELATÓRIO RESUMO DAS AÇÕES DE COBRANÇA EVENTUAIS<text:bookmark-end text:name="__RefHeading___modelo_do_relatoriorelatorio_resumo_das_acoes_de_cobranca_eventuais_7"/><text:bookmark-end text:name="modelo_do_relatoriorelatorio_resumo_das_acoes_de_cobranca_eventuais"/></text:h>
      <text:p text:style-name="Text_20_body">Ao clicar no botão <draw:frame draw:style-name="media" draw:name="15" text:anchor-type="as-char" draw:z-index="15" svg:width="0.74083333333333cm" svg:height="0.68791666666667cm"><draw:image xlink:href="Pictures/6b86e73b8343471b4245484a183146e5.jpg" xlink:type="simple" xlink:show="embed" xlink:actuate="onLoad"/></draw:frame>, o sistema emite em relatório a imagem das informações formatadas em tela, conforme abaixo:</text:p>
      <text:p text:style-name="Text_20_body"><draw:frame draw:style-name="PluginODTAutoStyle_Frame_52_text_frame" draw:name="Frame10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16" text:anchor-type="paragraph" draw:z-index="16" svg:width="36.142083333333cm" style:rel-width="100%" svg:height="24.500416666667cm" style:rel-height="scale"><draw:image xlink:href="Pictures/c483fc1f8e52dc575af7f0074087cf5a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resumo_das_acoes_de_cobranca_eventual_-_deso_8"/><text:bookmark-start text:name="resumo_das_acoes_de_cobranca_eventual_-_deso"/>Resumo das Ações de Cobrança Eventual - DESO<text:bookmark-end text:name="__RefHeading___resumo_das_acoes_de_cobranca_eventual_-_deso_8"/><text:bookmark-end text:name="resumo_das_acoes_de_cobranca_eventual_-_deso"/></text:h>
      <table:table table:style-name="Table">
        <table:table-column table:style-name="odt_auto_style_table_column_17_1"/>
        <table:table-row>
          <table:table-cell office:value-type="string" table:style-name="tablecell">
            <text:p text:style-name="tablealignleft">Para a <text:span text:style-name="Strong_20_Emphasis">DESO</text:span>, a consulta e geração do relatório de acompanhamento das ações de cobrança eventuais já iniciadas possuem algumas particularidades, como as consultas analíticas dos documentos de cobrança e as informações de documentos predecessores visualizadas em relatório. Vamos a elas:</text:p>
            <text:list text:style-name="Numbering_20_1" text:continue-numbering="false">
              <text:list-item>
                <text:p text:style-name="Numbering_20_1_Content_First"> <text:span text:style-name="Strong_20_Emphasis">Gerar Atividade de Ação de Cobrança</text:span>:</text:p>
                <text:list text:style-name="Numbering_20_1">
                  <text:list-item>
                    <text:p text:style-name="Numbering_20_1_Content"> Na geração da ação de cobrança eventual, o sistema guarda o número identificador do documento de cobrança predecessor da ação predecessora como atributo do documento gerado, para exibição das consultas analíticas, conforme exemplo <text:span text:style-name="Strong_20_Emphasis"><text:a xlink:type="simple" xlink:href="#__RefHeading___relatorio_analitico_com_o_resumo_das_acoes_de_cobranca_-_deso_11" text:style-name="Local_20_link" text:visited-style-name="Visited_20_Local_20_Link">AQUI</text:a></text:span>.</text:p>
                  </text:list-item>
                </text:list>
              </text:list-item>
              <text:list-item>
                <text:p text:style-name="Numbering_20_1_Content"> <text:span text:style-name="Strong_20_Emphasis">Gerar Resumo da Ação de Cobrança Eventual</text:span>:</text:p>
                <text:list text:style-name="Numbering_20_1">
                  <text:list-item>
                    <text:p text:style-name="Numbering_20_1_Content"> Na geração do resumo de cobrança eventual é guardado o identificador do comando de cobrança para que seja possível exibir as informações analíticas dos documentos gerados, conforme exemplo na tela <text:span text:style-name="Strong_20_Emphasis"><text:a xlink:type="simple" xlink:href="#__RefHeading___tela_deso_consulta_analitica_dos_documentos_de_cobranca_9" text:style-name="Local_20_link" text:visited-style-name="Visited_20_Local_20_Link">Consulta Analítica dos Documentos de Cobrança</text:a></text:span>.</text:p>
                  </text:list-item>
                  <text:list-item>
                    <text:p text:style-name="Numbering_20_1_Content"> <text:span text:style-name="Strong_20_Emphasis">Atenção</text:span>: na geração do resumo de cobrança eventual é registrada a data da geração do documento predecessor do documento gerado, se existir. Caso não exista o predecessor, o sistema atualiza com a mesma data da geração do documento. Esta data é a referência na consulta dos resumos eventuais; por este motivo, deve ser uma nova quebra na geração do resumo eventual. Além disso, a rotina de geração do resumo de ação de cobrança eventual foi alterada para modificar a forma da determinação da situação da ação:</text:p>
                    <text:list text:style-name="Numbering_20_1">
                      <text:list-item>
                        <text:p text:style-name="Numbering_20_1_Content"> Caso a ação não gere ordem de serviço, os documentos de cobrança não são atualizados com a situação DECURSO DE PRAZO. Essa situação só é exibida no caso de existência de ordem de serviço encerrada com essa situação, conforme exemplo na tela <text:span text:style-name="Strong_20_Emphasis"><text:a xlink:type="simple" xlink:href="#__RefHeading___tela_deso_consulta_analitica_dos_documentos_de_cobranca_9" text:style-name="Local_20_link" text:visited-style-name="Visited_20_Local_20_Link">Consulta Analítica dos Documentos de Cobrança</text:a></text:span>.</text:p>
                      </text:list-item>
                      <text:list-item>
                        <text:p text:style-name="Numbering_20_1_Content"> No encerramento da ação mudar a situação para DEFINITIVO para os documentos gerados NÃO CANCELADOS sem ordem de serviço, caso a ação esteja sendo encerrada.</text:p>
                      </text:list-item>
                      <text:list-item>
                        <text:p text:style-name="Numbering_20_1_Content_Last"> As situações não previstas acima, como FISCALIZADA ou SUSPENSA POR PAG/PARC/CANC continuam com a mesma lógica utilizada e a determinação da situação do débito <text:span text:style-name="Emphasis">não é</text:span> alterada.</text:p>
                      </text:list-item>
                    </text:list>
                  </text:list-item>
                </text:list>
              </text:list-item>
            </text:list>
            <text:p text:style-name="Text_20_body">Dito isso, depois de gerar a consulta na tela inicial <text:span text:style-name="Strong_20_Emphasis">Informação de Dados para Geração de Resumo Ação Consulta</text:span>, o sistema acessa a tela <text:span text:style-name="Strong_20_Emphasis">Consultar Resumo das Ações de Cobrança Eventuais</text:span>. A aba <text:span text:style-name="Strong_20_Emphasis">Parâmetros</text:span> da <text:span text:style-name="Strong_20_Emphasis">DESO</text:span> é igual a que vimos acima. Agora, acesse a aba <text:span text:style-name="Strong_20_Emphasis">Resumo</text:span>:</text:p>
          </table:table-cell>
        </table:table-row>
      </table:table>
      <text:p text:style-name="Text_20_body"><draw:frame draw:style-name="PluginODTAutoStyle_Frame_59_text_frame" draw:name="Frame11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draw:frame draw:style-name="mediacenter" draw:name="17" text:anchor-type="paragraph" draw:z-index="17" svg:width="16.377708333333cm" svg:height="10.398125cm"><draw:image xlink:href="Pictures/c5bc92dbab1566cc42e798a232cf85f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tablealignleft">Acima, a rotina de consulta do resumo de ação de cobrança eventual é diferente na forma de exibição para cada uma das ações de cobrança existentes, de acordo com o filtro selecionado. A novidade é o botão <draw:frame draw:style-name="media" draw:name="18" text:anchor-type="as-char" draw:z-index="18" svg:width="3.730625cm" style:rel-width="100%" svg:height="0.47625cm" style:rel-height="scale"><draw:image xlink:href="Pictures/26850458619daf2b8c0344a6fcd4c4d9.jpg" xlink:type="simple" xlink:show="embed" xlink:actuate="onLoad"/></draw:frame>. Acionado, ele abre um <text:span text:style-name="Emphasis">popup</text:span> de consulta que exibe a relação analítica dos imóveis, com: <text:span text:style-name="Emphasis">situação da ação</text:span>, <text:span text:style-name="Emphasis">valor do documento</text:span>, <text:span text:style-name="Emphasis">ordem de serviço</text:span> (se existir), <text:span text:style-name="Emphasis">documento predecessor</text:span>, <text:span text:style-name="Emphasis">situação do débito</text:span> e <text:span text:style-name="Emphasis">motivo de encerramento da ordem de serviço</text:span>, se existir.</text:p>
            <text:p text:style-name="Text_20_body">Antes, clique no <text:span text:style-name="Emphasis">link</text:span> para o sistema expandir a tela com as informações resumidas:</text:p>
          </table:table-cell>
        </table:table-row>
      </table:table>
      <text:p text:style-name="Text_20_body"><draw:frame draw:style-name="PluginODTAutoStyle_Frame_66_text_frame" draw:name="Frame12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<draw:frame draw:style-name="mediacenter" draw:name="19" text:anchor-type="paragraph" draw:z-index="19" svg:width="16.35125cm" svg:height="42.677291666667cm"><draw:image xlink:href="Pictures/37c66b121f91b62e1797f1244e8d982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tablealignleft">Agora, caso queira visualizar o relatório com o resumo das ações de cobrança eventuais no modelo da <text:span text:style-name="Strong_20_Emphasis">DESO</text:span> clique em <draw:frame draw:style-name="media" draw:name="20" text:anchor-type="as-char" draw:z-index="20" svg:width="0.74083333333333cm" svg:height="0.68791666666667cm"><draw:image xlink:href="Pictures/1807a35bef55a17ebad10b6061d35992.jpg" xlink:type="simple" xlink:show="embed" xlink:actuate="onLoad"/></draw:frame>, conforme exemplo <text:span text:style-name="Strong_20_Emphasis"><text:a xlink:type="simple" xlink:href="#__RefHeading___relatorio_resumo_das_acoes_de_cobranca_eventuais_-_deso_10" text:style-name="Local_20_link" text:visited-style-name="Visited_20_Local_20_Link">AQUI</text:a></text:span>. Para realizar uma consulta analítica dos documentos de cobrança, selecione o tipo do documento (<text:span text:style-name="Emphasis">pendente</text:span>, <text:span text:style-name="Emphasis">pago</text:span>, <text:span text:style-name="Emphasis">parcelado</text:span>, <text:span text:style-name="Emphasis">cancelado</text:span> ou <text:span text:style-name="Emphasis">sem débitos</text:span>) e clique em <draw:frame draw:style-name="media" draw:name="21" text:anchor-type="as-char" draw:z-index="21" svg:width="3.730625cm" style:rel-width="100%" svg:height="0.47625cm" style:rel-height="scale"><draw:image xlink:href="Pictures/26850458619daf2b8c0344a6fcd4c4d9.jpg" xlink:type="simple" xlink:show="embed" xlink:actuate="onLoad"/></draw:frame>. O sistema abre um <text:span text:style-name="Emphasis">popup</text:span> de consulta que exibe a relação analítica dos imóveis:</text:p>
          </table:table-cell>
        </table:table-row>
      </table:table>
      <text:h text:style-name="Heading_20_2" text:outline-level="2"><text:bookmark-start text:name="__RefHeading___tela_deso_consulta_analitica_dos_documentos_de_cobranca_9"/><text:bookmark-start text:name="tela_deso_consulta_analitica_dos_documentos_de_cobranca"/>Tela DESO Consulta Analítica dos Documentos de Cobrança<text:bookmark-end text:name="__RefHeading___tela_deso_consulta_analitica_dos_documentos_de_cobranca_9"/><text:bookmark-end text:name="tela_deso_consulta_analitica_dos_documentos_de_cobranca"/></text:h>
      <text:p text:style-name="Text_20_body"><draw:frame draw:style-name="PluginODTAutoStyle_Frame_73_text_frame" draw:name="Frame13" text:anchor-type="paragraph" svg:width="481.89pt" draw:z-index="0" svg:min-height="1cm"><draw:text-box><table:table table:style-name="Table"><table:table-column table:style-name="odt_auto_style_table_column_22_1"/><table:table-row><table:table-cell office:value-type="string" table:style-name="tablecell"><text:p text:style-name="tablealignleft"><draw:frame draw:style-name="mediacenter" draw:name="22" text:anchor-type="paragraph" draw:z-index="22" svg:width="14.843125cm" svg:height="27.066875cm"><draw:image xlink:href="Pictures/205f2d4dc9d0b864b2d34b961b1c232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3_1"/>
        <table:table-row>
          <table:table-cell office:value-type="string" table:style-name="tablecell">
            <text:p text:style-name="tablealignleft">Para visualizar em relatório a consulta analítica acima clique em <draw:frame draw:style-name="media" draw:name="23" text:anchor-type="as-char" draw:z-index="23" svg:width="2.619375cm" style:rel-width="100%" svg:height="0.50270833333333cm" style:rel-height="scale"><draw:image xlink:href="Pictures/191340a5b1fe210f40eb04b21ee15fde.jpg" xlink:type="simple" xlink:show="embed" xlink:actuate="onLoad"/></draw:frame>. Feito isso, o sistema visualiza o relatório analítico com o resumo das ações de cobrança, conforme exemplo <text:span text:style-name="Strong_20_Emphasis"><text:a xlink:type="simple" xlink:href="#__RefHeading___relatorio_analitico_com_o_resumo_das_acoes_de_cobranca_-_deso_11" text:style-name="Local_20_link" text:visited-style-name="Visited_20_Local_20_Link">AQUI</text:a></text:span>.</text:p>
          </table:table-cell>
        </table:table-row>
      </table:table>
      <text:h text:style-name="Heading_20_2" text:outline-level="2"><text:bookmark-start text:name="__RefHeading___relatorio_resumo_das_acoes_de_cobranca_eventuais_-_deso_10"/><text:bookmark-start text:name="relatorio_resumo_das_acoes_de_cobranca_eventuais_-_deso"/>Relatório Resumo das Ações de Cobrança Eventuais - DESO<text:bookmark-end text:name="__RefHeading___relatorio_resumo_das_acoes_de_cobranca_eventuais_-_deso_10"/><text:bookmark-end text:name="relatorio_resumo_das_acoes_de_cobranca_eventuais_-_deso"/></text:h>
      <text:p text:style-name="Text_20_body"><draw:frame draw:style-name="PluginODTAutoStyle_Frame_80_text_frame" draw:name="Frame14" text:anchor-type="paragraph" svg:width="481.89pt" draw:z-index="0" svg:min-height="1cm"><draw:text-box><table:table table:style-name="Table"><table:table-column table:style-name="odt_auto_style_table_column_24_1"/><table:table-row><table:table-cell office:value-type="string" table:style-name="tablecell"><text:p text:style-name="tablealignleft"><draw:frame draw:style-name="mediacenter" draw:name="24" text:anchor-type="paragraph" draw:z-index="24" svg:width="32.596666666667cm" style:rel-width="100%" svg:height="13.49375cm" style:rel-height="scale"><draw:image xlink:href="Pictures/205b57eafad0a49b05c220f27b8063d5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relatorio_analitico_com_o_resumo_das_acoes_de_cobranca_-_deso_11"/><text:bookmark-start text:name="relatorio_analitico_com_o_resumo_das_acoes_de_cobranca_-_deso"/>Relatório Analítico com o Resumo das Ações de Cobrança - DESO<text:bookmark-end text:name="__RefHeading___relatorio_analitico_com_o_resumo_das_acoes_de_cobranca_-_deso_11"/><text:bookmark-end text:name="relatorio_analitico_com_o_resumo_das_acoes_de_cobranca_-_deso"/></text:h>
      <text:p text:style-name="Text_20_body"><draw:frame draw:style-name="PluginODTAutoStyle_Frame_84_text_frame" draw:name="Frame15" text:anchor-type="paragraph" svg:width="481.89pt" draw:z-index="0" svg:min-height="1cm"><draw:text-box><table:table table:style-name="Table"><table:table-column table:style-name="odt_auto_style_table_column_25_1"/><table:table-row><table:table-cell office:value-type="string" table:style-name="tablecell"><text:p text:style-name="tablealignleft"><draw:frame draw:style-name="mediacenter" draw:name="25" text:anchor-type="paragraph" draw:z-index="25" svg:width="36.142083333333cm" style:rel-width="100%" svg:height="45.4025cm" style:rel-height="scale"><draw:image xlink:href="Pictures/dab1d6133f3b0c6947a02e2bfa23577f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12"/><text:bookmark-start text:name="preenchimento_dos_campos"/>Preenchimento dos campos<text:bookmark-end text:name="__RefHeading___preenchimento_dos_campos_1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ão para Preenchimento</text:p>
          </table:table-cell>
        </table:table-row>
        <table:table-row>
          <table:table-cell office:value-type="string" table:style-name="tablecell">
            <text:p text:style-name="tablealignleft">Período de Emissão</text:p>
          </table:table-cell>
          <table:table-cell office:value-type="string" table:style-name="tablecell">
            <text:p text:style-name="tablealignleft">Informe as datas referentes ao período de emissão, no formato dd/mm/aaaa (dia, mês, ano), ou clique no botão <draw:frame draw:style-name="media" draw:name="26" text:anchor-type="as-char" draw:z-index="26" svg:width="0.42333333333333cm" svg:height="0.396875cm"><draw:image xlink:href="Pictures/8fb21656a5cd9bfdcf4bc167f8eb632e.gif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, para selecionar a data desejada.</text:p>
          </table:table-cell>
        </table:table-row>
        <table:table-row>
          <table:table-cell office:value-type="string" table:style-name="tablecell">
            <text:p text:style-name="tablealignleft">Título do Comando</text:p>
          </table:table-cell>
          <table:table-cell office:value-type="string" table:style-name="tablecell">
            <text:p text:style-name="tablealignleft">Informe o título do comando ou clique no botão <draw:frame draw:style-name="media" draw:name="27" text:anchor-type="as-char" draw:z-index="27" svg:width="0.60854166666667cm" svg:height="0.555625cm"><draw:image xlink:href="Pictures/4a1d013358fec02f62fd9128287614a7.gif" xlink:type="simple" xlink:show="embed" xlink:actuate="onLoad"/></draw:frame> para selecionar o comando desejado. O Nome do comando será exibido no campo ao lado.<text:line-break/>Para apagar o conteúdo do campo, clique no botão <draw:frame draw:style-name="media" draw:name="28" text:anchor-type="as-char" draw:z-index="28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Grupo de Cobrança</text:p>
          </table:table-cell>
          <table:table-cell office:value-type="string" table:style-name="tablecell">
            <text:p text:style-name="tablealignleft">Informe o grupo de cobrança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Gerência Regional</text:p>
          </table:table-cell>
          <table:table-cell office:value-type="string" table:style-name="tablecell">
            <text:p text:style-name="tablealignleft">Informe a gerência regional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Unidade Negócio</text:p>
          </table:table-cell>
          <table:table-cell office:value-type="string" table:style-name="tablecell">
            <text:p text:style-name="tablealignleft">Informe a unidade de negócio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Localidade Polo</text:p>
          </table:table-cell>
          <table:table-cell office:value-type="string" table:style-name="tablecell">
            <text:p text:style-name="tablealignleft">Informe a localidade polo, ou clique no botão <draw:frame draw:style-name="media" draw:name="29" text:anchor-type="as-char" draw:z-index="29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será exibido no campo ao lado.<text:line-break/>Para apagar o conteúdo do campo, clique no botão <draw:frame draw:style-name="media" draw:name="30" text:anchor-type="as-char" draw:z-index="30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Informe a localidade, ou clique no botão <draw:frame draw:style-name="media" draw:name="31" text:anchor-type="as-char" draw:z-index="31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será exibido no campo ao lado.<text:line-break/>Para apagar o conteúdo do campo, clique no botão <draw:frame draw:style-name="media" draw:name="32" text:anchor-type="as-char" draw:z-index="32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tor Comercial</text:p>
          </table:table-cell>
          <table:table-cell office:value-type="string" table:style-name="tablecell">
            <text:p text:style-name="tablealignleft">Informe o setor comercial, ou clique no botão <draw:frame draw:style-name="media" draw:name="33" text:anchor-type="as-char" draw:z-index="33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será exibido no campo ao lado.<text:line-break/>Para apagar o conteúdo do campo, clique no botão <draw:frame draw:style-name="media" draw:name="34" text:anchor-type="as-char" draw:z-index="34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Quadra</text:p>
          </table:table-cell>
          <table:table-cell office:value-type="string" table:style-name="tablecell">
            <text:p text:style-name="tablealignleft">Informe uma quadra válida.</text:p>
          </table:table-cell>
        </table:table-row>
        <table:table-row>
          <table:table-cell office:value-type="string" table:style-name="tablecell">
            <text:p text:style-name="tablealignleft">Perfil do Imóvel</text:p>
          </table:table-cell>
          <table:table-cell office:value-type="string" table:style-name="tablecell">
            <text:p text:style-name="tablealignleft">Informe o perfil do imóvel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Ligação de Água</text:p>
          </table:table-cell>
          <table:table-cell office:value-type="string" table:style-name="tablecell">
            <text:p text:style-name="tablealignleft">Informe a ligação de água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Ligação de Esgoto</text:p>
          </table:table-cell>
          <table:table-cell office:value-type="string" table:style-name="tablecell">
            <text:p text:style-name="tablealignleft">Informe a ligação de esgoto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Categoria</text:p>
          </table:table-cell>
          <table:table-cell office:value-type="string" table:style-name="tablecell">
            <text:p text:style-name="tablealignleft">Informe a categoria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Esfera de Poder</text:p>
          </table:table-cell>
          <table:table-cell office:value-type="string" table:style-name="tablecell">
            <text:p text:style-name="tablealignleft">Informe a esfera de poder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  <table:table-row>
          <table:table-cell office:value-type="string" table:style-name="tablecell">
            <text:p text:style-name="tablealignleft">Empresa</text:p>
          </table:table-cell>
          <table:table-cell office:value-type="string" table:style-name="tablecell">
            <text:p text:style-name="tablealignleft">Informe a empresa, clicando sobre o item desejado entre as opções disponibilizadas.<text:line-break/>Para selecionar mais de uma opção, mantenha a tecla <text:span text:style-name="Emphasis">Ctrl</text:span> pressionada e clique sobre as demais opções desejadas.</text:p>
          </table:table-cell>
        </table:table-row>
      </table:table>
      <text:h text:style-name="Heading_20_1" text:outline-level="1"><text:bookmark-start text:name="__RefHeading___funcionalidade_dos_botoes_13"/><text:bookmark-start text:name="funcionalidade_dos_botoes"/>Funcionalidade dos Botões<text:bookmark-end text:name="__RefHeading___funcionalidade_dos_botoes_13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35" text:anchor-type="as-char" draw:z-index="35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permite selecionar uma data desejada, no formato dd/mm/aaaa (dia, mês, ano),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6" text:anchor-type="as-char" draw:z-index="36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permite consultar o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7" text:anchor-type="as-char" draw:z-index="37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8" text:anchor-type="as-char" draw:z-index="38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9" text:anchor-type="as-char" draw:z-index="39" svg:width="2.9104166666667cm" style:rel-width="100%" svg:height="0.52916666666667cm" style:rel-height="scale"><draw:image xlink:href="Pictures/461951a142b852a30b256a279561293a.pn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permite gerar a consulta à base de dados, considerando os parâmetros forneci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0" text:anchor-type="as-char" draw:z-index="40" svg:width="0.79375cm" svg:height="0.873125cm"><draw:image xlink:href="Pictures/068ab3b54edaad3fb83da436d6d53ee2.png" xlink:type="simple" xlink:show="embed" xlink:actuate="onLoad"/></draw:frame></text:p>
          </table:table-cell>
          <table:table-cell office:value-type="string" table:style-name="tablecell">
            <text:p text:style-name="tablealignleft">Ao posicionar o mouse neste botão, o sistema exibe informações dos campos utilizados nos parâmetros de consult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1" text:anchor-type="as-char" draw:z-index="41" svg:width="2.1166666666667cm" style:rel-width="100%" svg:height="0.555625cm" style:rel-height="scale"><draw:image xlink:href="Pictures/6139004d0bc5277d85d6495002cff5db.pn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avança para aba segui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2" text:anchor-type="as-char" draw:z-index="42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3" text:anchor-type="as-char" draw:z-index="43" svg:width="2.0902083333333cm" style:rel-width="100%" svg:height="0.52916666666667cm" style:rel-height="scale"><draw:image xlink:href="Pictures/594b7dcad5d88d83b9cfa70ef6ed20f6.pn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retorna à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4" text:anchor-type="as-char" draw:z-index="44" svg:width="1.6404166666667cm" svg:height="0.58208333333333cm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fecha o <text:span text:style-name="Emphasis">popup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5" text:anchor-type="as-char" draw:z-index="45" svg:width="5.2916666666667cm" style:rel-width="100%" svg:height="0.65734989648033cm" style:rel-height="scale"><draw:image xlink:href="Pictures/6cdffa1096cb5658e59b9c4f8c3b6a81.pn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chama o <text:span text:style-name="Emphasis">popup</text:span> para que sejam fornecidas as informações para gerar o relatório analític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6" text:anchor-type="as-char" draw:z-index="46" svg:width="2.8575cm" style:rel-width="100%" svg:height="0.50270833333333cm" style:rel-height="scale"><draw:image xlink:href="Pictures/91d8bcdd1e3e4c138b44bcc97ad756ab.pn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comanda a geração do relatóri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7" text:anchor-type="as-char" draw:z-index="47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 neste botão, o sistema formata o relatório com o conteúdo da tela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8" text:anchor-type="as-char" draw:z-index="48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14"/><text:bookmark-start text:name="referencias"/>Referências<text:bookmark-end text:name="__RefHeading___referencias_14"/><text:bookmark-end text:name="referencias"/></text:h>
      <text:p text:style-name="Text_20_body"><text:span text:style-name="Strong_20_Emphasis"><text:a xlink:type="simple" xlink:href="https://gsan.com.br/doku.php?id=postgres:geral:inclui:uc0616" text:style-name="Internet_20_link" text:visited-style-name="Visited_20_Internet_20_Link">Resumo das Ações de Cobrança Eventual</text:a></text:span></text:p>
      <text:h text:style-name="Heading_20_3" text:outline-level="3"><text:bookmark-start text:name="__RefHeading___termos_principais_15"/><text:bookmark-start text:name="termos_principais"/>Termos Principais<text:bookmark-end text:name="__RefHeading___termos_principais_15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38:47</meta:creation-date>
    <dc:creator>Generated</dc:creator>
    <dc:date>2026-09-13T12::38:47</dc:date>
    <dc:language>en-US</dc:language>
    <meta:editing-cycles>1</meta:editing-cycles>
    <meta:editing-duration>PT0S</meta:editing-duration>
    <dc:title>ajuda:resumo_das_acoes_de_cobranca_eventual</dc:title>
  </office:meta>
</office:document-meta>
</file>