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36ef4da0fd739296a1840db9d6c684.png"/>
  <manifest:file-entry manifest:media-type="image/jpeg" manifest:full-path="Pictures/892fc56697994028cca7cca3735847f7.jpg"/>
  <manifest:file-entry manifest:media-type="image/jpeg" manifest:full-path="Pictures/840427dbcf993dc22af09246acfe5637.jpg"/>
  <manifest:file-entry manifest:media-type="image/jpeg" manifest:full-path="Pictures/1d615800623c963b8c02ed44b9fd9dfb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a0f6d2322ae4bfc1fb7abc688113a74d.jpg"/>
  <manifest:file-entry manifest:media-type="image/gif" manifest:full-path="Pictures/4f8e9a3963d1b35a2e6ac4d505c0799c.gif"/>
  <manifest:file-entry manifest:media-type="image/jpeg" manifest:full-path="Pictures/6fc0ee91f17867d5d900a8b55a4d580a.jpg"/>
  <manifest:file-entry manifest:media-type="image/jpeg" manifest:full-path="Pictures/93e6325cfe7e767b43508906ad25dab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7915368639668cm" style:rel-height="scale"><draw:image xlink:href="Pictures/a336ef4da0fd739296a1840db9d6c684.png" xlink:type="simple" xlink:show="embed" xlink:actuate="onLoad"/></draw:frame></draw:a></text:p>
      <text:h text:style-name="Heading_20_1" text:outline-level="1"><text:bookmark text:name="ajuda:relatorios:r0999_-_relatorio_coleta_medidor_energia"/><text:bookmark-start text:name="__RefHeading___r0999_-_relatorio_de_coleta_de_medidor_de_energia_1"/><text:bookmark-start text:name="r0999_-_relatorio_de_coleta_de_medidor_de_energia"/>R0999 - Relatório de Coleta de Medidor de Energia<text:bookmark-end text:name="__RefHeading___r0999_-_relatorio_de_coleta_de_medidor_de_energia_1"/><text:bookmark-end text:name="r0999_-_relatorio_de_coleta_de_medidor_de_energi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gerar o relatório de coleta de medidor de energia, classificando os imóveis por tipo de consumo. A funcionalidade pode ser acessada via <text:span text:style-name="Strong_20_Emphasis">Menu de Sistema</text:span>, através d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relatorio" text:style-name="Internet_20_link" text:visited-style-name="Visited_20_Internet_20_Link">Relatório</text:a> &gt; <text:a xlink:type="simple" xlink:href="https://gsan.com.br/doku.php?id=ajuda:micromedicao" text:style-name="Internet_20_link" text:visited-style-name="Visited_20_Internet_20_Link">Micromedição</text:a> &gt; R0999 - Relatório de Coleta de Medidor de Energia</text:span>.</text:p>
          </table:table-cell>
        </table:table-row>
      </table:table>
      <text:p text:style-name="Text_20_body">Feito isso, o sistema exibe a tela a seguir:</text:p>
      <text:p text:style-name="Text_20_body">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1925cm" svg:height="10.795cm"><draw:image xlink:href="Pictures/892fc56697994028cca7cca3735847f7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Na tela de filtro acima, preencha os campos que julgar necessários (para detalhes sobre o preenchimento dos campos, clique <text:span text:style-name="Strong_20_Emphasis"><text:a xlink:type="simple" xlink:href="#__RefHeading___preenchimento_dos_campos_4" text:style-name="Local_20_link" text:visited-style-name="Visited_20_Local_20_Link">aqui</text:a></text:span>). Caso nenhum campo seja selecionado, o sistema gera o relatório para todos os grupos de faturamento, localidade, setor comercial, rota e sequencial. Caso fique muito grande, sua geração é encaminhada para <text:span text:style-name="Strong_20_Emphasis"><text:a xlink:type="simple" xlink:href="https://gsan.com.br/doku.php?id=ajuda:batch" text:style-name="Internet_20_link" text:visited-style-name="Visited_20_Internet_20_Link">Batch</text:a></text:span> e pode ser resgatado <text:span text:style-name="Strong_20_Emphasis"><text:a xlink:type="simple" xlink:href="https://gsan.com.br/doku.php?id=ajuda:batch:filtrar_processo" text:style-name="Internet_20_link" text:visited-style-name="Visited_20_Internet_20_Link">AQUI</text:a></text:span>.</text:p>
            <text:p text:style-name="Text_20_body">Em seguida, clique em <draw:frame draw:style-name="media" draw:name="2" text:anchor-type="as-char" draw:z-index="2" svg:width="1.2435416666667cm" svg:height="0.555625cm"><draw:image xlink:href="Pictures/840427dbcf993dc22af09246acfe5637.jpg" xlink:type="simple" xlink:show="embed" xlink:actuate="onLoad"/></draw:frame>. Feito isso, o sistema efetua algumas validações antes de gerar o relatório:</text:p>
            <text:list text:style-name="Numbering_20_1" text:continue-numbering="false">
              <text:list-item>
                <text:p text:style-name="Numbering_20_1_Content_First"> Caso não exista a tabela na base de dados, o sistema exibe a mensagem <text:span text:style-name="Strong_20_Emphasis">Tabela «nome da tabela» inexistente</text:span> e cancela a operação.</text:p>
              </text:list-item>
              <text:list-item>
                <text:p text:style-name="Numbering_20_1_Content"> Caso a tabela esteja sem dados, o sistema exibe a mensagem <text:span text:style-name="Strong_20_Emphasis">Tabela «nome da tabela» sem dados para seleção</text:span> e cancela a operação.</text:p>
              </text:list-item>
              <text:list-item>
                <text:p text:style-name="Numbering_20_1_Content"> Caso o código da localidade informada não conste na base de dados, o sistema exibe a mensagem <text:span text:style-name="Strong_20_Emphasis">Localidade inexistente</text:span> e retorna para o passo correspondente no fluxo principal.</text:p>
              </text:list-item>
              <text:list-item>
                <text:p text:style-name="Numbering_20_1_Content"> Caso o código da rota informada não conste na base de dados, o sistema exibe a mensagem <text:span text:style-name="Strong_20_Emphasis">Rota inexistente</text:span> e retorna para o passo correspondente no fluxo principal.</text:p>
              </text:list-item>
              <text:list-item>
                <text:p text:style-name="Numbering_20_1_Content"> Caso seja informado o atributo inicial (Localidade, Setor Comercial, Rota e Sequencial da Rota) e não seja informado seu atributo final correspondente, o sistema exibe a mensagem <text:span text:style-name="Strong_20_Emphasis">Informe «nome do atributo» final</text:span>.</text:p>
              </text:list-item>
              <text:list-item>
                <text:p text:style-name="Numbering_20_1_Content"> Caso seja informado o atributo final (Localidade, Setor Comercial, Rota e Sequencial da Rota) e não seja informado seu atributo inicial correspondente, o sistema exibe a mensagem <text:span text:style-name="Strong_20_Emphasis">Informe «nome do atributo» inicial</text:span>.</text:p>
              </text:list-item>
              <text:list-item>
                <text:p text:style-name="Numbering_20_1_Content"> Caso o conteúdo do atributo final (Localidade, Setor Comercial, Rota e Sequencial da Rota) seja menor (inferior, anterior) que o conteúdo do seu atributo inicial correspondente, o sistema exibe a mensagem <text:span text:style-name="Strong_20_Emphasis">«Nome do atributo» Final é menor que o «Nome do atributo» Inicial</text:span> e retorna para o passo correspondente no fluxo principal.</text:p>
              </text:list-item>
              <text:list-item>
                <text:p text:style-name="Numbering_20_1_Content"> Caso a busca não retorne nenhum registro, o sistema exibe a mensagem <text:span text:style-name="Strong_20_Emphasis">A pesquisa não retornou nenhum resultado</text:span> e retorna para a tela inicial.</text:p>
              </text:list-item>
              <text:list-item>
                <text:p text:style-name="Numbering_20_1_Content_Last"> Além disso, ao preencher o campo <text:span text:style-name="Strong_20_Emphasis">Localidade inicial</text:span>, seu valor é replicado no <text:span text:style-name="Strong_20_Emphasis">Localidade Final</text:span>, com possibilidade de alterar. Porém, a <text:span text:style-name="Strong_20_Emphasis">Localidade Final</text:span> deve sempre ser <text:span text:style-name="Emphasis">maior</text:span> ou <text:span text:style-name="Emphasis">igual</text:span> à <text:span text:style-name="Strong_20_Emphasis">Localidade Inicial</text:span>. Ainda assim, caso os valores de ambos os campos sejam diferentes, o sistema bloqueia os demais campos ainda não preenchidos. Isso ocorre também para os campos <text:span text:style-name="Strong_20_Emphasis">Setor Comercial (inicial e final)</text:span>, <text:span text:style-name="Strong_20_Emphasis">Rota (inicial e final)</text:span> e <text:span text:style-name="Strong_20_Emphasis">Sequencial (inicial e final)</text:span>.</text:p>
              </text:list-item>
            </text:list>
            <text:p text:style-name="Text_20_body"><text:line-break/>
Assim que as validações são concluídas, o sistema gera o relatório de coleta de medidor de energia.</text:p>
          </table:table-cell>
        </table:table-row>
      </table:table>
      <text:p text:style-name="Text_20_body"><text:line-break/></text:p>
      <text:h text:style-name="Heading_20_3" text:outline-level="3"><text:bookmark-start text:name="__RefHeading___modelo_de_relatorio_de_coleta_de_medidor_de_energia_3"/><text:bookmark-start text:name="modelo_de_relatorio_de_coleta_de_medidor_de_energia"/>Modelo de Relatório de Coleta de Medidor de Energia<text:bookmark-end text:name="__RefHeading___modelo_de_relatorio_de_coleta_de_medidor_de_energia_3"/><text:bookmark-end text:name="modelo_de_relatorio_de_coleta_de_medidor_de_energia"/></text:h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32.808333333333cm" style:rel-width="100%" svg:height="27.543125cm" style:rel-height="scale"><draw:image xlink:href="Pictures/1d615800623c963b8c02ed44b9fd9dfb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upo Faturamento</text:span></text:p>
          </table:table-cell>
          <table:table-cell office:value-type="string" table:style-name="tablecell">
            <text:p text:style-name="tablealignleft">Selecione o <text:span text:style-name="Strong_20_Emphasis">Grupo Faturamento</text:span> da lista disponibilizada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 Inicial</text:span></text:p>
          </table:table-cell>
          <table:table-cell office:value-type="string" table:style-name="tablecell">
            <text:p text:style-name="tablealignleft">Informe o código da localidade inicial, ou clique no botão <draw:frame draw:style-name="media" draw:name="4" text:anchor-type="as-char" draw:z-index="4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para selecionar a localidade desejada. O nome da localidade será exibido no campo ao lado. Para apagar o conteúdo do campo, clique no botão <draw:frame draw:style-name="media" draw:name="5" text:anchor-type="as-char" draw:z-index="5" svg:width="0.52916666666667cm" svg:height="0.555625cm"><draw:image xlink:href="Pictures/7d683db972d9051c5dfecc78c7cc997d.gif" xlink:type="simple" xlink:show="embed" xlink:actuate="onLoad"/></draw:frame> ao lado do campo em exibição. Ao preencher o campo <text:span text:style-name="Strong_20_Emphasis">Localidade inicial</text:span>, seu valor é replicado no <text:span text:style-name="Strong_20_Emphasis">Localidade Final</text:span>, com possibilidade de alterar. Porém, a <text:span text:style-name="Strong_20_Emphasis">Localidade Final</text:span> deve sempre ser <text:span text:style-name="Emphasis">maior</text:span> ou <text:span text:style-name="Emphasis">igual</text:span> à <text:span text:style-name="Strong_20_Emphasis">Localidade Inicial</text:span>. Ainda assim, caso os valores de ambos os campos sejam diferentes, o sistema bloqueia os demais campos ainda não preenchid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 Final</text:span></text:p>
          </table:table-cell>
          <table:table-cell office:value-type="string" table:style-name="tablecell">
            <text:p text:style-name="tablealignleft">Informe o código da localidade final, ou clique no botão <draw:frame draw:style-name="media" draw:name="6" text:anchor-type="as-char" draw:z-index="6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localidade" text:style-name="Internet_20_link" text:visited-style-name="Visited_20_Internet_20_Link">Pesquisar Localidade</text:a></text:span>, para selecionar a localidade desejada. O nome da localidade será exibido no campo ao lado. Para apagar o conteúdo do campo, clique no botão <draw:frame draw:style-name="media" draw:name="7" text:anchor-type="as-char" draw:z-index="7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tor Comercial Inicial</text:span></text:p>
          </table:table-cell>
          <table:table-cell office:value-type="string" table:style-name="tablecell">
            <text:p text:style-name="tablealignleft"> Para preencher este campo, antes é preciso informar a <text:span text:style-name="Strong_20_Emphasis">Localidade</text:span>. Informe o código do setor inicial, ou clique no botão <draw:frame draw:style-name="media" draw:name="8" text:anchor-type="as-char" draw:z-index="8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, para selecionar o setor desejado. O nome do setor será exibido no campo ao lado. Para apagar o conteúdo do campo, clique no botão <draw:frame draw:style-name="media" draw:name="9" text:anchor-type="as-char" draw:z-index="9" svg:width="0.52916666666667cm" svg:height="0.555625cm"><draw:image xlink:href="Pictures/7d683db972d9051c5dfecc78c7cc997d.gif" xlink:type="simple" xlink:show="embed" xlink:actuate="onLoad"/></draw:frame> ao lado do campo em exibição. Ao preencher o campo <text:span text:style-name="Strong_20_Emphasis">Setor Comercial inicial</text:span>, seu valor é replicado no <text:span text:style-name="Strong_20_Emphasis">Setor Comercial Final</text:span>, com possibilidade de alterar. Porém, o <text:span text:style-name="Strong_20_Emphasis">Setor Comercial Final</text:span> deve sempre ser <text:span text:style-name="Emphasis">maior</text:span> ou <text:span text:style-name="Emphasis">igual</text:span> ao <text:span text:style-name="Strong_20_Emphasis">Setor Comercial Inicial</text:span>. Ainda assim, caso os valores de ambos os campos sejam diferentes, o sistema bloqueia os demais campos ainda não preenchid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tor Comercial Final</text:span></text:p>
          </table:table-cell>
          <table:table-cell office:value-type="string" table:style-name="tablecell">
            <text:p text:style-name="tablealignleft"> Para preencher este campo, antes é preciso informar a <text:span text:style-name="Strong_20_Emphasis">Localidade</text:span>. Informe o código do setor final, ou clique no botão <draw:frame draw:style-name="media" draw:name="10" text:anchor-type="as-char" draw:z-index="10" svg:width="0.60854166666667cm" svg:height="0.555625cm"><draw:image xlink:href="Pictures/4a1d013358fec02f62fd9128287614a7.gif" xlink:type="simple" xlink:show="embed" xlink:actuate="onLoad"/></draw:frame>, link <text:span text:style-name="Strong_20_Emphasis"><text:a xlink:type="simple" xlink:href="https://gsan.com.br/doku.php?id=ajuda:pesquisar_setor_comercial" text:style-name="Internet_20_link" text:visited-style-name="Visited_20_Internet_20_Link">Pesquisar Setor Comercial</text:a></text:span>, para selecionar o setor desejado. O nome do setor será exibido no campo ao lado. Para apagar o conteúdo do campo, clique no botão <draw:frame draw:style-name="media" draw:name="11" text:anchor-type="as-char" draw:z-index="11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ota Inicial</text:span></text:p>
          </table:table-cell>
          <table:table-cell office:value-type="string" table:style-name="tablecell">
            <text:p text:style-name="tablealignleft">Informe com até quatro (4) dígitos a rota desejada. Ao informar o conteúdo no campo inicial, este será replicado no campo final correspondente. Ao limpar o conteúdo do campo inicial, o campo final correspondente também será limp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ota Final</text:span></text:p>
          </table:table-cell>
          <table:table-cell office:value-type="string" table:style-name="tablecell">
            <text:p text:style-name="tablealignleft">Informe com até quatro (4) dígitos a rota final desejad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quencial Inicial da Rota</text:span></text:p>
          </table:table-cell>
          <table:table-cell office:value-type="string" table:style-name="tablecell">
            <text:p text:style-name="tablealignleft">Informe com até quatro (4) dígitos o sequencial inicial da rota desejada. Ao informar o conteúdo no campo inicial, este será replicado no campo final correspondente. Ao limpar o conteúdo do campo inicial, o campo final correspondente também será limp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quencial Final da Rota</text:span></text:p>
          </table:table-cell>
          <table:table-cell office:value-type="string" table:style-name="tablecell">
            <text:p text:style-name="tablealignleft">Informe com até quatro (4) dígitos o sequencial final da rota desejad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714375cm" svg:height="0.89958333333333cm"><draw:image xlink:href="Pictures/a0f6d2322ae4bfc1fb7abc688113a7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aliza uma consulta do campo desejado na base de dados do sistem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0.52916666666667cm" svg:height="0.555625cm"><draw:image xlink:href="Pictures/4f8e9a3963d1b35a2e6ac4d505c0799c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8520833333333cm" svg:height="0.555625cm"><draw:image xlink:href="Pictures/6fc0ee91f17867d5d900a8b55a4d580a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limpa o conteúdo de todos os campos d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6933333333333cm" svg:height="0.47625cm"><draw:image xlink:href="Pictures/93e6325cfe7e767b43508906ad25dab0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ancela a operação e retorna para a tela de menu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2435416666667cm" svg:height="0.555625cm"><draw:image xlink:href="Pictures/840427dbcf993dc22af09246acfe5637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gera o relatório de coleta de medidor de energia conforme os parâmetros informados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relatorios" text:style-name="Internet_20_link" text:visited-style-name="Visited_20_Internet_20_Link">Relatórios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relatorio" text:style-name="Internet_20_link" text:visited-style-name="Visited_20_Internet_20_Link">Relatórios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2::01:46</meta:creation-date>
    <dc:creator>Generated</dc:creator>
    <dc:date>2026-09-14T12::01:46</dc:date>
    <dc:language>en-US</dc:language>
    <meta:editing-cycles>1</meta:editing-cycles>
    <meta:editing-duration>PT0S</meta:editing-duration>
    <dc:title>ajuda:relatorios:r0999_-_relatorio_coleta_medidor_energia</dc:title>
  </office:meta>
</office:document-meta>
</file>