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cff723623a509d279d12edc7e69d4dca.jpg"/>
  <manifest:file-entry manifest:media-type="image/jpeg" manifest:full-path="Pictures/956f0bd1cab0058d8aa6f1a67b529c2f.jpg"/>
  <manifest:file-entry manifest:media-type="image/jpeg" manifest:full-path="Pictures/6d5067420b00a90d47ccc9ab04671570.jpg"/>
  <manifest:file-entry manifest:media-type="image/png" manifest:full-path="Pictures/7a3ee5346a6dae1d0123bfe37257827a.pn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recepcionar_dados_imoveis_tablet_para_o_gsan"/><text:bookmark-start text:name="__RefHeading___recepcionar_dados_imoveis_tablet_para_o_gsan_1"/><text:bookmark-start text:name="recepcionar_dados_imoveis_tablet_para_o_gsan"/>Recepcionar Dados Imóveis Tablet para o GSAN<text:bookmark-end text:name="__RefHeading___recepcionar_dados_imoveis_tablet_para_o_gsan_1"/><text:bookmark-end text:name="recepcionar_dados_imoveis_tablet_para_o_gsa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recepcionar os dados via tablet, referentes às atualizações cadastrais dos imóveis no GSAN, para o ambiente virtual 2. Para cada registro do arquivo texto, o sistema insere as informações na base de dados de acordo com o tipo de registro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obile:atucad" text:style-name="Internet_20_link" text:visited-style-name="Visited_20_Internet_20_Link">Atualização Cadastral Dispositivo Móvel</text:a> &gt; Recepcionar Dados Imóveis Tablet para o GSAN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10.398125cm"><draw:image xlink:href="Pictures/cff723623a509d279d12edc7e69d4dc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forme o nome do arquivo para recepção, obrigatoriamente, clicando no botão <draw:frame draw:style-name="media" draw:name="2" text:anchor-type="as-char" draw:z-index="2" svg:width="3.01625cm" style:rel-width="100%" svg:height="0.52916666666667cm" style:rel-height="scale"><draw:image xlink:href="Pictures/956f0bd1cab0058d8aa6f1a67b529c2f.jpg" xlink:type="simple" xlink:show="embed" xlink:actuate="onLoad"/></draw:frame>. Em seguida, clique no botão <draw:frame draw:style-name="media" draw:name="3" text:anchor-type="as-char" draw:z-index="3" svg:width="1.7197916666667cm" svg:height="0.47625cm"><draw:image xlink:href="Pictures/6d5067420b00a90d47ccc9ab04671570.jpg" xlink:type="simple" xlink:show="embed" xlink:actuate="onLoad"/></draw:frame>.</text:p>
          </table:table-cell>
        </table:table-row>
      </table:table>
      <text:h text:style-name="Heading_20_2" text:outline-level="2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ome do Arquivo</text:p>
          </table:table-cell>
          <table:table-cell office:value-type="string" table:style-name="tablecell">
            <text:p text:style-name="tablealignleft">Campo obrigatório - Informe o nome do arquivo, clicando no botão <draw:frame draw:style-name="media" draw:name="4" text:anchor-type="as-char" draw:z-index="4" svg:width="3.01625cm" style:rel-width="100%" svg:height="0.52916666666667cm" style:rel-height="scale"><draw:image xlink:href="Pictures/956f0bd1cab0058d8aa6f1a67b529c2f.jpg" xlink:type="simple" xlink:show="embed" xlink:actuate="onLoad"/></draw:frame> para selecionar o arquivo desejad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0.69627192982456cm" style:rel-height="scale"><draw:image xlink:href="Pictures/956f0bd1cab0058d8aa6f1a67b529c2f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o arquivo contendo os dados para atualização cadastral no GSAN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para cada registro do arquivo texto, inserindo as informações na base de dados de acordo com o tipo de registro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atualizacao_cadastral:uc1445" text:style-name="Internet_20_link" text:visited-style-name="Visited_20_Internet_20_Link">Recepcionar Dados Imóveis Tablet para o GSAN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p text:style-name="Text_20_body"><text:span text:style-name="Strong_20_Emphasis"><text:a xlink:type="simple" xlink:href="https://gsan.com.br/doku.php?id=ajuda:mobile:atucad" text:style-name="Internet_20_link" text:visited-style-name="Visited_20_Internet_20_Link">Atualização Cadastral Via Dispositivo Móve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9::55:30</meta:creation-date>
    <dc:creator>Generated</dc:creator>
    <dc:date>2026-09-14T09::55:30</dc:date>
    <dc:language>en-US</dc:language>
    <meta:editing-cycles>1</meta:editing-cycles>
    <meta:editing-duration>PT0S</meta:editing-duration>
    <dc:title>ajuda:recepcionar_dados_imoveis_tablet_para_o_gsan</dc:title>
  </office:meta>
</office:document-meta>
</file>