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60a647b1a0be549c68aff91d939d40.png"/>
  <manifest:file-entry manifest:media-type="image/jpeg" manifest:full-path="Pictures/bc92a6497136287cb31e5087c0ee6af8.jpg"/>
  <manifest:file-entry manifest:media-type="image/png" manifest:full-path="Pictures/879557a1de957c7bd55ea15087c9dd5d.png"/>
  <manifest:file-entry manifest:media-type="image/jpeg" manifest:full-path="Pictures/08fe65179b09d94d9c89ab45faeedded.jpg"/>
  <manifest:file-entry manifest:media-type="image/jpeg" manifest:full-path="Pictures/102f1d51cdfb4365bc214b6c8eb3bb10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48958333333cm" style:rel-height="scale"><draw:image xlink:href="Pictures/9e60a647b1a0be549c68aff91d939d40.png" xlink:type="simple" xlink:show="embed" xlink:actuate="onLoad"/></draw:frame></draw:a></text:p>
      <text:h text:style-name="Heading_20_1" text:outline-level="1"><text:bookmark text:name="ajuda:operacional:inserir_subsistema_de_esgoto"/><text:bookmark-start text:name="__RefHeading___inserir_subsistema_de_esgoto_1"/><text:bookmark-start text:name="inserir_subsistema_de_esgoto"/>Inserir Subsistema de Esgoto<text:bookmark-end text:name="__RefHeading___inserir_subsistema_de_esgoto_1"/><text:bookmark-end text:name="inserir_subsistema_de_esgo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os dados de um novo subsistema de esgoto. Ela pode ser acessada via <text:span text:style-name="Strong_20_Emphasis">Menu do sistema</text:span>, no caminho: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operacional" text:style-name="Internet_20_link" text:visited-style-name="Visited_20_Internet_20_Link">Operacional</text:a> &gt; <text:a xlink:type="simple" xlink:href="https://gsan.com.br/doku.php?id=ajuda:operacional:subsistema_de_esgoto" text:style-name="Internet_20_link" text:visited-style-name="Visited_20_Internet_20_Link">Subsistema de Esgoto</text:a> &gt; Inserir Subsistema de Esgoto</text:span>. Feito isso, o sistema acessa a tela a seguir:</text:p>
          </table:table-cell>
        </table:table-row>
      </table:table>
      <text:p text:style-name="Text_20_body"><text:line-break/>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e no relatório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45416666667cm" svg:height="12.038541666667cm"><draw:image xlink:href="Pictures/bc92a6497136287cb31e5087c0ee6af8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, obrigatoriamente, os campos sinalizados por um asterisco <text:span text:style-name="">vermelho</text:span>. Para detalhes sobre o preenchimento dos campos clique <text:span text:style-name="Strong_20_Emphasis">AQUI</text:span>. Em seguida, clique em <draw:frame draw:style-name="media" draw:name="2" text:anchor-type="as-char" draw:z-index="2" svg:width="1.4816666666667cm" svg:height="0.58208333333333cm"><draw:image xlink:href="Pictures/879557a1de957c7bd55ea15087c9dd5d.png" xlink:type="simple" xlink:show="embed" xlink:actuate="onLoad"/></draw:frame> para efetuar a inclusão do subsistema.</text:p>
            <text:p text:style-name="Text_20_body">Caso o usuário não informe ou selecione o conteúdo de algum campo necessário à inclusão do subsistema de esgoto, é exibida a mensagem: <text:span text:style-name="Emphasis">Informe « nome do campo que não foi preenchido »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134791666667cm" style:rel-width="100%" svg:height="3.7570833333333cm" style:rel-height="scale"><draw:image xlink:href="Pictures/08fe65179b09d94d9c89ab45faeedded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(*)</text:p>
          </table:table-cell>
          <table:table-cell office:value-type="string" table:style-name="tablecell">
            <text:p text:style-name="tablealignleft">Campo obrigatório - Informe a descrição da situação de ligação de esgoto com, no máximo, 50 (cinquenta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a Descrição abreviada do sistema de esgoto com, no máximo, 6 (seis) caracteres.</text:p>
          </table:table-cell>
        </table:table-row>
        <table:table-row>
          <table:table-cell office:value-type="string" table:style-name="tablecell">
            <text:p text:style-name="tablealignleft">Sistema de Esgoto(*)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7197916666667cm" svg:height="0.58208333333333cm"><draw:image xlink:href="Pictures/102f1d51cdfb4365bc214b6c8eb3bb1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4816666666667cm" svg:height="0.58208333333333cm"><draw:image xlink:href="Pictures/879557a1de957c7bd55ea15087c9dd5d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as informações na base de d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Inserir Subsistema de Esgoto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peracional:subsistema_de_abastecimento" text:style-name="Internet_20_link" text:visited-style-name="Visited_20_Internet_20_Link">Subsistema de Abastecimento</text:a></text:span></text:p>
      <text:p text:style-name="Text_20_body"><text:span text:style-name="Strong_20_Emphasis"><text:a xlink:type="simple" xlink:href="https://gsan.com.br/doku.php?id=ajuda:operacional" text:style-name="Internet_20_link" text:visited-style-name="Visited_20_Internet_20_Link">Operacional</text:a></text:span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2::18:05</meta:creation-date>
    <dc:creator>Generated</dc:creator>
    <dc:date>2026-09-17T12::18:05</dc:date>
    <dc:language>en-US</dc:language>
    <meta:editing-cycles>1</meta:editing-cycles>
    <meta:editing-duration>PT0S</meta:editing-duration>
    <dc:title>ajuda:operacional:inserir_subsistema_de_esgoto</dc:title>
  </office:meta>
</office:document-meta>
</file>