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6f88f65835e21468f6cf02f215ae91.png"/>
  <manifest:file-entry manifest:media-type="image/jpeg" manifest:full-path="Pictures/e748523939febce3d3c9e3157fa3b419.jpg"/>
  <manifest:file-entry manifest:media-type="image/png" manifest:full-path="Pictures/4771c6a124ae15de208d9b3184488d44.png"/>
  <manifest:file-entry manifest:media-type="image/jpeg" manifest:full-path="Pictures/3f8ddc5d96641401ddd41c9958abc8fc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c64310d98d6d37c645cf5e32ea243601.jpg"/>
  <manifest:file-entry manifest:media-type="image/jpeg" manifest:full-path="Pictures/809d1c3219c33efb2eb26f2d3a0fd4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0805171530978cm" style:rel-height="scale"><draw:image xlink:href="Pictures/886f88f65835e21468f6cf02f215ae91.png" xlink:type="simple" xlink:show="embed" xlink:actuate="onLoad"/></draw:frame></draw:a></text:p>
      <text:h text:style-name="Heading_20_1" text:outline-level="1"><text:bookmark text:name="ajuda:micromedicao:inserir_profundidade_de_rede"/><text:bookmark-start text:name="__RefHeading___inserir_profundidade_de_rede_1"/><text:bookmark-start text:name="inserir_profundidade_de_rede"/>Inserir Profundidade de Rede<text:bookmark-end text:name="__RefHeading___inserir_profundidade_de_rede_1"/><text:bookmark-end text:name="inserir_profundidade_de_red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inserir uma profundidade para rede de água. A opção pode ser acessada via <text:span text:style-name="Strong_20_Emphasis">Menu de sistema</text:span>, no caminho: 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micromedicao" text:style-name="Internet_20_link" text:visited-style-name="Visited_20_Internet_20_Link">Micromedição</text:a> &gt; <text:a xlink:type="simple" xlink:href="https://gsan.com.br/doku.php?id=ajuda:micromedicao:rede_de_agua" text:style-name="Internet_20_link" text:visited-style-name="Visited_20_Internet_20_Link">Rede de Água</text:a> &gt; Inserir Profundidade de Rede</text:span>.</text:p>
          </table:table-cell>
        </table:table-row>
      </table:table>
      <text:p text:style-name="Text_20_body">Feito isso, o sistema visualiza a tela abaixo:</text:p>
      <text:p text:style-name="Text_20_body"><text:line-break/></text:p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007291666667cm" svg:height="10.133541666667cm"><draw:image xlink:href="Pictures/e748523939febce3d3c9e3157fa3b419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informe obrigatoriamente a <text:span text:style-name="Strong_20_Emphasis">Descrição</text:span> da profundidade com até 30 (trinta) caracteres. Depois, clique em <draw:frame draw:style-name="media" draw:name="2" text:anchor-type="as-char" draw:z-index="2" svg:width="1.4816666666667cm" svg:height="0.58208333333333cm"><draw:image xlink:href="Pictures/4771c6a124ae15de208d9b3184488d44.png" xlink:type="simple" xlink:show="embed" xlink:actuate="onLoad"/></draw:frame>. O sistema efetua algumas validações:</text:p>
            <text:list text:style-name="Numbering_20_1" text:continue-numbering="false">
              <text:list-item>
                <text:p text:style-name="LastListParagraph_Numbering_20_1_Content_First"> Caso a descrição informada já exista, o sistema exibe a mensagem: <text:span text:style-name="Emphasis">Tipo de Material já existe no cadastro</text:span>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tela_de_sucesso_2"/><text:bookmark-start text:name="tela_de_sucesso"/>Tela de Sucesso<text:bookmark-end text:name="__RefHeading___tela_de_sucesso_2"/><text:bookmark-end text:name="tela_de_sucesso"/></text:h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20.134791666667cm" style:rel-width="100%" svg:height="3.254375cm" style:rel-height="scale"><draw:image xlink:href="Pictures/3f8ddc5d96641401ddd41c9958abc8fc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scrição</text:span></text:p>
          </table:table-cell>
          <table:table-cell office:value-type="string" table:style-name="tablecell">
            <text:p text:style-name="tablealignleft">Campo obrigatório. Informe a descrição da profundidade para rede de água com até 30 (trinta) caracteres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9579166666667cm" svg:height="0.714375cm"><draw:image xlink:href="Pictures/c64310d98d6d37c645cf5e32ea24360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6933333333333cm" svg:height="0.555625cm"><draw:image xlink:href="Pictures/809d1c3219c33efb2eb26f2d3a0fd46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4816666666667cm" svg:height="0.58208333333333cm"><draw:image xlink:href="Pictures/4771c6a124ae15de208d9b3184488d44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insere a descrição da profundidade de rede na base de dados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micromedicao:uc1926" text:style-name="Internet_20_link" text:visited-style-name="Visited_20_Internet_20_Link">Inserir Profundidade de Rede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micromedicao:rede_de_agua" text:style-name="Internet_20_link" text:visited-style-name="Visited_20_Internet_20_Link">Rede de Água</text:a></text:span></text:p>
      <text:p text:style-name="Text_20_body"><text:span text:style-name="Strong_20_Emphasis"><text:a xlink:type="simple" xlink:href="https://gsan.com.br/doku.php?id=ajuda:micromedicao" text:style-name="Internet_20_link" text:visited-style-name="Visited_20_Internet_20_Link">Micromediçã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<text:span text:style-name="Strong_20_Emphasis">GSAN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01::35:11</meta:creation-date>
    <dc:creator>Generated</dc:creator>
    <dc:date>2026-09-12T01::35:11</dc:date>
    <dc:language>en-US</dc:language>
    <meta:editing-cycles>1</meta:editing-cycles>
    <meta:editing-duration>PT0S</meta:editing-duration>
    <dc:title>ajuda:micromedicao:inserir_profundidade_de_rede</dc:title>
  </office:meta>
</office:document-meta>
</file>