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86f88f65835e21468f6cf02f215ae91.png"/>
  <manifest:file-entry manifest:media-type="image/jpeg" manifest:full-path="Pictures/2e80a035d460010440e3a05565a901b7.jpg"/>
  <manifest:file-entry manifest:media-type="image/jpeg" manifest:full-path="Pictures/3312d61832b1e0427ef91a3f52f0dcf2.jpg"/>
  <manifest:file-entry manifest:media-type="image/jpeg" manifest:full-path="Pictures/045b706feb741fcd37773e67c17900e2.jpeg"/>
  <manifest:file-entry manifest:media-type="image/jpeg" manifest:full-path="Pictures/1ae0db011d5144363d60bc151c6577a1.jpg"/>
  <manifest:file-entry manifest:media-type="image/jpeg" manifest:full-path="Pictures/ef1a29574b389406f8b5dc949362f6ae.jpg"/>
  <manifest:file-entry manifest:media-type="image/jpeg" manifest:full-path="Pictures/690c0edfa8d614271830fb610ffdc122.jpg"/>
  <manifest:file-entry manifest:media-type="image/jpeg" manifest:full-path="Pictures/62774c515e3b17358d8ae174bea279d1.jpg"/>
  <manifest:file-entry manifest:media-type="image/jpeg" manifest:full-path="Pictures/5f639c9d18570d942872b77fd716b317.jpg"/>
  <manifest:file-entry manifest:media-type="image/gif" manifest:full-path="Pictures/4a1d013358fec02f62fd9128287614a7.gif"/>
  <manifest:file-entry manifest:media-type="image/gif" manifest:full-path="Pictures/7d683db972d9051c5dfecc78c7cc997d.gif"/>
  <manifest:file-entry manifest:media-type="image/gif" manifest:full-path="Pictures/8fb21656a5cd9bfdcf4bc167f8eb632e.gif"/>
  <manifest:file-entry manifest:media-type="image/jpeg" manifest:full-path="Pictures/809d1c3219c33efb2eb26f2d3a0fd46c.jpg"/>
  <manifest:file-entry manifest:media-type="image/jpeg" manifest:full-path="Pictures/1f074e94c904c79b691c8abaf69c22c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4.0805171530978cm" style:rel-height="scale"><draw:image xlink:href="Pictures/886f88f65835e21468f6cf02f215ae91.png" xlink:type="simple" xlink:show="embed" xlink:actuate="onLoad"/></draw:frame></draw:a></text:p>
      <text:h text:style-name="Heading_20_1" text:outline-level="1"><text:bookmark text:name="ajuda:micromedicao:informar_justificativa_de_retorno_de_fiscalizacao"/><text:bookmark-start text:name="__RefHeading___informar_justificativa_de_retorno_de_fiscalizacao_1"/><text:bookmark-start text:name="informar_justificativa_de_retorno_de_fiscalizacao"/>Informar Justificativa de Retorno de Fiscalização<text:bookmark-end text:name="__RefHeading___informar_justificativa_de_retorno_de_fiscalizacao_1"/><text:bookmark-end text:name="informar_justificativa_de_retorno_de_fiscalizacao"/></text:h>
      <table:table table:style-name="Table">
        <table:table-column table:style-name="odt_auto_style_table_column_1_1"/>
        <table:table-row>
          <table:table-cell office:value-type="string" table:style-name="tablecell">
            <text:p text:style-name="tablealignleft">O objetivo desta funcionalidade é que empresas terceirizadas possam informar uma justificativa de retorno de fiscalização de leitura das ordens de serviço, sendo que cada empresa só pode consultar as ordens de serviço dos grupos de faturamento de seu contrato. </text:p>
            <text:p text:style-name="Text_20_body">A opção pode ser acessada via <text:span text:style-name="Strong_20_Emphasis">Menu de Sistema</text:span>, no caminho: <text:span text:style-name="Strong_20_Emphasis"><text:a xlink:type="simple" xlink:href="https://gsan.com.br/doku.php?id=ajuda:pagina_inicial" text:style-name="Internet_20_link" text:visited-style-name="Visited_20_Internet_20_Link">GSAN</text:a> &gt; <text:a xlink:type="simple" xlink:href="https://gsan.com.br/doku.php?id=ajuda:micromedicao" text:style-name="Internet_20_link" text:visited-style-name="Visited_20_Internet_20_Link">Micromedição</text:a> &gt; <text:a xlink:type="simple" xlink:href="https://gsan.com.br/doku.php?id=ajuda:micromedicao:desempenho_de_contrato_de_leitura" text:style-name="Internet_20_link" text:visited-style-name="Visited_20_Internet_20_Link"> Desempenho de Contrato de Leitura</text:a> &gt; Informar Justificativa de Retorno de Fiscalização</text:span>.</text:p>
            <text:p text:style-name="Text_20_body">Feito isso, o sistema visualiza a tela abaixo:</text:p>
          </table:table-cell>
        </table:table-row>
      </table:table>
      <text:p text:style-name="Text_20_body"><text:line-break/></text:p>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4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center" draw:name="1" text:anchor-type="paragraph" draw:z-index="1" svg:width="16.139583333333cm" svg:height="12.197291666667cm"><draw:image xlink:href="Pictures/2e80a035d460010440e3a05565a901b7.jpg" xlink:type="simple" xlink:show="embed" xlink:actuate="onLoad"/></draw:frame></text:p></table:table-cell></table:table-row></table:table></draw:text-box></draw:frame></text:p>
      <text:p text:style-name="Text_20_body"><text:line-break/></text:p>
      <table:table table:style-name="Table">
        <table:table-column table:style-name="odt_auto_style_table_column_4_1"/>
        <table:table-row>
          <table:table-cell office:value-type="string" table:style-name="tablecell">
            <text:p text:style-name="tablealignleft">Acima, a funcionalidade exibe o filtro para selecionar as ordens de serviço de fiscalização de contrato de leitura, para que sejam justificadas, lembrando que a terceirizada tem uma quantidade de dias <text:span text:style-name="Emphasis">parametrizados</text:span> para justificar as ordens de serviço de fiscalização. Esses dias começam a contar quando acaba o prazo da concessionária para informar o retorno das ordens de serviço. Também que o tipo de  retorno informado precisa ser marcado como <text:span text:style-name="Emphasis">justificável</text:span> <text:span text:style-name="Strong_20_Emphasis"><text:a xlink:type="simple" xlink:href="https://gsan.com.br/doku.php?id=ajuda:micromedicao:informar_tipo_de_retorno_da_fiscalizacao_de_contrato_de_leitura" text:style-name="Internet_20_link" text:visited-style-name="Visited_20_Internet_20_Link">AQUI</text:a></text:span>.</text:p>
            <text:p text:style-name="Text_20_body">Para detalhes sobre o preenchimento dos campos clique <text:span text:style-name="Strong_20_Emphasis"><text:a xlink:type="simple" xlink:href="#__RefHeading___preenchimento_dos_campos_3" text:style-name="Local_20_link" text:visited-style-name="Visited_20_Local_20_Link">AQUI</text:a></text:span>. Preencha ao menos um dos campos disponibilizados e clique em <draw:frame draw:style-name="media" draw:name="2" text:anchor-type="as-char" draw:z-index="2" svg:width="1.984375cm" svg:height="0.52916666666667cm"><draw:image xlink:href="Pictures/3312d61832b1e0427ef91a3f52f0dcf2.jpg" xlink:type="simple" xlink:show="embed" xlink:actuate="onLoad"/></draw:frame>.</text:p>
            <text:p text:style-name="Text_20_body">Feito isso, o sistema visualiza a próxima tela. <text:span text:style-name="Strong_20_Emphasis">Atenção</text:span>: o campo <text:span text:style-name="Strong_20_Emphasis">Mês/Ano Faturamento</text:span> não é exibido preenchido e permite edição.</text:p>
          </table:table-cell>
        </table:table-row>
      </table:table>
      <text:p text:style-name="Text_20_body"><text:line-break/></text:p>
      <text:p text:style-name="Text_20_body"><draw:frame draw:style-name="PluginODTAutoStyle_Frame_11_text_frame" draw:name="Frame2"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center" draw:name="3" text:anchor-type="paragraph" draw:z-index="3" svg:width="16.245416666667cm" svg:height="18.0975cm"><draw:image xlink:href="Pictures/045b706feb741fcd37773e67c17900e2.jpeg" xlink:type="simple" xlink:show="embed" xlink:actuate="onLoad"/></draw:frame></text:p></table:table-cell></table:table-row></table:table></draw:text-box></draw:frame></text:p>
      <text:p text:style-name="Text_20_body"><text:line-break/></text:p>
      <table:table table:style-name="Table">
        <table:table-column table:style-name="odt_auto_style_table_column_6_1"/>
        <table:table-row>
          <table:table-cell office:value-type="string" table:style-name="tablecell">
            <text:p text:style-name="tablealignleft">Acima, perceba que o campo preenchido <text:span text:style-name="Strong_20_Emphasis">Ordem de Serviço</text:span> deixa livre para edição o campo <text:span text:style-name="Strong_20_Emphasis">Mês/Ano de Faturamento</text:span>, e desabilita os campos <text:span text:style-name="Strong_20_Emphasis">Matrícula do Imóvel</text:span>, <text:span text:style-name="Strong_20_Emphasis">Grupo de Faturamento</text:span>, <text:span text:style-name="Strong_20_Emphasis">Gerência Regional</text:span>, <text:span text:style-name="Strong_20_Emphasis">Unidade de Negócio</text:span> e <text:span text:style-name="Strong_20_Emphasis">Localidade</text:span>.</text:p>
            <text:p text:style-name="Text_20_body">Dito isso, a tela exibida acima traz a ordem de serviço com o <text:span text:style-name="Emphasis">link</text:span> aberto para informar uma justificativa de retorno de fiscalização de leitura. Para abrir o <text:span text:style-name="Emphasis">link</text:span> basta clicar sobre ele. Além de visualizar os detalhes da ordem de serviço, é possível  informar até 3 (três) fotos durante a justificativa. Para isso, basta clicar no link <text:span text:style-name="Strong_20_Emphasis">Anexar Fotos</text:span>. O sistema visualiza a tela abaixo:</text:p>
          </table:table-cell>
        </table:table-row>
      </table:table>
      <text:p text:style-name="Text_20_body"><draw:frame draw:style-name="PluginODTAutoStyle_Frame_18_text_frame" draw:name="Frame3"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4" text:anchor-type="paragraph" draw:z-index="4" svg:width="20.081875cm" style:rel-width="100%" svg:height="12.356041666667cm" style:rel-height="scale"><draw:image xlink:href="Pictures/1ae0db011d5144363d60bc151c6577a1.jpg" xlink:type="simple" xlink:show="embed" xlink:actuate="onLoad"/></draw:frame></text:p></table:table-cell></table:table-row></table:table></draw:text-box></draw:frame></text:p>
      <table:table table:style-name="Table">
        <table:table-column table:style-name="odt_auto_style_table_column_8_1"/>
        <table:table-row>
          <table:table-cell office:value-type="string" table:style-name="tablecell">
            <text:p text:style-name="tablealignleft">No campo <text:span text:style-name="Strong_20_Emphasis">Arquivo</text:span>, selecione a imagem que deseja anexar. Depois, clique em <draw:frame draw:style-name="media" draw:name="5" text:anchor-type="as-char" draw:z-index="5" svg:width="1.7727083333333cm" svg:height="0.58208333333333cm"><draw:image xlink:href="Pictures/ef1a29574b389406f8b5dc949362f6ae.jpg" xlink:type="simple" xlink:show="embed" xlink:actuate="onLoad"/></draw:frame>. Repita a operação mais duas vezes, notando que as imagens passam a compor o quadro <text:span text:style-name="Strong_20_Emphasis">Arquivo(s) Informado(s)</text:span>. Caso queira excluir alguma, clique em <draw:frame draw:style-name="media" draw:name="6" text:anchor-type="as-char" draw:z-index="6" svg:width="0.714375cm" svg:height="0.42333333333333cm"><draw:image xlink:href="Pictures/690c0edfa8d614271830fb610ffdc122.jpg" xlink:type="simple" xlink:show="embed" xlink:actuate="onLoad"/></draw:frame>. Na terceira imagem anexada, basta fechar o <text:span text:style-name="Emphasis">popup</text:span> e voltar para a tela principal.</text:p>
            <text:p text:style-name="Text_20_body">Agora, caso a ordem de serviço ainda esteja no prazo para informar justificativa, não tenha sido analisada e você não tenha alterado o <text:span text:style-name="Strong_20_Emphasis">Mês/Ano Faturamento</text:span>, o sistema permite informar ou alterar a justificativa (com no máximo 400 caracteres). Caso contrário, o campo <text:span text:style-name="Strong_20_Emphasis">Justificativa</text:span> é desabilitado.</text:p>
            <text:p text:style-name="Text_20_body">Caso você tenha informado a <text:span text:style-name="Strong_20_Emphasis">Data Limite Justificativa</text:span>, o sistema exibe apenas as ordens dentro da data limite informada. Caso não tenha selecionado, o sistema exibe todas. Para consultar cada uma, basta clicar no <text:span text:style-name="Emphasis">link</text:span> correspondente. Esta data não pode ser <text:span text:style-name="Emphasis">menor</text:span> que a data corrente, e deve ser calculada com base na data da liberação das ordens de serviço do grupo de faturamento para justificativas.</text:p>
            <text:p text:style-name="Text_20_body">Dito isso, informe a justificativa e clique em <draw:frame draw:style-name="media" draw:name="7" text:anchor-type="as-char" draw:z-index="7" svg:width="1.6933333333333cm" svg:height="0.50270833333333cm"><draw:image xlink:href="Pictures/62774c515e3b17358d8ae174bea279d1.jpg" xlink:type="simple" xlink:show="embed" xlink:actuate="onLoad"/></draw:frame>.</text:p>
          </table:table-cell>
        </table:table-row>
      </table:table>
      <text:p text:style-name="Text_20_body"><text:line-break/></text:p>
      <text:h text:style-name="Heading_20_2" text:outline-level="2"><text:bookmark-start text:name="__RefHeading___tela_de_sucesso_2"/><text:bookmark-start text:name="tela_de_sucesso"/>Tela de Sucesso<text:bookmark-end text:name="__RefHeading___tela_de_sucesso_2"/><text:bookmark-end text:name="tela_de_sucesso"/></text:h>
      <text:p text:style-name="Text_20_body"><draw:frame draw:style-name="PluginODTAutoStyle_Frame_25_text_frame" draw:name="Frame4"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center" draw:name="8" text:anchor-type="paragraph" draw:z-index="8" svg:width="20.081875cm" style:rel-width="100%" svg:height="3.254375cm" style:rel-height="scale"><draw:image xlink:href="Pictures/5f639c9d18570d942872b77fd716b317.jpg" xlink:type="simple" xlink:show="embed" xlink:actuate="onLoad"/></draw:frame></text:p></table:table-cell></table:table-row></table:table></draw:text-box></draw:frame></text:p>
      <text:p text:style-name="Text_20_body"><text:line-break/></text:p>
      <text:h text:style-name="Heading_20_1" text:outline-level="1"><text:bookmark-start text:name="__RefHeading___preenchimento_dos_campos_3"/><text:bookmark-start text:name="preenchimento_dos_campos"/>Preenchimento dos Campos<text:bookmark-end text:name="__RefHeading___preenchimento_dos_campos_3"/><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Preenchimento dos Campos</text:p>
          </table:table-cell>
        </table:table-row>
        <table:table-row>
          <table:table-cell office:value-type="string" table:style-name="tablecell">
            <text:p text:style-name="tablealignleft"><text:span text:style-name="Strong_20_Emphasis">Mês/Ano Faturamento</text:span></text:p>
          </table:table-cell>
          <table:table-cell office:value-type="string" table:style-name="tablecell">
            <text:p text:style-name="tablealignleft">Exibido como sugestão de filtro, mas permitindo edição, no formato MM/AAAA.</text:p>
          </table:table-cell>
        </table:table-row>
        <table:table-row>
          <table:table-cell office:value-type="string" table:style-name="tablecell">
            <text:p text:style-name="tablealignleft"><text:span text:style-name="Strong_20_Emphasis">Ordem de Serviço</text:span></text:p>
          </table:table-cell>
          <table:table-cell office:value-type="string" table:style-name="tablecell">
            <text:p text:style-name="tablealignleft">Informe a ordem de serviço, ou clique no botão <draw:frame draw:style-name="media" draw:name="9" text:anchor-type="as-char" draw:z-index="9" svg:width="0.60854166666667cm" svg:height="0.555625cm"><draw:image xlink:href="Pictures/4a1d013358fec02f62fd9128287614a7.gif" xlink:type="simple" xlink:show="embed" xlink:actuate="onLoad"/></draw:frame> para selecionar a ordem desejada <text:span text:style-name="Strong_20_Emphasis"><text:a xlink:type="simple" xlink:href="https://gsan.com.br/doku.php?id=ajuda:pesquisar_ordem_de_servico" text:style-name="Internet_20_link" text:visited-style-name="Visited_20_Internet_20_Link">AQUI</text:a></text:span>. Para apagar o conteúdo do campo, clique no botão <draw:frame draw:style-name="media" draw:name="10" text:anchor-type="as-char" draw:z-index="10"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text:span text:style-name="Strong_20_Emphasis">Matrícula do Imóvel</text:span></text:p>
          </table:table-cell>
          <table:table-cell office:value-type="string" table:style-name="tablecell">
            <text:p text:style-name="tablealignleft">Informe a matrícula do imóvel, ou clique no botão <draw:frame draw:style-name="media" draw:name="11" text:anchor-type="as-char" draw:z-index="11" svg:width="0.60854166666667cm" svg:height="0.555625cm"><draw:image xlink:href="Pictures/4a1d013358fec02f62fd9128287614a7.gif" xlink:type="simple" xlink:show="embed" xlink:actuate="onLoad"/></draw:frame> para selecionar a matrícula desejada <text:span text:style-name="Strong_20_Emphasis"><text:a xlink:type="simple" xlink:href="https://gsan.com.br/doku.php?id=ajuda:pesquisar_imovel" text:style-name="Internet_20_link" text:visited-style-name="Visited_20_Internet_20_Link">AQUI</text:a></text:span>. Para apagar o conteúdo do campo, clique no botão <draw:frame draw:style-name="media" draw:name="12" text:anchor-type="as-char" draw:z-index="12"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text:span text:style-name="Strong_20_Emphasis">Grupo de Faturamento</text:span></text:p>
          </table:table-cell>
          <table:table-cell office:value-type="string" table:style-name="tablecell">
            <text:p text:style-name="tablealignleft">Caso tenha sido informada a ordem de serviço ou a matrícula do imóvel, este campo é desabilitado. Nele, escolha o grupo de faturamento que possui contrato de leitura da empresa do usuário que está logado no <text:span text:style-name="Strong_20_Emphasis">GSAN</text:span>.</text:p>
          </table:table-cell>
        </table:table-row>
        <table:table-row>
          <table:table-cell office:value-type="string" table:style-name="tablecell">
            <text:p text:style-name="tablealignleft"><text:span text:style-name="Strong_20_Emphasis">Gerência Regional</text:span></text:p>
          </table:table-cell>
          <table:table-cell office:value-type="string" table:style-name="tablecell">
            <text:p text:style-name="tablealignleft">Selecione, da lista disponibilizada pelo sistema.</text:p>
          </table:table-cell>
        </table:table-row>
        <table:table-row>
          <table:table-cell office:value-type="string" table:style-name="tablecell">
            <text:p text:style-name="tablealignleft"><text:span text:style-name="Strong_20_Emphasis">Unidade de Negócio</text:span></text:p>
          </table:table-cell>
          <table:table-cell office:value-type="string" table:style-name="tablecell">
            <text:p text:style-name="tablealignleft">Selecione, da lista disponibilizada pelo sistema. Caso  tenha informado a <text:span text:style-name="Strong_20_Emphasis">Gerência Regional</text:span>, o campo exibe apenas as unidades da gerência selecionada.</text:p>
          </table:table-cell>
        </table:table-row>
        <table:table-row>
          <table:table-cell office:value-type="string" table:style-name="tablecell">
            <text:p text:style-name="tablealignleft"><text:span text:style-name="Strong_20_Emphasis">Localidade</text:span></text:p>
          </table:table-cell>
          <table:table-cell office:value-type="string" table:style-name="tablecell">
            <text:p text:style-name="tablealignleft">Informe o código de uma localidade com até três dígitos e tecle <text:span text:style-name="Emphasis">Enter</text:span>, ou clique em <draw:frame draw:style-name="media" draw:name="13" text:anchor-type="as-char" draw:z-index="13" svg:width="0.60854166666667cm" svg:height="0.555625cm"><draw:image xlink:href="Pictures/4a1d013358fec02f62fd9128287614a7.gif" xlink:type="simple" xlink:show="embed" xlink:actuate="onLoad"/></draw:frame>. Neste caso, é apresentada uma tela de <text:span text:style-name="Emphasis">popup</text:span>, onde é possível efetuar a pesquisa das localidades cadastradas. Após a informação do código de uma localidade, ou da seleção de uma localidade na tela de pesquisa, o sistema apresenta o nome da localidade no campo correspondente. Para obter ajuda sobre a funcionalidade clique aqui <text:span text:style-name="Strong_20_Emphasis"><text:a xlink:type="simple" xlink:href="https://gsan.com.br/doku.php?id=ajuda:pesquisar_localidade" text:style-name="Internet_20_link" text:visited-style-name="Visited_20_Internet_20_Link">Pesquisar Localidade</text:a></text:span>. Para apagar o conteúdo do campo, clique no botão <draw:frame draw:style-name="media" draw:name="14" text:anchor-type="as-char" draw:z-index="14"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text:span text:style-name="Strong_20_Emphasis">Exibir</text:span></text:p>
          </table:table-cell>
          <table:table-cell office:value-type="string" table:style-name="tablecell">
            <text:p text:style-name="tablealignleft">Escolha entre ordens <text:span text:style-name="Emphasis">Justificadas</text:span>, <text:span text:style-name="Emphasis">Não Justificadas</text:span> ou <text:span text:style-name="Emphasis">Todas</text:span>.</text:p>
          </table:table-cell>
        </table:table-row>
        <table:table-row>
          <table:table-cell office:value-type="string" table:style-name="tablecell">
            <text:p text:style-name="tablealignleft"><text:span text:style-name="Strong_20_Emphasis">Data Limite Justificativa</text:span></text:p>
          </table:table-cell>
          <table:table-cell office:value-type="string" table:style-name="tablecell">
            <text:p text:style-name="tablealignleft">Informe, no formato DD/MM/AAAA, ou clique em <draw:frame draw:style-name="media" draw:name="15" text:anchor-type="as-char" draw:z-index="15" svg:width="0.42333333333333cm" svg:height="0.396875cm"><draw:image xlink:href="Pictures/8fb21656a5cd9bfdcf4bc167f8eb632e.gif" xlink:type="simple" xlink:show="embed" xlink:actuate="onLoad"/></draw:frame> e selecione a data a partir do calendário <text:span text:style-name="Strong_20_Emphasis"><text:a xlink:type="simple" xlink:href="https://gsan.com.br/doku.php?id=ajuda:pesquisar_calendario" text:style-name="Internet_20_link" text:visited-style-name="Visited_20_Internet_20_Link">AQUI</text:a></text:span>.</text:p>
          </table:table-cell>
        </table:table-row>
      </table:table>
      <text:p text:style-name="Text_20_body"><text:line-break/></text:p>
      <text:h text:style-name="Heading_20_1" text:outline-level="1"><text:bookmark-start text:name="__RefHeading___funcionalidade_dos_botoes_4"/><text:bookmark-start text:name="funcionalidade_dos_botoes"/>Funcionalidade dos Botões<text:bookmark-end text:name="__RefHeading___funcionalidade_dos_botoes_4"/><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16" text:anchor-type="as-char" draw:z-index="16" svg:width="2.1166666666667cm" style:rel-width="100%" svg:height="0.56444444444444cm" style:rel-height="scale"><draw:image xlink:href="Pictures/3312d61832b1e0427ef91a3f52f0dcf2.jpg" xlink:type="simple" xlink:show="embed" xlink:actuate="onLoad"/></draw:frame></text:p>
          </table:table-cell>
          <table:table-cell office:value-type="string" table:style-name="tablecell">
            <text:p text:style-name="tablealignleft">Ao clicar neste botão, o sistema carrega a tela de acordo com os filtros informados.</text:p>
          </table:table-cell>
        </table:table-row>
        <table:table-row>
          <table:table-cell office:value-type="string" table:style-name="tablecell">
            <text:p text:style-name="tablealignleft"><draw:frame draw:style-name="media" draw:name="17" text:anchor-type="as-char" draw:z-index="17" svg:width="1.6933333333333cm" svg:height="0.555625cm"><draw:image xlink:href="Pictures/809d1c3219c33efb2eb26f2d3a0fd46c.jpg" xlink:type="simple" xlink:show="embed" xlink:actuate="onLoad"/></draw:frame></text:p>
          </table:table-cell>
          <table:table-cell office:value-type="string" table:style-name="tablecell">
            <text:p text:style-name="tablealignleft">Ao clicar neste botão, o sistema encerra a operação, retornando para o <text:span text:style-name="Strong_20_Emphasis">Menu Principal</text:span>.</text:p>
          </table:table-cell>
        </table:table-row>
        <table:table-row>
          <table:table-cell office:value-type="string" table:style-name="tablecell">
            <text:p text:style-name="tablealignleft"><draw:frame draw:style-name="media" draw:name="18" text:anchor-type="as-char" draw:z-index="18" svg:width="1.3229166666667cm" svg:height="0.47625cm"><draw:image xlink:href="Pictures/1f074e94c904c79b691c8abaf69c22c8.jpg" xlink:type="simple" xlink:show="embed" xlink:actuate="onLoad"/></draw:frame></text:p>
          </table:table-cell>
          <table:table-cell office:value-type="string" table:style-name="tablecell">
            <text:p text:style-name="tablealignleft">Ao clicar neste botão, o sistema limpa os campos preenchidos.</text:p>
          </table:table-cell>
        </table:table-row>
        <table:table-row>
          <table:table-cell office:value-type="string" table:style-name="tablecell">
            <text:p text:style-name="tablealignleft"><draw:frame draw:style-name="media" draw:name="19" text:anchor-type="as-char" draw:z-index="19" svg:width="1.6933333333333cm" svg:height="0.50270833333333cm"><draw:image xlink:href="Pictures/62774c515e3b17358d8ae174bea279d1.jpg" xlink:type="simple" xlink:show="embed" xlink:actuate="onLoad"/></draw:frame></text:p>
          </table:table-cell>
          <table:table-cell office:value-type="string" table:style-name="tablecell">
            <text:p text:style-name="tablealignleft">Ao clicar neste botão, o sistema atualiza a justificativa de retorno de fiscalização de leitura, de acordo com os filtros informados.</text:p>
          </table:table-cell>
        </table:table-row>
      </table:table>
      <text:p text:style-name="Text_20_body"><text:line-break/></text:p>
      <text:h text:style-name="Heading_20_2" text:outline-level="2"><text:bookmark-start text:name="__RefHeading___referencias_5"/><text:bookmark-start text:name="referencias"/>Referências<text:bookmark-end text:name="__RefHeading___referencias_5"/><text:bookmark-end text:name="referencias"/></text:h>
      <text:p text:style-name="Text_20_body"><text:span text:style-name="Strong_20_Emphasis"><text:a xlink:type="simple" xlink:href="https://gsan.com.br/doku.php?id=postgres:micromedicao:uc2013" text:style-name="Internet_20_link" text:visited-style-name="Visited_20_Internet_20_Link">Informar Justificativa de Retorno de Fiscalização</text:a></text:span></text:p>
      <text:h text:style-name="Heading_20_3" text:outline-level="3"><text:bookmark-start text:name="__RefHeading___termos_principais_6"/><text:bookmark-start text:name="termos_principais"/>Termos Principais<text:bookmark-end text:name="__RefHeading___termos_principais_6"/><text:bookmark-end text:name="termos_principais"/></text:h>
      <text:p text:style-name="Text_20_body"><text:span text:style-name="Strong_20_Emphasis"><text:a xlink:type="simple" xlink:href="https://gsan.com.br/doku.php?id=ajuda:micromedicao:leitura" text:style-name="Internet_20_link" text:visited-style-name="Visited_20_Internet_20_Link">Leitura</text:a></text:span></text:p>
      <text:p text:style-name="Text_20_body"><text:span text:style-name="Strong_20_Emphasis"><text:a xlink:type="simple" xlink:href="https://gsan.com.br/doku.php?id=ajuda:micromedicao" text:style-name="Internet_20_link" text:visited-style-name="Visited_20_Internet_20_Link">Micromedição</text:a></text:span></text:p>
      <text:p text:style-name="Text_20_body"><text:line-break/>
<text:line-break/>
Clique <text:span text:style-name="Strong_20_Emphasis"><text:a xlink:type="simple" xlink:href="https://gsan.com.br/doku.php?id=ajuda" text:style-name="Internet_20_link" text:visited-style-name="Visited_20_Internet_20_Link">aqui</text:a></text:span>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1T17::44:39</meta:creation-date>
    <dc:creator>Generated</dc:creator>
    <dc:date>2026-09-11T17::44:39</dc:date>
    <dc:language>en-US</dc:language>
    <meta:editing-cycles>1</meta:editing-cycles>
    <meta:editing-duration>PT0S</meta:editing-duration>
    <dc:title>ajuda:micromedicao:informar_justificativa_de_retorno_de_fiscalizacao</dc:title>
  </office:meta>
</office:document-meta>
</file>