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d286b57f6974bffa02a81f7a5f7cd7.png"/>
  <manifest:file-entry manifest:media-type="image/jpeg" manifest:full-path="Pictures/c7aeebbef0472f6658563b63b83e8af7.jpg"/>
  <manifest:file-entry manifest:media-type="image/jpeg" manifest:full-path="Pictures/37e4c39f11bdd413877a303c60c73e49.jpg"/>
  <manifest:file-entry manifest:media-type="image/jpeg" manifest:full-path="Pictures/74de321fd7e84ab42c91217c0fc3f95e.jpg"/>
  <manifest:file-entry manifest:media-type="image/jpeg" manifest:full-path="Pictures/017f6f9e1b9a0fd20a38d3efa4cad327.jpg"/>
  <manifest:file-entry manifest:media-type="image/jpeg" manifest:full-path="Pictures/02417e3a3573315f878a079c7215a559.jpg"/>
  <manifest:file-entry manifest:media-type="image/jpeg" manifest:full-path="Pictures/753e87c3c487ea4899638002d943cc6b.jpg"/>
  <manifest:file-entry manifest:media-type="image/jpeg" manifest:full-path="Pictures/3a7c349b1a2d72bb9fa23c9400fed9f9.jpg"/>
  <manifest:file-entry manifest:media-type="image/jpeg" manifest:full-path="Pictures/b0e6b1b31eee9911175f4963bc170765.jpg"/>
  <manifest:file-entry manifest:media-type="image/jpeg" manifest:full-path="Pictures/40be8f9d826d556fb508bc87fde60fca.jpg"/>
  <manifest:file-entry manifest:media-type="image/jpeg" manifest:full-path="Pictures/e990fb93be970b9ae13ef6791028c2a6.jpg"/>
  <manifest:file-entry manifest:media-type="image/jpeg" manifest:full-path="Pictures/f55a6d2e0784bde9b2587ae78e26b221.jpg"/>
  <manifest:file-entry manifest:media-type="image/jpeg" manifest:full-path="Pictures/64f56a3cce5dca8cedcede8311ecea94.jpg"/>
  <manifest:file-entry manifest:media-type="image/jpeg" manifest:full-path="Pictures/e8d5badd31be1d4cbfa5d4928d9c25b6.jpg"/>
  <manifest:file-entry manifest:media-type="image/jpeg" manifest:full-path="Pictures/97a63945fa645eea14ee9f95c267c92b.jpg"/>
  <manifest:file-entry manifest:media-type="image/jpeg" manifest:full-path="Pictures/e0d9726c870209feefa1235f798ffb7e.jpg"/>
  <manifest:file-entry manifest:media-type="image/jpeg" manifest:full-path="Pictures/cffede1fa98d386cd6e022ff76059c8b.jpg"/>
  <manifest:file-entry manifest:media-type="image/jpeg" manifest:full-path="Pictures/b2ca87ed6764a35e558508a19bd35086.jpg"/>
  <manifest:file-entry manifest:media-type="image/jpeg" manifest:full-path="Pictures/c6e385892203965559367074f039d21a.jpg"/>
  <manifest:file-entry manifest:media-type="image/jpeg" manifest:full-path="Pictures/fe716efbf06b7483940d931680b0830f.jpg"/>
  <manifest:file-entry manifest:media-type="image/jpeg" manifest:full-path="Pictures/ea5f7f624330f80471b7fa62b78e25c1.jpg"/>
  <manifest:file-entry manifest:media-type="image/jpeg" manifest:full-path="Pictures/d02bf9bb3ec794c7be7d63ce9952dca1.jpg"/>
  <manifest:file-entry manifest:media-type="image/jpeg" manifest:full-path="Pictures/5702aae49bdd4c1780e72519972dd4d6.jpg"/>
  <manifest:file-entry manifest:media-type="image/jpeg" manifest:full-path="Pictures/37fe74a5e55f97896b2e16dc88da1030.jpg"/>
  <manifest:file-entry manifest:media-type="image/jpeg" manifest:full-path="Pictures/4baa34979ede5e71f42458287d3dd9ae.jpg"/>
  <manifest:file-entry manifest:media-type="image/jpeg" manifest:full-path="Pictures/b9aba6969f5186fe7dc27e3f3e078017.jpg"/>
  <manifest:file-entry manifest:media-type="image/jpeg" manifest:full-path="Pictures/f7a27a49a9eac59b7eb42ec336e7db52.jpg"/>
  <manifest:file-entry manifest:media-type="image/jpeg" manifest:full-path="Pictures/624c752c7e34db904c6cbc182a040d08.jpg"/>
  <manifest:file-entry manifest:media-type="image/jpeg" manifest:full-path="Pictures/e9eb647986ca59174b1f28aae2b04293.jpg"/>
  <manifest:file-entry manifest:media-type="image/jpeg" manifest:full-path="Pictures/6ae9e81198a955f493f6f5ee28f9a58c.jpg"/>
  <manifest:file-entry manifest:media-type="image/jpeg" manifest:full-path="Pictures/f8293463b11b1d47681a5912b2859727.jpg"/>
  <manifest:file-entry manifest:media-type="image/jpeg" manifest:full-path="Pictures/06facf946df830da74e8bedb952efc29.jpg"/>
  <manifest:file-entry manifest:media-type="image/png" manifest:full-path="Pictures/02b0b33a407cfd9291ad43a2bcf23eb6.png"/>
  <manifest:file-entry manifest:media-type="image/png" manifest:full-path="Pictures/5cc94e9b4d66a98a0a1395726cf97431.png"/>
  <manifest:file-entry manifest:media-type="image/png" manifest:full-path="Pictures/6b8ccfd7f160013a703930e68b583625.png"/>
  <manifest:file-entry manifest:media-type="image/png" manifest:full-path="Pictures/5f484b55271215a346e4a70353fb89c7.png"/>
  <manifest:file-entry manifest:media-type="image/png" manifest:full-path="Pictures/8dd14f8f356f9a4f577bfe9767de79b9.png"/>
  <manifest:file-entry manifest:media-type="image/png" manifest:full-path="Pictures/69c0c77b169baf7dd4f78ce81125e0e3.png"/>
  <manifest:file-entry manifest:media-type="image/png" manifest:full-path="Pictures/af3a2a5ac60f040ee7cc03e158e71e86.png"/>
  <manifest:file-entry manifest:media-type="image/png" manifest:full-path="Pictures/5d37ac9e48c18fe92d39697f09f246d2.png"/>
  <manifest:file-entry manifest:media-type="image/jpeg" manifest:full-path="Pictures/26a59880226ef09e463bb6f8e0c75baf.jpg"/>
  <manifest:file-entry manifest:media-type="image/jpeg" manifest:full-path="Pictures/d618cc75862727e077a14b6699c1b87b.jpg"/>
  <manifest:file-entry manifest:media-type="image/jpeg" manifest:full-path="Pictures/68ea768312a962bec66c8dd124670c1a.jpg"/>
  <manifest:file-entry manifest:media-type="image/jpeg" manifest:full-path="Pictures/f9a258e76f5047c02c33a2c356118e26.jpg"/>
  <manifest:file-entry manifest:media-type="image/jpeg" manifest:full-path="Pictures/49ee925cdcfd46b748e79601db5dce88.jpg"/>
  <manifest:file-entry manifest:media-type="image/jpeg" manifest:full-path="Pictures/8b646eacc3e21d7e18628ff786aefd48.jpg"/>
  <manifest:file-entry manifest:media-type="image/jpeg" manifest:full-path="Pictures/12f475b0e15950ca5ade3b2312e2646d.jpg"/>
  <manifest:file-entry manifest:media-type="image/jpeg" manifest:full-path="Pictures/e683e50c5fb059c06a0feb926d38c3ab.jpg"/>
  <manifest:file-entry manifest:media-type="image/jpeg" manifest:full-path="Pictures/788d714cfc0bbec6c20777bf88adff1b.jpg"/>
  <manifest:file-entry manifest:media-type="image/jpeg" manifest:full-path="Pictures/2046fc1de3fcd4ac6c64ee227b95d3d8.jpg"/>
  <manifest:file-entry manifest:media-type="image/jpeg" manifest:full-path="Pictures/bd65203cb6d928a68b0133fd5001cd16.jpg"/>
  <manifest:file-entry manifest:media-type="image/jpeg" manifest:full-path="Pictures/095b0a6770dd6be23956aa759ab4d176.jpg"/>
  <manifest:file-entry manifest:media-type="image/jpeg" manifest:full-path="Pictures/6a8c23341ebcc85ff976a86be821d78f.jpg"/>
  <manifest:file-entry manifest:media-type="image/jpeg" manifest:full-path="Pictures/f3d81751dc78aee7549f0ce811f1119f.jpg"/>
  <manifest:file-entry manifest:media-type="image/jpeg" manifest:full-path="Pictures/538c9715ea9afe3aa17233c5afc22a1e.jpg"/>
  <manifest:file-entry manifest:media-type="image/jpeg" manifest:full-path="Pictures/404d60c35e324e2ad01bdcb09a5722b3.jpg"/>
  <manifest:file-entry manifest:media-type="image/jpeg" manifest:full-path="Pictures/7a59cd0e1f71eeb6c13f98407369feba.jpg"/>
  <manifest:file-entry manifest:media-type="image/jpeg" manifest:full-path="Pictures/870b049d8a3df4419ac01ae82a95af2e.jpg"/>
  <manifest:file-entry manifest:media-type="image/jpeg" manifest:full-path="Pictures/533dba647b5ef4ca5903f81647bf631f.jpg"/>
  <manifest:file-entry manifest:media-type="image/jpeg" manifest:full-path="Pictures/ef2e0424db57baa93a35b85396253a0b.jpg"/>
  <manifest:file-entry manifest:media-type="image/jpeg" manifest:full-path="Pictures/cbe87a6ff14ab9e736a790f4d85c5ce2.jpg"/>
  <manifest:file-entry manifest:media-type="image/jpeg" manifest:full-path="Pictures/f0e70b101364afe62c5273f73a8f7ec0.jpg"/>
  <manifest:file-entry manifest:media-type="image/jpeg" manifest:full-path="Pictures/7e19a549270e40c29974dfa231afbeb8.jpg"/>
  <manifest:file-entry manifest:media-type="image/jpeg" manifest:full-path="Pictures/33dc112df8a6efa02c99c34068a676d0.jpg"/>
  <manifest:file-entry manifest:media-type="image/jpeg" manifest:full-path="Pictures/0698f3bdedf16c1ed170b63b0e97d36f.jpg"/>
  <manifest:file-entry manifest:media-type="image/jpeg" manifest:full-path="Pictures/5337f9018cb9882206bee2f0b2194bec.jpg"/>
  <manifest:file-entry manifest:media-type="image/jpeg" manifest:full-path="Pictures/ea495a96ffb72d934e4e14a86f04b9eb.jpg"/>
  <manifest:file-entry manifest:media-type="image/jpeg" manifest:full-path="Pictures/f9d2d95ccbdd373e1923614b4f7ffe7c.jpg"/>
  <manifest:file-entry manifest:media-type="image/jpeg" manifest:full-path="Pictures/e556ed400e98dadebdc34ad56990f114.jpg"/>
  <manifest:file-entry manifest:media-type="image/jpeg" manifest:full-path="Pictures/3489f43076a066db8564cbf2a15fa958.jpg"/>
  <manifest:file-entry manifest:media-type="image/jpeg" manifest:full-path="Pictures/1a381320dbbf320e99b053d0c8f2e4b1.jpg"/>
  <manifest:file-entry manifest:media-type="image/jpeg" manifest:full-path="Pictures/ae38bffb4501d5ccfd0b2b131f8b20f2.jpg"/>
  <manifest:file-entry manifest:media-type="image/jpeg" manifest:full-path="Pictures/a99fe3b371d5cc5df0bc611b9012c743.jpg"/>
  <manifest:file-entry manifest:media-type="image/jpeg" manifest:full-path="Pictures/86684788ddab040b3f75537181715415.jpg"/>
  <manifest:file-entry manifest:media-type="image/jpeg" manifest:full-path="Pictures/adcde2bbee40f9340b17617b80d24dc3.jpg"/>
  <manifest:file-entry manifest:media-type="image/jpeg" manifest:full-path="Pictures/754df3b51eef3fdfdb6bf46cfbeda8f5.jpg"/>
  <manifest:file-entry manifest:media-type="image/jpeg" manifest:full-path="Pictures/34bf05d41f1cc2b658c3a221596eb20c.jpg"/>
  <manifest:file-entry manifest:media-type="image/jpeg" manifest:full-path="Pictures/6382a2f8c317bfca8402d7af50942773.jpg"/>
  <manifest:file-entry manifest:media-type="image/jpeg" manifest:full-path="Pictures/7dda06f4e16a18b8ead909438a3d61f1.jpg"/>
  <manifest:file-entry manifest:media-type="image/jpeg" manifest:full-path="Pictures/2b571a27ec7e549eec8176aba5823a31.jpg"/>
  <manifest:file-entry manifest:media-type="image/jpeg" manifest:full-path="Pictures/8194f70ed7bd58b12766046a517cf082.jpg"/>
  <manifest:file-entry manifest:media-type="image/jpeg" manifest:full-path="Pictures/43ef8f1004e6f71555db063ccce11ed2.jpg"/>
  <manifest:file-entry manifest:media-type="image/jpeg" manifest:full-path="Pictures/9556fc97fec3408f4f7dc56c15e0b4be.jpg"/>
  <manifest:file-entry manifest:media-type="image/jpeg" manifest:full-path="Pictures/12c0abcf198281844937d58eee117696.jpg"/>
  <manifest:file-entry manifest:media-type="image/jpeg" manifest:full-path="Pictures/ec292300013581195f9e819225713344.jpg"/>
  <manifest:file-entry manifest:media-type="image/jpeg" manifest:full-path="Pictures/e8ba10c9465a2f9d3ff820a6efb84d0e.jpg"/>
  <manifest:file-entry manifest:media-type="image/jpeg" manifest:full-path="Pictures/7595b4f15479a3e2394539dec16a396c.jpg"/>
  <manifest:file-entry manifest:media-type="image/jpeg" manifest:full-path="Pictures/bb44fc67a5ff1da33dc51b588cdf861b.jpg"/>
  <manifest:file-entry manifest:media-type="image/jpeg" manifest:full-path="Pictures/6f995db44391bc0e4f570e03ad47c53b.jpg"/>
  <manifest:file-entry manifest:media-type="image/jpeg" manifest:full-path="Pictures/1b27e74db8038e2bbeacac0c3e0c0350.jpg"/>
  <manifest:file-entry manifest:media-type="image/jpeg" manifest:full-path="Pictures/c00c5290b07490713736f47108fa01bd.jpg"/>
  <manifest:file-entry manifest:media-type="image/jpeg" manifest:full-path="Pictures/d3abaf5916a53213285ea9d123dfc5d0.jpg"/>
  <manifest:file-entry manifest:media-type="image/jpeg" manifest:full-path="Pictures/71a7fe84eb0a70d0f1679e6fb9095062.jpg"/>
  <manifest:file-entry manifest:media-type="image/jpeg" manifest:full-path="Pictures/20c612ae7ad347d24ff9867f5f747b2b.jpg"/>
  <manifest:file-entry manifest:media-type="image/jpeg" manifest:full-path="Pictures/94bed267826be8c1af209230f82dfcbd.jpg"/>
  <manifest:file-entry manifest:media-type="image/jpeg" manifest:full-path="Pictures/925e317c64c5405cff82963184b118de.jpg"/>
  <manifest:file-entry manifest:media-type="image/jpeg" manifest:full-path="Pictures/3ed422a8e5d3e5141c67bb56fe305eda.jpg"/>
  <manifest:file-entry manifest:media-type="image/jpeg" manifest:full-path="Pictures/65369cbc9b85c858d6c8209d9227504c.jpg"/>
  <manifest:file-entry manifest:media-type="image/jpeg" manifest:full-path="Pictures/9efbabe2b8e93a27e5ba77015750c15c.jpg"/>
  <manifest:file-entry manifest:media-type="image/jpeg" manifest:full-path="Pictures/4acff94f6cff3c1f0007e68937287ce9.jpg"/>
  <manifest:file-entry manifest:media-type="image/jpeg" manifest:full-path="Pictures/f1d8e2d54f4cb977dd74b457b55a402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0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2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6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7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9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0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1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4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6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7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9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0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0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2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3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5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5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8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9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0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3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4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6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7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7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9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9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8999745158002cm" style:rel-height="scale"><draw:image xlink:href="Pictures/77d286b57f6974bffa02a81f7a5f7cd7.png" xlink:type="simple" xlink:show="embed" xlink:actuate="onLoad"/></draw:frame></draw:a></text:p>
      <text:h text:style-name="Heading_20_1" text:outline-level="1"><text:bookmark text:name="ajuda:isc"/><text:bookmark-start text:name="__RefHeading___manual_de_impressao_simultanea_android_-_gsan_1"/><text:bookmark-start text:name="manual_de_impressao_simultanea_android_-_gsan"/>Manual de Impressão Simultânea Android - GSAN<text:bookmark-end text:name="__RefHeading___manual_de_impressao_simultanea_android_-_gsan_1"/><text:bookmark-end text:name="manual_de_impressao_simultanea_android_-_gsan"/></text:h>
      <text:h text:style-name="Heading_20_2" text:outline-level="2"><text:bookmark-start text:name="__RefHeading___historico_de_revisoes_2"/><text:bookmark-start text:name="historico_de_revisoes"/>Histórico de Revisões<text:bookmark-end text:name="__RefHeading___historico_de_revisoes_2"/><text:bookmark-end text:name="historico_de_revisoes"/></text:h>
      <table:table table:style-name="Table">
        <table:table-column/>
        <table:table-column/>
        <table:table-column/>
        <table:table-column/>
        <table:table-row>
          <table:table-cell office:value-type="string" table:style-name="tableheader">
            <text:p text:style-name="Table_20_Heading"> <text:span text:style-name="Strong_20_Emphasis">Autor</text:span> </text:p>
          </table:table-cell>
          <table:table-cell office:value-type="string" table:style-name="tableheader">
            <text:p text:style-name="Table_20_Heading"> <text:span text:style-name="Strong_20_Emphasis">Descrição</text:span> </text:p>
          </table:table-cell>
          <table:table-cell office:value-type="string" table:style-name="tableheader">
            <text:p text:style-name="Table_20_Heading"> <text:span text:style-name="Strong_20_Emphasis">Data</text:span> </text:p>
          </table:table-cell>
          <table:table-cell office:value-type="string" table:style-name="tableheader">
            <text:p text:style-name="Table_20_Heading"> <text:span text:style-name="Strong_20_Emphasis">Versão</text:span> </text:p>
          </table:table-cell>
        </table:table-row>
        <table:table-row>
          <table:table-cell office:value-type="string" table:style-name="tablecell">
            <text:p text:style-name="tablealignleft"> Alessandra Souza </text:p>
          </table:table-cell>
          <table:table-cell office:value-type="string" table:style-name="tablecell">
            <text:p text:style-name="tablealignleft"> Criação do documento </text:p>
          </table:table-cell>
          <table:table-cell office:value-type="string" table:style-name="tablecell">
            <text:p text:style-name="tablealignleft"> 12/11/2009 </text:p>
          </table:table-cell>
          <table:table-cell office:value-type="string" table:style-name="tablecell">
            <text:p text:style-name="tablealignleft"> 1.0 </text:p>
          </table:table-cell>
        </table:table-row>
        <table:table-row>
          <table:table-cell office:value-type="string" table:style-name="tablecell">
            <text:p text:style-name="tablealignleft"> Alessandra Souza </text:p>
          </table:table-cell>
          <table:table-cell office:value-type="string" table:style-name="tablecell">
            <text:p text:style-name="tablealignleft"> Atualização do documento </text:p>
          </table:table-cell>
          <table:table-cell office:value-type="string" table:style-name="tablecell">
            <text:p text:style-name="tablealignleft"> 21/01/2010 </text:p>
          </table:table-cell>
          <table:table-cell office:value-type="string" table:style-name="tablecell">
            <text:p text:style-name="tablealignleft"> 1.1 </text:p>
          </table:table-cell>
        </table:table-row>
        <table:table-row>
          <table:table-cell office:value-type="string" table:style-name="tablecell">
            <text:p text:style-name="tablealignleft"> Alessandra Souza </text:p>
          </table:table-cell>
          <table:table-cell office:value-type="string" table:style-name="tablecell">
            <text:p text:style-name="tablealignleft"> Atualização do documento </text:p>
          </table:table-cell>
          <table:table-cell office:value-type="string" table:style-name="tablecell">
            <text:p text:style-name="tablealignleft"> 08/07/2010 </text:p>
          </table:table-cell>
          <table:table-cell office:value-type="string" table:style-name="tablecell">
            <text:p text:style-name="tablealignleft"> 1.2 </text:p>
          </table:table-cell>
        </table:table-row>
        <table:table-row>
          <table:table-cell office:value-type="string" table:style-name="tablecell">
            <text:p text:style-name="tablealignleft"> Alessandra Souza </text:p>
          </table:table-cell>
          <table:table-cell office:value-type="string" table:style-name="tablecell">
            <text:p text:style-name="tablealignleft"> Atualização do documento </text:p>
          </table:table-cell>
          <table:table-cell office:value-type="string" table:style-name="tablecell">
            <text:p text:style-name="tablealignleft"> 20/09/2010 </text:p>
          </table:table-cell>
          <table:table-cell office:value-type="string" table:style-name="tablecell">
            <text:p text:style-name="tablealignleft"> 1.3 </text:p>
          </table:table-cell>
        </table:table-row>
        <table:table-row>
          <table:table-cell office:value-type="string" table:style-name="tablecell">
            <text:p text:style-name="tablealignleft"> Alessandra Souza </text:p>
          </table:table-cell>
          <table:table-cell office:value-type="string" table:style-name="tablecell">
            <text:p text:style-name="tablealignleft"> Atualização do documento </text:p>
          </table:table-cell>
          <table:table-cell office:value-type="string" table:style-name="tablecell">
            <text:p text:style-name="tablealignleft"> 19/01/2011 </text:p>
          </table:table-cell>
          <table:table-cell office:value-type="string" table:style-name="tablecell">
            <text:p text:style-name="tablealignleft"> 1.4 </text:p>
          </table:table-cell>
        </table:table-row>
        <table:table-row>
          <table:table-cell office:value-type="string" table:style-name="tablecell">
            <text:p text:style-name="tablealignleft"> Carlos Chaves </text:p>
          </table:table-cell>
          <table:table-cell office:value-type="string" table:style-name="tablecell">
            <text:p text:style-name="tablealignleft"> Adaptação do documento android </text:p>
          </table:table-cell>
          <table:table-cell office:value-type="string" table:style-name="tablecell">
            <text:p text:style-name="tablealignleft"> 22/10/2012 </text:p>
          </table:table-cell>
          <table:table-cell office:value-type="string" table:style-name="tablecell">
            <text:p text:style-name="tablealignleft"> 1.5 </text:p>
          </table:table-cell>
        </table:table-row>
        <table:table-row>
          <table:table-cell office:value-type="string" table:style-name="tablecell">
            <text:p text:style-name="tablealignleft"> Tadeu Sarmento </text:p>
          </table:table-cell>
          <table:table-cell office:value-type="string" table:style-name="tablecell">
            <text:p text:style-name="tablealignleft"> Migração para o Wiki. </text:p>
          </table:table-cell>
          <table:table-cell office:value-type="string" table:style-name="tablecell">
            <text:p text:style-name="tablealignleft"> 10/12/2015 </text:p>
          </table:table-cell>
          <table:table-cell office:value-type="string" table:style-name="tablecell">
            <text:p text:style-name="tablealignleft"> 1.6 </text:p>
          </table:table-cell>
        </table:table-row>
      </table:table>
      <text:h text:style-name="Heading_20_2" text:outline-level="2"><text:bookmark-start text:name="__RefHeading___introducao_3"/><text:bookmark-start text:name="introducao"/>Introdução<text:bookmark-end text:name="__RefHeading___introducao_3"/><text:bookmark-end text:name="introducao"/></text:h>
      <table:table table:style-name="Table">
        <table:table-column table:style-name="odt_auto_style_table_column_2_1"/>
        <table:table-row>
          <table:table-cell office:value-type="string" table:style-name="tablecell">
            <text:p text:style-name="tablealignleft">Este manual contém as informações básicas para efetuar a impressão simultânea com notificação de débitos pelo módulo ANDROID, desenvolvido para equipamento Smartphone, que alimenta e é alimentado com dados do faturamento a partir do sistema GSAN Web, visando à atualização das bases de dados do GSAN.</text:p>
            <text:p text:style-name="Text_20_body">O manual está identificado acima com a data de suas últimas revisões. Para ter acesso rápido às suas informações, o usuário pode consultar a <text:span text:style-name="Strong_20_Emphasis">Tabela de conteúdos</text:span> à direita, organizada por tópicos de assunto, onde estão listados todos os passos necessários para a geração de impressão simultânea com notificação de débitos.</text:p>
          </table:table-cell>
        </table:table-row>
      </table:table>
      <text:p text:style-name="Text_20_body"><text:line-break/></text:p>
      <text:h text:style-name="Heading_20_2" text:outline-level="2"><text:bookmark-start text:name="__RefHeading___objetivo_4"/><text:bookmark-start text:name="objetivo"/>Objetivo<text:bookmark-end text:name="__RefHeading___objetivo_4"/><text:bookmark-end text:name="objetivo"/></text:h>
      <table:table table:style-name="Table">
        <table:table-column table:style-name="odt_auto_style_table_column_3_1"/>
        <table:table-row>
          <table:table-cell office:value-type="string" table:style-name="tablecell">
            <text:p text:style-name="tablealignleft">O módulo ANDROID foi desenvolvido para ser executado em <text:span text:style-name="Strong_20_Emphasis">Smartphone</text:span>, visando à impressão simultânea com notificação de débitos, a partir do recebimento de dados do faturamento. Esses dados vão desde a própria coleta de leitura dos hidrômetros em campo para cálculo de consumo, até o recebimento de informações geradas referentes a consumo de água e de esgoto.</text:p>
          </table:table-cell>
        </table:table-row>
      </table:table>
      <text:p text:style-name="Text_20_body"><text:line-break/></text:p>
      <text:h text:style-name="Heading_20_2" text:outline-level="2"><text:bookmark-start text:name="__RefHeading___conceitos_basicos_5"/><text:bookmark-start text:name="conceitos_basicos"/>Conceitos Básicos<text:bookmark-end text:name="__RefHeading___conceitos_basicos_5"/><text:bookmark-end text:name="conceitos_basicos"/></text:h>
      <table:table table:style-name="Table">
        <table:table-column table:style-name="odt_auto_style_table_column_4_1"/>
        <table:table-row>
          <table:table-cell office:value-type="string" table:style-name="tablecell">
            <text:p text:style-name="tablealignleft">O sistema GSAN Web está apto a gerar e transmitir solicitações correspondentes à impressão simultânea com notificação de débitos para o Smartphone, permitindo à equipe de campo efetuar essa impressão, retornando ao GSAN Web o resultado desse tipo de execução, para que sejam efetuadas as atualizações cabíveis nas bases de dados corporativas.</text:p>
            <text:p text:style-name="Text_20_body">O dispositivo móvel (celular) faz uma requisição, passando o IMEI ao sistema GSAN para verificar a existência de arquivo texto. Caso a verificação seja feita com sucesso, o sistema gera as tabelas com os dados do arquivo. Caso contrário, o sistema encaminha o processo de carga do arquivo texto para a modalidade offline.</text:p>
            <text:p text:style-name="Text_20_body">É requisito que o Smartphone possua instalado o <text:span text:style-name="Strong_20_Emphasis">Sistema Operacional ANDROID</text:span>, para o qual foi modelado o ambiente do banco de dados relacional.</text:p>
          </table:table-cell>
        </table:table-row>
      </table:table>
      <text:p text:style-name="Text_20_body"><text:line-break/></text:p>
      <text:h text:style-name="Heading_20_2" text:outline-level="2"><text:bookmark-start text:name="__RefHeading___manter_rota_6"/><text:bookmark-start text:name="manter_rota"/>Manter Rota<text:bookmark-end text:name="__RefHeading___manter_rota_6"/><text:bookmark-end text:name="manter_rota"/></text:h>
      <table:table table:style-name="Table">
        <table:table-column table:style-name="odt_auto_style_table_column_5_1"/>
        <table:table-row>
          <table:table-cell office:value-type="string" table:style-name="tablecell">
            <text:p text:style-name="tablealignleft">Para alterar o <text:span text:style-name="Strong_20_Emphasis">tipo de leitura</text:span> da rota que será lida por impressão simultânea acesse o caminho: <text:span text:style-name="Strong_20_Emphasis">GSAN &gt; Cadastro &gt; Rota &gt; Manter Rota</text:span>. Feito isso, o sistema visualiza a <text:span text:style-name="Strong_20_Emphasis">Tela 1</text:span>:</text:p>
          </table:table-cell>
        </table:table-row>
      </table:table>
      <text:p text:style-name="Text_20_body"><draw:frame draw:style-name="PluginODTAutoStyle_Frame_13_text_frame" draw:name="Frame1" text:anchor-type="paragraph" svg:width="385.512pt" draw:z-index="0" svg:min-height="1cm"><draw:text-box><table:table table:style-name="Table"><table:table-column table:style-name="odt_auto_style_table_column_6_1"/><table:table-row><table:table-cell office:value-type="string" table:style-name="tablecell"><text:p text:style-name="tablealignleft"><draw:frame draw:style-name="mediacenter" draw:name="1" text:anchor-type="paragraph" draw:z-index="1" svg:width="19.288125cm" style:rel-width="100%" svg:height="11.826875cm" style:rel-height="scale"><draw:image xlink:href="Pictures/c7aeebbef0472f6658563b63b83e8af7.jpg" xlink:type="simple" xlink:show="embed" xlink:actuate="onLoad"/></draw:frame>
</text:p></table:table-cell></table:table-row></table:table></draw:text-box></draw:frame></text:p>
      <table:table table:style-name="Table">
        <table:table-column table:style-name="odt_auto_style_table_column_7_1"/>
        <table:table-row>
          <table:table-cell office:value-type="string" table:style-name="tablecell">
            <text:p text:style-name="tablealignleft">Forneça os parâmetros do filtro ou clique no botão <text:span text:style-name="Strong_20_Emphasis">“Filtrar”</text:span>. O sistema apresentará uma lista de rotas.</text:p>
          </table:table-cell>
        </table:table-row>
      </table:table>
      <text:p text:style-name="Text_20_body"><draw:frame draw:style-name="PluginODTAutoStyle_Frame_20_text_frame" draw:name="Frame2" text:anchor-type="paragraph" svg:width="385.512pt" draw:z-index="0" svg:min-height="1cm"><draw:text-box><table:table table:style-name="Table"><table:table-column table:style-name="odt_auto_style_table_column_8_1"/><table:table-row><table:table-cell office:value-type="string" table:style-name="tablecell"><text:p text:style-name="tablealignleft"><draw:frame draw:style-name="mediacenter" draw:name="2" text:anchor-type="paragraph" draw:z-index="2" svg:width="19.155833333333cm" style:rel-width="100%" svg:height="11.985625cm" style:rel-height="scale"><draw:image xlink:href="Pictures/37e4c39f11bdd413877a303c60c73e49.jpg" xlink:type="simple" xlink:show="embed" xlink:actuate="onLoad"/></draw:frame>
</text:p></table:table-cell></table:table-row></table:table></draw:text-box></draw:frame></text:p>
      <table:table table:style-name="Table">
        <table:table-column table:style-name="odt_auto_style_table_column_9_1"/>
        <table:table-row>
          <table:table-cell office:value-type="string" table:style-name="tablecell">
            <text:p text:style-name="tablealignleft">Para escolher a rota que terá o tipo de leitura modificado, clique no <text:span text:style-name="Strong_20_Emphasis">link</text:span> da rota. O sistema apresentará os dados da rota selecionada:</text:p>
          </table:table-cell>
        </table:table-row>
      </table:table>
      <text:p text:style-name="Text_20_body"><draw:frame draw:style-name="PluginODTAutoStyle_Frame_27_text_frame" draw:name="Frame3" text:anchor-type="paragraph" svg:width="385.512pt" draw:z-index="0" svg:min-height="1cm"><draw:text-box><table:table table:style-name="Table"><table:table-column table:style-name="odt_auto_style_table_column_10_1"/><table:table-row><table:table-cell office:value-type="string" table:style-name="tablecell"><text:p text:style-name="tablealignleft"><draw:frame draw:style-name="mediacenter" draw:name="3" text:anchor-type="paragraph" draw:z-index="3" svg:width="19.129375cm" style:rel-width="100%" svg:height="26.484791666667cm" style:rel-height="scale"><draw:image xlink:href="Pictures/74de321fd7e84ab42c91217c0fc3f95e.jpg" xlink:type="simple" xlink:show="embed" xlink:actuate="onLoad"/></draw:frame>
</text:p></table:table-cell></table:table-row></table:table></draw:text-box></draw:frame></text:p>
      <table:table table:style-name="Table">
        <table:table-column table:style-name="odt_auto_style_table_column_11_1"/>
        <table:table-row>
          <table:table-cell office:value-type="string" table:style-name="tablecell">
            <text:p text:style-name="tablealignleft">Altere o tipo de leitura para <text:span text:style-name="Emphasis">“LEIT. E ENTR. SIMULTAN.”</text:span> na lista apresentada ao lado do campo <text:span text:style-name="Strong_20_Emphasis">Tipo de Leitura</text:span>. Em seguida, preencha o campo <text:span text:style-name="Strong_20_Emphasis">Leiturista</text:span>, obrigatoriamente.</text:p>
            <text:p text:style-name="Text_20_body">Para confirmar a alteração, clique no botão <draw:frame draw:style-name="media" draw:name="4" text:anchor-type="as-char" draw:z-index="4" svg:width="2.1695833333333cm" style:rel-width="100%" svg:height="0.58208333333333cm" style:rel-height="scale"><draw:image xlink:href="Pictures/017f6f9e1b9a0fd20a38d3efa4cad327.jpg" xlink:type="simple" xlink:show="embed" xlink:actuate="onLoad"/></draw:frame>.</text:p>
            <text:list text:style-name="List_20_1" text:continue-numbering="false">
              <text:list-item>
                <text:p text:style-name="LastListParagraph_List_20_1_Content_First"> <text:span text:style-name="Strong_20_Emphasis">Observação 2</text:span>: Lembrar de inserir a mensagem da conta (<text:span text:style-name="Strong_20_Emphasis">GSAN &gt; Faturamento &gt; Conta &gt; Mensagem de Conta &gt; Inserir Mensagem Conta</text:span>) e a qualidade da água (<text:span text:style-name="Strong_20_Emphasis">GSAN &gt; Faturamento &gt; Qualidade de Água &gt; Inserir Qualidade da Água</text:span>) para o mês/ano de referência do grupo.</text:p>
              </text:list-item>
            </text:list>
          </table:table-cell>
        </table:table-row>
      </table:table>
      <text:p text:style-name="Text_20_body"><text:line-break/></text:p>
      <text:h text:style-name="Heading_20_2" text:outline-level="2"><text:bookmark-start text:name="__RefHeading___inserir_cronograma_de_faturamento_7"/><text:bookmark-start text:name="inserir_cronograma_de_faturamento"/>Inserir Cronograma de Faturamento<text:bookmark-end text:name="__RefHeading___inserir_cronograma_de_faturamento_7"/><text:bookmark-end text:name="inserir_cronograma_de_faturamento"/></text:h>
      <table:table table:style-name="Table">
        <table:table-column table:style-name="odt_auto_style_table_column_12_1"/>
        <table:table-row>
          <table:table-cell office:value-type="string" table:style-name="tablecell">
            <text:list text:style-name="List_20_1" text:continue-numbering="false">
              <text:list-item>
                <text:p text:style-name="LastListParagraph_List_20_1_Content_First"> <text:span text:style-name="Strong_20_Emphasis">1.</text:span> Acesse o caminho <text:span text:style-name="Strong_20_Emphasis">GSAN &gt; Faturamento &gt; Cronograma de Faturamento &gt; Inserir Cronograma de Faturamento</text:span>. A próxima tela é visualizada:</text:p>
              </text:list-item>
            </text:list>
          </table:table-cell>
        </table:table-row>
      </table:table>
      <text:p text:style-name="Text_20_body"><draw:frame draw:style-name="PluginODTAutoStyle_Frame_37_text_frame" draw:name="Frame4" text:anchor-type="paragraph" svg:width="385.512pt" draw:z-index="0" svg:min-height="1cm"><draw:text-box><table:table table:style-name="Table"><table:table-column table:style-name="odt_auto_style_table_column_13_1"/><table:table-row><table:table-cell office:value-type="string" table:style-name="tablecell"><text:p text:style-name="tablealignleft"><draw:frame draw:style-name="mediacenter" draw:name="5" text:anchor-type="paragraph" draw:z-index="5" svg:width="20.081875cm" style:rel-width="100%" svg:height="11.668125cm" style:rel-height="scale"><draw:image xlink:href="Pictures/02417e3a3573315f878a079c7215a559.jpg" xlink:type="simple" xlink:show="embed" xlink:actuate="onLoad"/></draw:frame>
</text:p></table:table-cell></table:table-row></table:table></draw:text-box></draw:frame></text:p>
      <table:table table:style-name="Table">
        <table:table-column table:style-name="odt_auto_style_table_column_14_1"/>
        <table:table-row>
          <table:table-cell office:value-type="string" table:style-name="tablecell">
            <text:list text:style-name="List_20_1" text:continue-numbering="false">
              <text:list-item>
                <text:p text:style-name="List_20_1_Content_First"> <text:span text:style-name="Strong_20_Emphasis">2. Grupo:</text:span> selecione, obrigatoriamente, o grupo de faturamento na lista apresentada ao lado do campo.</text:p>
              </text:list-item>
              <text:list-item>
                <text:p text:style-name="List_20_1_Content"> 3. <text:span text:style-name="Strong_20_Emphasis">Mês/Ano:</text:span> informe, obrigatoriamente, o mês e o ano do cronograma.</text:p>
              </text:list-item>
              <text:list-item>
                <text:p text:style-name="List_20_1_Content"> <text:span text:style-name="Strong_20_Emphasis">4.</text:span> Na lista de atividades:</text:p>
                <text:list text:style-name="List_20_1">
                  <text:list-item>
                    <text:p text:style-name="List_20_1_Content"> <text:span text:style-name="Strong_20_Emphasis">a. Comandar:</text:span> caso a ação deva ser incluída no cronograma com as suas <text:span text:style-name="Strong_20_Emphasis">atividades já comandadas</text:span> para serem executadas na data prevista informada, marque o checkbox; caso contrário, desmarque o checkbox.</text:p>
                  </text:list-item>
                  <text:list-item>
                    <text:p text:style-name="List_20_1_Content"> b. <text:span text:style-name="Strong_20_Emphasis">Data Prevista:</text:span> mesmo que <text:span text:style-name="Strong_20_Emphasis">Gerar e Enviar Arq. Leitura</text:span> seja a única atividade necessária para a Impressão Simultânea, informar todas as datas previstas para a execução das atividades obrigatórias.</text:p>
                  </text:list-item>
                </text:list>
              </text:list-item>
              <text:list-item>
                <text:p text:style-name="List_20_1_Content_Last"> 5. Para efetuar a inclusão do cronograma, clique no botão <draw:frame draw:style-name="media" draw:name="6" text:anchor-type="as-char" draw:z-index="6" svg:width="1.3229166666667cm" svg:height="0.47625cm"><draw:image xlink:href="Pictures/753e87c3c487ea4899638002d943cc6b.jpg" xlink:type="simple" xlink:show="embed" xlink:actuate="onLoad"/></draw:frame>.</text:p>
              </text:list-item>
            </text:list>
          </table:table-cell>
        </table:table-row>
      </table:table>
      <text:p text:style-name="Text_20_body"><draw:frame draw:style-name="PluginODTAutoStyle_Frame_44_text_frame" draw:name="Frame5" text:anchor-type="paragraph" svg:width="385.512pt" draw:z-index="0" svg:min-height="1cm"><draw:text-box><table:table table:style-name="Table"><table:table-column table:style-name="odt_auto_style_table_column_15_1"/><table:table-row><table:table-cell office:value-type="string" table:style-name="tablecell"><text:p text:style-name="tablealignleft"><draw:frame draw:style-name="mediacenter" draw:name="7" text:anchor-type="paragraph" draw:z-index="7" svg:width="20.214166666667cm" style:rel-width="100%" svg:height="3.730625cm" style:rel-height="scale"><draw:image xlink:href="Pictures/3a7c349b1a2d72bb9fa23c9400fed9f9.jpg" xlink:type="simple" xlink:show="embed" xlink:actuate="onLoad"/></draw:frame>
</text:p></table:table-cell></table:table-row></table:table></draw:text-box></draw:frame></text:p>
      <text:p text:style-name="Text_20_body"><text:line-break/></text:p>
      <text:h text:style-name="Heading_20_2" text:outline-level="2"><text:bookmark-start text:name="__RefHeading___inserir_comando_de_atividade_de_faturamento_8"/><text:bookmark-start text:name="inserir_comando_de_atividade_de_faturamento"/>Inserir Comando de Atividade de Faturamento<text:bookmark-end text:name="__RefHeading___inserir_comando_de_atividade_de_faturamento_8"/><text:bookmark-end text:name="inserir_comando_de_atividade_de_faturamento"/></text:h>
      <table:table table:style-name="Table">
        <table:table-column table:style-name="odt_auto_style_table_column_16_1"/>
        <table:table-row>
          <table:table-cell office:value-type="string" table:style-name="tablecell">
            <text:list text:style-name="List_20_1" text:continue-numbering="false">
              <text:list-item>
                <text:p text:style-name="LastListParagraph_List_20_1_Content_First"> <text:span text:style-name="Strong_20_Emphasis">1.</text:span> Acesse o caminho <text:span text:style-name="Strong_20_Emphasis">GSAN &gt; Faturamento &gt; Comando de Atividade de Faturamento &gt; Inserir Comando de Atividade de Faturamento</text:span>. O sistema visualiza a tela a seguir:</text:p>
              </text:list-item>
            </text:list>
          </table:table-cell>
        </table:table-row>
      </table:table>
      <text:p text:style-name="Text_20_body"><draw:frame draw:style-name="PluginODTAutoStyle_Frame_51_text_frame" draw:name="Frame6" text:anchor-type="paragraph" svg:width="385.512pt" draw:z-index="0" svg:min-height="1cm"><draw:text-box><table:table table:style-name="Table"><table:table-column table:style-name="odt_auto_style_table_column_17_1"/><table:table-row><table:table-cell office:value-type="string" table:style-name="tablecell"><text:p text:style-name="tablealignleft"><draw:frame draw:style-name="mediacenter" draw:name="8" text:anchor-type="paragraph" draw:z-index="8" svg:width="20.108333333333cm" style:rel-width="100%" svg:height="12.832291666667cm" style:rel-height="scale"><draw:image xlink:href="Pictures/b0e6b1b31eee9911175f4963bc170765.jpg" xlink:type="simple" xlink:show="embed" xlink:actuate="onLoad"/></draw:frame>
</text:p></table:table-cell></table:table-row></table:table></draw:text-box></draw:frame></text:p>
      <table:table table:style-name="Table">
        <table:table-column table:style-name="odt_auto_style_table_column_18_1"/>
        <table:table-row>
          <table:table-cell office:value-type="string" table:style-name="tablecell">
            <text:list text:style-name="List_20_1" text:continue-numbering="false">
              <text:list-item>
                <text:p text:style-name="List_20_1_Content_First"> 2. <text:span text:style-name="Strong_20_Emphasis">Grupo de Faturamento:</text:span> selecione o grupo de faturamento a ser comandado na lista apresentada ao lado do campo.</text:p>
              </text:list-item>
              <text:list-item>
                <text:p text:style-name="List_20_1_Content"> <text:span text:style-name="Strong_20_Emphasis">3.</text:span> O sistema apresenta o campo <text:span text:style-name="Strong_20_Emphasis">Referência do Faturamento</text:span>.</text:p>
              </text:list-item>
              <text:list-item>
                <text:p text:style-name="List_20_1_Content"> 4. <text:span text:style-name="Strong_20_Emphasis">Atividade de Faturamento:</text:span> selecione a atividade de faturamento <text:span text:style-name="Strong_20_Emphasis">GERAR E ENVIAR ARQ. LEITURA</text:span>, na lista apresentada ao lado do campo.</text:p>
              </text:list-item>
              <text:list-item>
                <text:p text:style-name="List_20_1_Content"> 5. O sistema apresenta a data de vencimento e as rotas habilitadas do grupo.</text:p>
              </text:list-item>
              <text:list-item>
                <text:p text:style-name="List_20_1_Content_Last"> 6. Para o sistema comandar a atividade de faturamento, clique no botão <draw:frame draw:style-name="media" draw:name="9" text:anchor-type="as-char" draw:z-index="9" svg:width="1.3229166666667cm" svg:height="0.47625cm"><draw:image xlink:href="Pictures/753e87c3c487ea4899638002d943cc6b.jpg" xlink:type="simple" xlink:show="embed" xlink:actuate="onLoad"/></draw:frame>.</text:p>
              </text:list-item>
            </text:list>
          </table:table-cell>
        </table:table-row>
      </table:table>
      <text:p text:style-name="Text_20_body"><draw:frame draw:style-name="PluginODTAutoStyle_Frame_58_text_frame" draw:name="Frame7" text:anchor-type="paragraph" svg:width="385.512pt" draw:z-index="0" svg:min-height="1cm"><draw:text-box><table:table table:style-name="Table"><table:table-column table:style-name="odt_auto_style_table_column_19_1"/><table:table-row><table:table-cell office:value-type="string" table:style-name="tablecell"><text:p text:style-name="tablealignleft"><draw:frame draw:style-name="mediacenter" draw:name="10" text:anchor-type="paragraph" draw:z-index="10" svg:width="20.055416666667cm" style:rel-width="100%" svg:height="6.6939583333333cm" style:rel-height="scale"><draw:image xlink:href="Pictures/40be8f9d826d556fb508bc87fde60fca.jpg" xlink:type="simple" xlink:show="embed" xlink:actuate="onLoad"/></draw:frame>
</text:p></table:table-cell></table:table-row></table:table></draw:text-box></draw:frame></text:p>
      <text:p text:style-name="Text_20_body"><text:line-break/></text:p>
      <text:h text:style-name="Heading_20_2" text:outline-level="2"><text:bookmark-start text:name="__RefHeading___iniciar_processo_9"/><text:bookmark-start text:name="iniciar_processo"/>Iniciar Processo<text:bookmark-end text:name="__RefHeading___iniciar_processo_9"/><text:bookmark-end text:name="iniciar_processo"/></text:h>
      <table:table table:style-name="Table">
        <table:table-column table:style-name="odt_auto_style_table_column_20_1"/>
        <table:table-row>
          <table:table-cell office:value-type="string" table:style-name="tablecell">
            <text:list text:style-name="List_20_1" text:continue-numbering="false">
              <text:list-item>
                <text:p text:style-name="LastListParagraph_List_20_1_Content_First"> <text:span text:style-name="Strong_20_Emphasis">1.</text:span> Acesse o caminho <text:span text:style-name="Strong_20_Emphasis">GSAN &gt; Batch &gt; Inserir Processo</text:span>. O sistema visualiza a tela da figura 10:</text:p>
              </text:list-item>
            </text:list>
          </table:table-cell>
        </table:table-row>
      </table:table>
      <text:p text:style-name="Text_20_body"><draw:frame draw:style-name="PluginODTAutoStyle_Frame_65_text_frame" draw:name="Frame8" text:anchor-type="paragraph" svg:width="385.512pt" draw:z-index="0" svg:min-height="1cm"><draw:text-box><table:table table:style-name="Table"><table:table-column table:style-name="odt_auto_style_table_column_21_1"/><table:table-row><table:table-cell office:value-type="string" table:style-name="tablecell"><text:p text:style-name="tablealignleft"><draw:frame draw:style-name="media" draw:name="11" text:anchor-type="as-char" draw:z-index="11" svg:width="20.108333333333cm" style:rel-width="100%" svg:height="11.694583333333cm" style:rel-height="scale"><draw:image xlink:href="Pictures/e990fb93be970b9ae13ef6791028c2a6.jpg" xlink:type="simple" xlink:show="embed" xlink:actuate="onLoad"/></draw:frame>
</text:p></table:table-cell></table:table-row></table:table></draw:text-box></draw:frame></text:p>
      <table:table table:style-name="Table">
        <table:table-column table:style-name="odt_auto_style_table_column_22_1"/>
        <table:table-row>
          <table:table-cell office:value-type="string" table:style-name="tablecell">
            <text:list text:style-name="List_20_1" text:continue-numbering="false">
              <text:list-item>
                <text:p text:style-name="List_20_1_Content_First"> 2. <text:span text:style-name="Strong_20_Emphasis">Tipo do Processo:</text:span> selecione o tipo de processo <text:span text:style-name="Strong_20_Emphasis">Processo Comandado de Faturamento</text:span>;</text:p>
              </text:list-item>
              <text:list-item>
                <text:p text:style-name="List_20_1_Content"> 3. Clique no botão <draw:frame draw:style-name="media" draw:name="12" text:anchor-type="as-char" draw:z-index="12" svg:width="2.619375cm" style:rel-width="100%" svg:height="0.635cm" style:rel-height="scale"><draw:image xlink:href="Pictures/f55a6d2e0784bde9b2587ae78e26b221.jpg" xlink:type="simple" xlink:show="embed" xlink:actuate="onLoad"/></draw:frame>.</text:p>
              </text:list-item>
              <text:list-item>
                <text:p text:style-name="List_20_1_Content_Last"> 4. O sistema exibe a lista de atividades de faturamento do cronograma que foram comandadas:</text:p>
              </text:list-item>
            </text:list>
          </table:table-cell>
        </table:table-row>
      </table:table>
      <text:p text:style-name="Text_20_body"><draw:frame draw:style-name="PluginODTAutoStyle_Frame_72_text_frame" draw:name="Frame9" text:anchor-type="paragraph" svg:width="385.512pt" draw:z-index="0" svg:min-height="1cm"><draw:text-box><table:table table:style-name="Table"><table:table-column table:style-name="odt_auto_style_table_column_23_1"/><table:table-row><table:table-cell office:value-type="string" table:style-name="tablecell"><text:p text:style-name="tablealignleft"><draw:frame draw:style-name="mediacenter" draw:name="13" text:anchor-type="paragraph" draw:z-index="13" svg:width="20.16125cm" style:rel-width="100%" svg:height="11.668125cm" style:rel-height="scale"><draw:image xlink:href="Pictures/64f56a3cce5dca8cedcede8311ecea94.jpg" xlink:type="simple" xlink:show="embed" xlink:actuate="onLoad"/></draw:frame>
</text:p></table:table-cell></table:table-row></table:table></draw:text-box></draw:frame></text:p>
      <table:table table:style-name="Table">
        <table:table-column table:style-name="odt_auto_style_table_column_24_1"/>
        <table:table-row>
          <table:table-cell office:value-type="string" table:style-name="tablecell">
            <text:list text:style-name="List_20_1" text:continue-numbering="false">
              <text:list-item>
                <text:p text:style-name="List_20_1_Content_First"> 5. Selecione as atividades que deseja executar.</text:p>
              </text:list-item>
              <text:list-item>
                <text:p text:style-name="List_20_1_Content_Last"> 6. Para iniciar o processo de faturamento das atividades selecionadas, clicar no botão <draw:frame draw:style-name="media" draw:name="14" text:anchor-type="as-char" draw:z-index="14" svg:width="1.8520833333333cm" svg:height="0.47625cm"><draw:image xlink:href="Pictures/e8d5badd31be1d4cbfa5d4928d9c25b6.jpg" xlink:type="simple" xlink:show="embed" xlink:actuate="onLoad"/></draw:frame>. Nesse ponto, o sistema gera as contas zeradas, com a situação pré-faturada, e o arquivo texto que será enviado para o dispositivo móvel.</text:p>
              </text:list-item>
            </text:list>
          </table:table-cell>
        </table:table-row>
      </table:table>
      <text:p text:style-name="Text_20_body"><text:line-break/></text:p>
      <text:h text:style-name="Heading_20_2" text:outline-level="2"><text:bookmark-start text:name="__RefHeading___consultar_arquivo_texto_para_leitura_10"/><text:bookmark-start text:name="consultar_arquivo_texto_para_leitura"/>Consultar Arquivo Texto para Leitura<text:bookmark-end text:name="__RefHeading___consultar_arquivo_texto_para_leitura_10"/><text:bookmark-end text:name="consultar_arquivo_texto_para_leitura"/></text:h>
      <table:table table:style-name="Table">
        <table:table-column table:style-name="odt_auto_style_table_column_25_1"/>
        <table:table-row>
          <table:table-cell office:value-type="string" table:style-name="tablecell">
            <text:list text:style-name="List_20_1" text:continue-numbering="false">
              <text:list-item>
                <text:p text:style-name="LastListParagraph_List_20_1_Content_First"> 1. Acesse o caminho <text:span text:style-name="Strong_20_Emphasis">GSAN &gt; Micromedição &gt; Consultar Arquivo Texto para Leitura</text:span>. O sistema visualiza a tela seguinte:</text:p>
              </text:list-item>
            </text:list>
          </table:table-cell>
        </table:table-row>
      </table:table>
      <text:p text:style-name="Text_20_body"><draw:frame draw:style-name="PluginODTAutoStyle_Frame_82_text_frame" draw:name="Frame10" text:anchor-type="paragraph" svg:width="385.512pt" draw:z-index="0" svg:min-height="1cm"><draw:text-box><table:table table:style-name="Table"><table:table-column table:style-name="odt_auto_style_table_column_26_1"/><table:table-row><table:table-cell office:value-type="string" table:style-name="tablecell"><text:p text:style-name="tablealignleft"><draw:frame draw:style-name="mediacenter" draw:name="15" text:anchor-type="paragraph" draw:z-index="15" svg:width="15.689791666667cm" svg:height="18.547291666667cm"><draw:image xlink:href="Pictures/97a63945fa645eea14ee9f95c267c92b.jpg" xlink:type="simple" xlink:show="embed" xlink:actuate="onLoad"/></draw:frame>
</text:p></table:table-cell></table:table-row></table:table></draw:text-box></draw:frame></text:p>
      <table:table table:style-name="Table">
        <table:table-column table:style-name="odt_auto_style_table_column_27_1"/>
        <table:table-row>
          <table:table-cell office:value-type="string" table:style-name="tablecell">
            <text:list text:style-name="List_20_1" text:continue-numbering="false">
              <text:list-item>
                <text:p text:style-name="List_20_1_Content_First"> 2. Preencher, no mínimo, os campos obrigatórios: <text:span text:style-name="Strong_20_Emphasis">Mês/Ano de Referência</text:span> do faturamento, <text:span text:style-name="Strong_20_Emphasis">Empresa</text:span> e o <text:span text:style-name="Strong_20_Emphasis">Tipo de Serviço</text:span>, que neste caso é <text:span text:style-name="Strong_20_Emphasis">IMPRESSÃO SIMULTÂNEA</text:span>.</text:p>
              </text:list-item>
              <text:list-item>
                <text:p text:style-name="List_20_1_Content"> 3. Clicar no botão <draw:frame draw:style-name="media" draw:name="16" text:anchor-type="as-char" draw:z-index="16" svg:width="1.9314583333333cm" svg:height="0.47625cm"><draw:image xlink:href="Pictures/e0d9726c870209feefa1235f798ffb7e.jpg" xlink:type="simple" xlink:show="embed" xlink:actuate="onLoad"/></draw:frame>.</text:p>
              </text:list-item>
              <text:list-item>
                <text:p text:style-name="List_20_1_Content"> 4. O sistema apresenta a lista de roteiros da empresa selecionada.</text:p>
              </text:list-item>
              <text:list-item>
                <text:p text:style-name="List_20_1_Content"> 5. Para baixar um arquivo que não esteja dividido é necessário liberá-lo. Para isso, selecione-o e clique no botão <draw:frame draw:style-name="media" draw:name="17" text:anchor-type="as-char" draw:z-index="17" svg:width="1.3758333333333cm" svg:height="0.50270833333333cm"><draw:image xlink:href="Pictures/cffede1fa98d386cd6e022ff76059c8b.jpg" xlink:type="simple" xlink:show="embed" xlink:actuate="onLoad"/></draw:frame>.</text:p>
              </text:list-item>
              <text:list-item>
                <text:p text:style-name="List_20_1_Content_Last"> 6. Caso o arquivo esteja dividido, ao clicar no <text:span text:style-name="Strong_20_Emphasis">link</text:span> da rota, uma nova janela <text:span text:style-name="Strong_20_Emphasis">Consultar Arquivos Texto para Leitura - Divisão</text:span> será exibida.</text:p>
              </text:list-item>
            </text:list>
          </table:table-cell>
        </table:table-row>
      </table:table>
      <text:p text:style-name="Text_20_body"><draw:frame draw:style-name="PluginODTAutoStyle_Frame_89_text_frame" draw:name="Frame11" text:anchor-type="paragraph" svg:width="385.512pt" draw:z-index="0" svg:min-height="1cm"><draw:text-box><table:table table:style-name="Table"><table:table-column table:style-name="odt_auto_style_table_column_28_1"/><table:table-row><table:table-cell office:value-type="string" table:style-name="tablecell"><text:p text:style-name="tablealignleft"><draw:frame draw:style-name="mediacenter" draw:name="18" text:anchor-type="paragraph" draw:z-index="18" svg:width="15.954375cm" svg:height="7.699375cm"><draw:image xlink:href="Pictures/b2ca87ed6764a35e558508a19bd35086.jpg" xlink:type="simple" xlink:show="embed" xlink:actuate="onLoad"/></draw:frame>
</text:p></table:table-cell></table:table-row></table:table></draw:text-box></draw:frame></text:p>
      <table:table table:style-name="Table">
        <table:table-column table:style-name="odt_auto_style_table_column_29_1"/>
        <table:table-row>
          <table:table-cell office:value-type="string" table:style-name="tablecell">
            <text:list text:style-name="List_20_1" text:continue-numbering="false">
              <text:list-item>
                <text:p text:style-name="List_20_1_Content_First"> Selecione o arquivo desejado, clique no botão <draw:frame draw:style-name="media" draw:name="19" text:anchor-type="as-char" draw:z-index="19" svg:width="1.3758333333333cm" svg:height="0.50270833333333cm"><draw:image xlink:href="Pictures/cffede1fa98d386cd6e022ff76059c8b.jpg" xlink:type="simple" xlink:show="embed" xlink:actuate="onLoad"/></draw:frame> e baixe o arquivo clicando no <text:span text:style-name="Strong_20_Emphasis">link</text:span> da rota.</text:p>
              </text:list-item>
              <text:list-item>
                <text:p text:style-name="List_20_1_Content"> <text:span text:style-name="Strong_20_Emphasis">Observação 3</text:span>: Arquivos divididos só poderão ser baixados do GSAN e carregados no celular de modo offline. Arquivos <text:span text:style-name="Strong_20_Emphasis">não</text:span> divididos poderão ser carregados online.</text:p>
              </text:list-item>
              <text:list-item>
                <text:p text:style-name="List_20_1_Content_Last"> <text:span text:style-name="Strong_20_Emphasis">Observação 4</text:span>: Só é permitido liberar um arquivo por vez para cada leiturista. Um novo arquivo só poderá ser liberado após o anterior ter sido finalizado.</text:p>
              </text:list-item>
            </text:list>
          </table:table-cell>
        </table:table-row>
      </table:table>
      <text:p text:style-name="Text_20_body"><text:line-break/></text:p>
      <text:h text:style-name="Heading_20_2" text:outline-level="2"><text:bookmark-start text:name="__RefHeading___instalacao_de_impressao_simultanea_android_no_dispositivo_movel_11"/><text:bookmark-start text:name="instalacao_de_impressao_simultanea_android_no_dispositivo_movel"/>Instalação de Impressão Simultânea Android no Dispositivo Móvel<text:bookmark-end text:name="__RefHeading___instalacao_de_impressao_simultanea_android_no_dispositivo_movel_11"/><text:bookmark-end text:name="instalacao_de_impressao_simultanea_android_no_dispositivo_movel"/></text:h>
      <table:table table:style-name="Table">
        <table:table-column table:style-name="odt_auto_style_table_column_30_1"/>
        <table:table-row>
          <table:table-cell office:value-type="string" table:style-name="tablecell">
            <text:list text:style-name="Numbering_20_1" text:continue-numbering="false">
              <text:list-item>
                <text:p text:style-name="Numbering_20_1_Content_First"> O primeiro passo é baixar o arquivo <text:span text:style-name="Strong_20_Emphasis">APK</text:span> para a raiz do cartão de memória do celular.</text:p>
              </text:list-item>
              <text:list-item>
                <text:p text:style-name="Numbering_20_1_Content"> Em seguida, criar uma pasta chamada <text:span text:style-name="Strong_20_Emphasis">“isc/carregamento”</text:span> na raiz do cartão de memória do celular, colocando o arquivo .<text:span text:style-name="Strong_20_Emphasis">txt</text:span> ou <text:span text:style-name="Strong_20_Emphasis">.gz</text:span> nela (caso o procedimento seja offline).</text:p>
              </text:list-item>
              <text:list-item>
                <text:p text:style-name="Numbering_20_1_Content"> Agora, no cartão de memória, selecione o arquivo <text:span text:style-name="Strong_20_Emphasis">APK</text:span> (<text:span text:style-name="Strong_20_Emphasis">Menu &gt; Gerenciador de Arquivos &gt; Cartão de Memória</text:span>).</text:p>
              </text:list-item>
              <text:list-item>
                <text:p text:style-name="Numbering_20_1_Content"> A seguinte pergunta será exibida: <text:span text:style-name="Strong_20_Emphasis">Deseja instalar este aplicativo?</text:span></text:p>
              </text:list-item>
              <text:list-item>
                <text:p text:style-name="Numbering_20_1_Content"> Escolha a opção <text:span text:style-name="Strong_20_Emphasis">Instalar</text:span>.</text:p>
              </text:list-item>
              <text:list-item>
                <text:p text:style-name="Numbering_20_1_Content"> Feito isso, o sistema exibe a barra de carregamento da instalação.</text:p>
              </text:list-item>
              <text:list-item>
                <text:p text:style-name="Numbering_20_1_Content"> A seguinte mensagem será visualizada: <text:span text:style-name="Strong_20_Emphasis">Aplicativo instalado</text:span>.</text:p>
              </text:list-item>
              <text:list-item>
                <text:p text:style-name="Numbering_20_1_Content_Last"> Escolha a opção <text:span text:style-name="Strong_20_Emphasis">abrir</text:span> para iniciar o aplicativo.</text:p>
              </text:list-item>
            </text:list>
            <text:p text:style-name="Text_20_body">O ícone do sistema <text:span text:style-name="Strong_20_Emphasis">GSAN - Impressao Simultanea</text:span> estará no Menu Principal.</text:p>
            <text:list text:style-name="Numbering_20_1" text:continue-numbering="false">
              <text:list-item>
                <text:p text:style-name="Numbering_20_1_Content_First"> <text:span text:style-name="Strong_20_Emphasis">Observação 5</text:span>: Não é recomendado instalar a nova versão por cima da antiga. Porém, caso a rota esteja em andamento quando uma nova versão for disponibilizada, esse procedimento poderá ser feito. Nesse caso, após o passo 3, a seguinte mensagem será exibida: <text:span text:style-name="Strong_20_Emphasis">Substituir Aplicativo. O aplicativo que você está</text:span>. Selecione OK.</text:p>
              </text:list-item>
              <text:list-item>
                <text:p text:style-name="Numbering_20_1_Content_Last"> <text:span text:style-name="Strong_20_Emphasis">Observação 6</text:span>: A versão poderá ser atualizada de forma online. O procedimento está descrito nos tópicos a seguir.</text:p>
              </text:list-item>
            </text:list>
          </table:table-cell>
        </table:table-row>
      </table:table>
      <text:p text:style-name="Text_20_body"><text:line-break/></text:p>
      <text:h text:style-name="Heading_20_2" text:outline-level="2"><text:bookmark-start text:name="__RefHeading___disponibilizando_nova_versao_no_gsan_12"/><text:bookmark-start text:name="disponibilizando_nova_versao_no_gsan"/>Disponibilizando nova versão no GSAN<text:bookmark-end text:name="__RefHeading___disponibilizando_nova_versao_no_gsan_12"/><text:bookmark-end text:name="disponibilizando_nova_versao_no_gsan"/></text:h>
      <table:table table:style-name="Table">
        <table:table-column table:style-name="odt_auto_style_table_column_31_1"/>
        <table:table-row>
          <table:table-cell office:value-type="string" table:style-name="tablecell">
            <text:p text:style-name="tablealignleft">Para disponibilizar a nova versão no GSAN, seguir os passos abaixo:</text:p>
            <text:list text:style-name="List_20_1" text:continue-numbering="false">
              <text:list-item>
                <text:p text:style-name="LastListParagraph_List_20_1_Content_First"> 1. Acesse o caminho <text:span text:style-name="Strong_20_Emphasis">GSAN &gt; Cadastro &gt; Dispositivo Móvel &gt; Upload Versão Sistemas Android</text:span>. O sistema visualiza a tela a seguir:</text:p>
              </text:list-item>
            </text:list>
          </table:table-cell>
        </table:table-row>
      </table:table>
      <text:p text:style-name="Text_20_body"><draw:frame draw:style-name="PluginODTAutoStyle_Frame_102_text_frame" draw:name="Frame12" text:anchor-type="paragraph" svg:width="385.512pt" draw:z-index="0" svg:min-height="1cm"><draw:text-box><table:table table:style-name="Table"><table:table-column table:style-name="odt_auto_style_table_column_32_1"/><table:table-row><table:table-cell office:value-type="string" table:style-name="tablecell"><text:p text:style-name="tablealignleft"><draw:frame draw:style-name="mediacenter" draw:name="20" text:anchor-type="paragraph" draw:z-index="20" svg:width="20.108333333333cm" style:rel-width="100%" svg:height="12.3825cm" style:rel-height="scale"><draw:image xlink:href="Pictures/c6e385892203965559367074f039d21a.jpg" xlink:type="simple" xlink:show="embed" xlink:actuate="onLoad"/></draw:frame>
</text:p></table:table-cell></table:table-row></table:table></draw:text-box></draw:frame></text:p>
      <table:table table:style-name="Table">
        <table:table-column table:style-name="odt_auto_style_table_column_33_1"/>
        <table:table-row>
          <table:table-cell office:value-type="string" table:style-name="tablecell">
            <text:list text:style-name="List_20_1" text:continue-numbering="false">
              <text:list-item>
                <text:p text:style-name="List_20_1_Content_First"> 2. Selecione o arquivo APK clicando no botão <draw:frame draw:style-name="media" draw:name="21" text:anchor-type="as-char" draw:z-index="21" svg:width="2.9897916666667cm" style:rel-width="100%" svg:height="0.52916666666667cm" style:rel-height="scale"><draw:image xlink:href="Pictures/fe716efbf06b7483940d931680b0830f.jpg" xlink:type="simple" xlink:show="embed" xlink:actuate="onLoad"/></draw:frame>;</text:p>
              </text:list-item>
              <text:list-item>
                <text:p text:style-name="List_20_1_Content"> 3. Clique no botão <draw:frame draw:style-name="media" draw:name="22" text:anchor-type="as-char" draw:z-index="22" svg:width="2.9897916666667cm" style:rel-width="100%" svg:height="0.52916666666667cm" style:rel-height="scale"><draw:image xlink:href="Pictures/fe716efbf06b7483940d931680b0830f.jpg" xlink:type="simple" xlink:show="embed" xlink:actuate="onLoad"/></draw:frame>.</text:p>
              </text:list-item>
              <text:list-item>
                <text:p text:style-name="List_20_1_Content"> 4. O sistema apresentará uma tela de confirmação.</text:p>
              </text:list-item>
              <text:list-item>
                <text:p text:style-name="List_20_1_Content"> 5. Clique no botão <draw:frame draw:style-name="media" draw:name="23" text:anchor-type="as-char" draw:z-index="23" svg:width="1.8785416666667cm" svg:height="0.74083333333333cm"><draw:image xlink:href="Pictures/ea5f7f624330f80471b7fa62b78e25c1.jpg" xlink:type="simple" xlink:show="embed" xlink:actuate="onLoad"/></draw:frame>;</text:p>
              </text:list-item>
              <text:list-item>
                <text:p text:style-name="List_20_1_Content_Last"> 6. Caso esta versão já esteja disponível, o sistema exibirá uma tela de atenção:</text:p>
              </text:list-item>
            </text:list>
          </table:table-cell>
        </table:table-row>
      </table:table>
      <text:p text:style-name="Text_20_body"><draw:frame draw:style-name="PluginODTAutoStyle_Frame_109_text_frame" draw:name="Frame13" text:anchor-type="paragraph" svg:width="385.512pt" draw:z-index="0" svg:min-height="1cm"><draw:text-box><table:table table:style-name="Table"><table:table-column table:style-name="odt_auto_style_table_column_34_1"/><table:table-row><table:table-cell office:value-type="string" table:style-name="tablecell"><text:p text:style-name="tablealignleft"><draw:frame draw:style-name="mediacenter" draw:name="24" text:anchor-type="paragraph" draw:z-index="24" svg:width="15.875cm" svg:height="3.33375cm"><draw:image xlink:href="Pictures/d02bf9bb3ec794c7be7d63ce9952dca1.jpg" xlink:type="simple" xlink:show="embed" xlink:actuate="onLoad"/></draw:frame>
</text:p></table:table-cell></table:table-row></table:table></draw:text-box></draw:frame></text:p>
      <text:list text:style-name="List_20_1" text:continue-numbering="false">
        <text:list-item>
          <text:p text:style-name="LastListParagraph_List_20_1_Content_First"> 7. Caso contrário, o sistema apresentará uma tela de sucesso:</text:p>
        </text:list-item>
      </text:list>
      <text:p text:style-name="Text_20_body"><draw:frame draw:style-name="PluginODTAutoStyle_Frame_113_text_frame" draw:name="Frame14" text:anchor-type="paragraph" svg:width="385.512pt" draw:z-index="0" svg:min-height="1cm"><draw:text-box><table:table table:style-name="Table"><table:table-column table:style-name="odt_auto_style_table_column_35_1"/><table:table-row><table:table-cell office:value-type="string" table:style-name="tablecell"><text:p text:style-name="tablealignleft"><draw:frame draw:style-name="mediacenter" draw:name="25" text:anchor-type="paragraph" draw:z-index="25" svg:width="16.03375cm" svg:height="2.5664583333333cm"><draw:image xlink:href="Pictures/5702aae49bdd4c1780e72519972dd4d6.jpg" xlink:type="simple" xlink:show="embed" xlink:actuate="onLoad"/></draw:frame>
</text:p></table:table-cell></table:table-row></table:table></draw:text-box></draw:frame></text:p>
      <text:p text:style-name="Text_20_body"><text:line-break/></text:p>
      <text:h text:style-name="Heading_20_2" text:outline-level="2"><text:bookmark-start text:name="__RefHeading___atualizando_versao_online_13"/><text:bookmark-start text:name="atualizando_versao_online"/>Atualizando versão online:<text:bookmark-end text:name="__RefHeading___atualizando_versao_online_13"/><text:bookmark-end text:name="atualizando_versao_online"/></text:h>
      <table:table table:style-name="Table">
        <table:table-column table:style-name="odt_auto_style_table_column_36_1"/>
        <table:table-row>
          <table:table-cell office:value-type="string" table:style-name="tablecell">
            <text:p text:style-name="tablealignleft">Para atualizar a versão do aplicativo usando a rede é necessário que haja uma nova versão disponível no GSAN e que nenhuma rota esteja em andamento. Dito isso, siga os seguintes passos:</text:p>
            <text:list text:style-name="Numbering_20_1" text:continue-numbering="false">
              <text:list-item>
                <text:p text:style-name="Numbering_20_1_Content_First"> Abra o aplicativo existente no celular;</text:p>
              </text:list-item>
              <text:list-item>
                <text:p text:style-name="Numbering_20_1_Content_Last"> O sistema apresentará a tela com a barra de progresso <text:span text:style-name="Emphasis">“Baixando nova versão. Por favor, aguarde…”</text:span></text:p>
              </text:list-item>
            </text:list>
          </table:table-cell>
        </table:table-row>
      </table:table>
      <text:p text:style-name="Text_20_body"><draw:frame draw:style-name="PluginODTAutoStyle_Frame_120_text_frame" draw:name="Frame15" text:anchor-type="paragraph" svg:width="385.512pt" draw:z-index="0" svg:min-height="1cm"><draw:text-box><table:table table:style-name="Table"><table:table-column table:style-name="odt_auto_style_table_column_37_1"/><table:table-row><table:table-cell office:value-type="string" table:style-name="tablecell"><text:p text:style-name="tablealignleft"><draw:frame draw:style-name="mediacenter" draw:name="26" text:anchor-type="paragraph" draw:z-index="26" svg:width="5.6091666666667cm" style:rel-width="100%" svg:height="10.027708333333cm" style:rel-height="scale"><draw:image xlink:href="Pictures/37fe74a5e55f97896b2e16dc88da1030.jpg" xlink:type="simple" xlink:show="embed" xlink:actuate="onLoad"/></draw:frame>
</text:p></table:table-cell></table:table-row></table:table></draw:text-box></draw:frame></text:p>
      <table:table table:style-name="Table">
        <table:table-column table:style-name="odt_auto_style_table_column_38_1"/>
        <table:table-row>
          <table:table-cell office:value-type="string" table:style-name="tablecell">
            <text:p text:style-name="tablealignleft">Os passos abaixo acontecerão caso haja nova versão disponível:</text:p>
            <text:list text:style-name="Numbering_20_1" text:continue-numbering="false">
              <text:list-item>
                <text:p text:style-name="Numbering_20_1_Content_First"> A seguinte pergunta será exibida: <text:span text:style-name="Emphasis">Substituir Aplicativo O aplicativo que você está…</text:span></text:p>
              </text:list-item>
              <text:list-item>
                <text:p text:style-name="Numbering_20_1_Content"> Escolha a opção OK;</text:p>
              </text:list-item>
              <text:list-item>
                <text:p text:style-name="Numbering_20_1_Content"> O sistema exibirá a barra de carregamento da instalação;</text:p>
              </text:list-item>
              <text:list-item>
                <text:p text:style-name="Numbering_20_1_Content"> A seguinte mensagem será exibida: <text:span text:style-name="Emphasis">Aplicativo instalado;</text:span></text:p>
              </text:list-item>
              <text:list-item>
                <text:p text:style-name="Numbering_20_1_Content_Last"> <text:span text:style-name="Emphasis">Escolha a opção abrir para iniciar o aplicativo.</text:span></text:p>
              </text:list-item>
            </text:list>
            <text:p text:style-name="Text_20_body">Seguindo esses passos, a nova versão estará instalada e pronta para o carregamento do arquivo.</text:p>
            <text:p text:style-name="Text_20_body">Caso <text:span text:style-name="Strong_20_Emphasis">NÃO</text:span> haja uma nova versão disponível, o sistema iniciará o processo de carregamento do arquivo, que pode ser online ou offline (verificar esse processo na sessão seguinte).</text:p>
            <text:p text:style-name="Text_20_body"><text:span text:style-name="Strong_20_Emphasis">Observação 7</text:span>: Caso não haja conexão de rede, após o passo 1, o sistema exibirá o alerta <text:span text:style-name="Emphasis">O aparelho está sem sinal ou o servidor está OFFLINE.Tente de novo.</text:span> e seguirá para o processo de carregamento do arquivo com a versão desatualizada.</text:p>
          </table:table-cell>
        </table:table-row>
      </table:table>
      <text:p text:style-name="Text_20_body"><draw:frame draw:style-name="PluginODTAutoStyle_Frame_127_text_frame" draw:name="Frame16" text:anchor-type="paragraph" svg:width="385.512pt" draw:z-index="0" svg:min-height="1cm"><draw:text-box><table:table table:style-name="Table"><table:table-column table:style-name="odt_auto_style_table_column_39_1"/><table:table-row><table:table-cell office:value-type="string" table:style-name="tablecell"><text:p text:style-name="tablealignleft"><draw:frame draw:style-name="mediacenter" draw:name="27" text:anchor-type="paragraph" draw:z-index="27" svg:width="5.635625cm" style:rel-width="100%" svg:height="10.027708333333cm" style:rel-height="scale"><draw:image xlink:href="Pictures/4baa34979ede5e71f42458287d3dd9ae.jpg" xlink:type="simple" xlink:show="embed" xlink:actuate="onLoad"/></draw:frame>
</text:p></table:table-cell></table:table-row></table:table></draw:text-box></draw:frame></text:p>
      <text:p text:style-name="Text_20_body">Após a instalação do aplicativo no celular, seguir os seguintes passos:
<text:line-break/></text:p>
      <text:h text:style-name="Heading_20_3" text:outline-level="3"><text:bookmark-start text:name="__RefHeading___carregar_o_arquivo_14"/><text:bookmark-start text:name="carregar_o_arquivo"/>Carregar o arquivo<text:bookmark-end text:name="__RefHeading___carregar_o_arquivo_14"/><text:bookmark-end text:name="carregar_o_arquivo"/></text:h>
      <table:table table:style-name="Table">
        <table:table-column table:style-name="odt_auto_style_table_column_40_1"/>
        <table:table-row>
          <table:table-cell office:value-type="string" table:style-name="tablecell">
            <text:list text:style-name="Numbering_20_1" text:continue-numbering="false">
              <text:list-item>
                <text:p text:style-name="Numbering_20_1_Content_First"> Abra o aplicativo.</text:p>
              </text:list-item>
              <text:list-item>
                <text:p text:style-name="Numbering_20_1_Content_Last"> Caso haja algum arquivo disponível para esse celular, o sistema apresentará a tela de <text:span text:style-name="Emphasis">Carregando o arquivo. Por favor, aguarde…</text:span>.</text:p>
              </text:list-item>
            </text:list>
            <text:p text:style-name="Text_20_body">Os passos abaixo acontecerão caso não haja arquivo disponível:</text:p>
            <text:list text:style-name="Numbering_20_1" text:continue-numbering="false">
              <text:list-item>
                <text:p text:style-name="Numbering_20_1_Content_First"> Uma mensagem de servidor fora do ar será disparada;</text:p>
              </text:list-item>
              <text:list-item>
                <text:p text:style-name="Numbering_20_1_Content"> O sistema apresentará a tela de <text:span text:style-name="Emphasis">Arquivos disponíveis</text:span>;</text:p>
              </text:list-item>
              <text:list-item>
                <text:p text:style-name="Numbering_20_1_Content"> Selecionar o arquivo a ser carregado;</text:p>
              </text:list-item>
              <text:list-item>
                <text:p text:style-name="Numbering_20_1_Content_Last"> O sistema apresentará a tela de <text:span text:style-name="Emphasis">Progresso de carregamento do arquivo</text:span>.</text:p>
              </text:list-item>
            </text:list>
          </table:table-cell>
        </table:table-row>
      </table:table>
      <text:p text:style-name="Text_20_body"><draw:frame draw:style-name="PluginODTAutoStyle_Frame_134_text_frame" draw:name="Frame17" text:anchor-type="paragraph" svg:width="385.512pt" draw:z-index="0" svg:min-height="1cm"><draw:text-box><table:table table:style-name="Table"><table:table-column table:style-name="odt_auto_style_table_column_41_1"/><table:table-row><table:table-cell office:value-type="string" table:style-name="tablecell"><text:p text:style-name="tablealignleft"><draw:frame draw:style-name="mediacenter" draw:name="28" text:anchor-type="paragraph" draw:z-index="28" svg:width="14.631458333333cm" svg:height="10.768541666667cm"><draw:image xlink:href="Pictures/b9aba6969f5186fe7dc27e3f3e078017.jpg" xlink:type="simple" xlink:show="embed" xlink:actuate="onLoad"/></draw:frame>
</text:p></table:table-cell></table:table-row></table:table></draw:text-box></draw:frame></text:p>
      <text:p text:style-name="Text_20_body"><draw:frame draw:style-name="PluginODTAutoStyle_Frame_138_text_frame" draw:name="Frame18" text:anchor-type="paragraph" svg:width="385.512pt" draw:z-index="0" svg:min-height="1cm"><draw:text-box><table:table table:style-name="Table"><table:table-column table:style-name="odt_auto_style_table_column_42_1"/><table:table-row><table:table-cell office:value-type="string" table:style-name="tablecell"><text:p text:style-name="tablealignleft"><draw:frame draw:style-name="mediacenter" draw:name="29" text:anchor-type="paragraph" draw:z-index="29" svg:width="5.5033333333333cm" style:rel-width="100%" svg:height="10.080625cm" style:rel-height="scale"><draw:image xlink:href="Pictures/f7a27a49a9eac59b7eb42ec336e7db52.jpg" xlink:type="simple" xlink:show="embed" xlink:actuate="onLoad"/></draw:frame>
</text:p></table:table-cell></table:table-row></table:table></draw:text-box></draw:frame></text:p>
      <text:p text:style-name="Text_20_body"><draw:frame draw:style-name="PluginODTAutoStyle_Frame_142_text_frame" draw:name="Frame19" text:anchor-type="paragraph" svg:width="385.512pt" draw:z-index="0" svg:min-height="1cm"><draw:text-box><table:table table:style-name="Table"><table:table-column table:style-name="odt_auto_style_table_column_43_1"/><table:table-row><table:table-cell office:value-type="string" table:style-name="tablecell"><text:p text:style-name="tablealignleft"><draw:frame draw:style-name="mediacenter" draw:name="30" text:anchor-type="paragraph" draw:z-index="30" svg:width="7.46125cm" style:rel-width="100%" svg:height="16.562916666667cm" style:rel-height="scale"><draw:image xlink:href="Pictures/624c752c7e34db904c6cbc182a040d08.jpg" xlink:type="simple" xlink:show="embed" xlink:actuate="onLoad"/></draw:frame>
</text:p></table:table-cell></table:table-row></table:table></draw:text-box></draw:frame></text:p>
      <text:p text:style-name="Text_20_body"><text:span text:style-name="Strong_20_Emphasis">Observação 8</text:span>: O sistema carrega arquivos compactados (extensão .<text:span text:style-name="Emphasis">gz</text:span>)e arquivos texto (extensão <text:span text:style-name="Emphasis">.txt</text:span>).<text:line-break/>
<text:span text:style-name="Strong_20_Emphasis">Observação 9</text:span>: O botão “Copiar Identificador do dispositivo” (Figura 19) ao ser clicado, copia para a área de transferência do aparelho o valor do IMEI ou Android-ID, sendo o ultimo disponível em versões a partir da 8.0.0 até a 10.<text:line-break/></text:p>
      <text:h text:style-name="Heading_20_3" text:outline-level="3"><text:bookmark-start text:name="__RefHeading___efetuando_logon_15"/><text:bookmark-start text:name="efetuando_logon"/>Efetuando Logon<text:bookmark-end text:name="__RefHeading___efetuando_logon_15"/><text:bookmark-end text:name="efetuando_logon"/></text:h>
      <text:p text:style-name="Text_20_body">Após o carregamento do arquivo, a tela para logon será exibida. Inserir login e senha:</text:p>
      <text:p text:style-name="Text_20_body"><draw:frame draw:style-name="PluginODTAutoStyle_Frame_146_text_frame" draw:name="Frame20" text:anchor-type="paragraph" svg:width="385.512pt" draw:z-index="0" svg:min-height="1cm"><draw:text-box><table:table table:style-name="Table"><table:table-column table:style-name="odt_auto_style_table_column_44_1"/><table:table-row><table:table-cell office:value-type="string" table:style-name="tablecell"><text:p text:style-name="tablealignleft"><draw:frame draw:style-name="mediacenter" draw:name="31" text:anchor-type="paragraph" draw:z-index="31" svg:width="5.55625cm" style:rel-width="100%" svg:height="9.9483333333333cm" style:rel-height="scale"><draw:image xlink:href="Pictures/e9eb647986ca59174b1f28aae2b04293.jpg" xlink:type="simple" xlink:show="embed" xlink:actuate="onLoad"/></draw:frame>
</text:p></table:table-cell></table:table-row></table:table></draw:text-box></draw:frame></text:p>
      <table:table table:style-name="Table">
        <table:table-column table:style-name="odt_auto_style_table_column_45_1"/>
        <table:table-row>
          <table:table-cell office:value-type="string" table:style-name="tablecell">
            <text:p text:style-name="tablealignleft"><text:span text:style-name="Strong_20_Emphasis">Observação 10</text:span>: Na tela de logon é possível identificar a versão do sistema e se esta é de Homologação ou de Produção.</text:p>
            <text:p text:style-name="Text_20_body"><text:span text:style-name="Strong_20_Emphasis">Observação 11</text:span>: Caso o leiturista tenha usuário cadastrado, login e senha serão os cadastrados para ele; caso contrário, usar login e senha padrão do sistema.</text:p>
            <text:list text:style-name="Numbering_20_1" text:continue-numbering="false">
              <text:list-item>
                <text:p text:style-name="Numbering_20_1_Content_First"> O sistema irá verificar a data do celular. Caso a data não esteja na faixa definida no arquivo carregado, o sistema exibirá uma mensagem de alerta: “<text:span text:style-name="Emphasis">A data atual do celular não está na faixa de diferença de dias aceitáveis.</text:span>” E fechará o sistema.</text:p>
              </text:list-item>
              <text:list-item>
                <text:p text:style-name="Numbering_20_1_Content"> O usuário deverá verificar a data do celular e ajustá-la.</text:p>
              </text:list-item>
              <text:list-item>
                <text:p text:style-name="Numbering_20_1_Content_Last"> Caso a data do celular esteja dentro da faixa definida no arquivo, o sistema disparará uma confirmação da data atual.</text:p>
              </text:list-item>
            </text:list>
          </table:table-cell>
        </table:table-row>
      </table:table>
      <text:p text:style-name="Text_20_body"><draw:frame draw:style-name="PluginODTAutoStyle_Frame_153_text_frame" draw:name="Frame21" text:anchor-type="paragraph" svg:width="385.512pt" draw:z-index="0" svg:min-height="1cm"><draw:text-box><table:table table:style-name="Table"><table:table-column table:style-name="odt_auto_style_table_column_46_1"/><table:table-row><table:table-cell office:value-type="string" table:style-name="tablecell"><text:p text:style-name="tablealignleft"><draw:frame draw:style-name="mediacenter" draw:name="32" text:anchor-type="paragraph" draw:z-index="32" svg:width="14.790208333333cm" svg:height="10.265833333333cm"><draw:image xlink:href="Pictures/6ae9e81198a955f493f6f5ee28f9a58c.jpg" xlink:type="simple" xlink:show="embed" xlink:actuate="onLoad"/></draw:frame>
</text:p></table:table-cell></table:table-row></table:table></draw:text-box></draw:frame></text:p>
      <table:table table:style-name="Table">
        <table:table-column table:style-name="odt_auto_style_table_column_47_1"/>
        <table:table-row>
          <table:table-cell office:value-type="string" table:style-name="tablecell">
            <text:p text:style-name="tablealignleft"><text:span text:style-name="Strong_20_Emphasis">Observação 12</text:span>: Caso a data do celular não seja a atual, é bom alterá-la antes de iniciar as leituras/impressões de contas.</text:p>
            <text:p text:style-name="Text_20_body"><text:span text:style-name="Strong_20_Emphasis">Observação 13</text:span>: Caso a versão do arquivo carregado seja maior que a versão do sistema, o alerta <text:span text:style-name="Emphasis">Versão Desatualizada! A aplicação será fechada</text:span> é exibido e a aplicação é fechada. Nesse caso, o usuário deverá instalar uma nova versão do aplicativo.</text:p>
          </table:table-cell>
        </table:table-row>
      </table:table>
      <text:p text:style-name="Text_20_body"><draw:frame draw:style-name="PluginODTAutoStyle_Frame_160_text_frame" draw:name="Frame22" text:anchor-type="paragraph" svg:width="385.512pt" draw:z-index="0" svg:min-height="1cm"><draw:text-box><table:table table:style-name="Table"><table:table-column table:style-name="odt_auto_style_table_column_48_1"/><table:table-row><table:table-cell office:value-type="string" table:style-name="tablecell"><text:p text:style-name="tablealignleft"><draw:frame draw:style-name="mediacenter" draw:name="33" text:anchor-type="paragraph" draw:z-index="33" svg:width="5.55625cm" style:rel-width="100%" svg:height="9.9483333333333cm" style:rel-height="scale"><draw:image xlink:href="Pictures/f8293463b11b1d47681a5912b2859727.jpg" xlink:type="simple" xlink:show="embed" xlink:actuate="onLoad"/></draw:frame>
</text:p></table:table-cell></table:table-row></table:table></draw:text-box></draw:frame></text:p>
      <text:p text:style-name="Text_20_body"><text:line-break/></text:p>
      <text:h text:style-name="Heading_20_2" text:outline-level="2"><text:bookmark-start text:name="__RefHeading___menu_principal_da_aplicacao_16"/><text:bookmark-start text:name="menu_principal_da_aplicacao"/>Menu Principal da Aplicação<text:bookmark-end text:name="__RefHeading___menu_principal_da_aplicacao_16"/><text:bookmark-end text:name="menu_principal_da_aplicacao"/></text:h>
      <text:p text:style-name="Text_20_body">Após o logon, a tela do Menu Principal é exibida com as seguintes opções:</text:p>
      <text:p text:style-name="Text_20_body"><draw:frame draw:style-name="PluginODTAutoStyle_Frame_164_text_frame" draw:name="Frame23" text:anchor-type="paragraph" svg:width="385.512pt" draw:z-index="0" svg:min-height="1cm"><draw:text-box><table:table table:style-name="Table"><table:table-column table:style-name="odt_auto_style_table_column_49_1"/><table:table-row><table:table-cell office:value-type="string" table:style-name="tablecell"><text:p text:style-name="tablealignleft"><draw:frame draw:style-name="mediacenter" draw:name="34" text:anchor-type="paragraph" draw:z-index="34" svg:width="13.202708333333cm" svg:height="20.240625cm"><draw:image xlink:href="Pictures/06facf946df830da74e8bedb952efc29.jpg" xlink:type="simple" xlink:show="embed" xlink:actuate="onLoad"/></draw:frame>
</text:p></table:table-cell></table:table-row></table:table></draw:text-box></draw:frame></text:p>
      <table:table table:style-name="Table">
        <table:table-column table:style-name="odt_auto_style_table_column_50_1"/>
        <table:table-row>
          <table:table-cell office:value-type="string" table:style-name="tablecell">
            <text:list text:style-name="Numbering_20_1" text:continue-numbering="false">
              <text:list-item>
                <text:p text:style-name="Numbering_20_1_Content_First"> <text:span text:style-name="Strong_20_Emphasis">Lista de Imóveis:</text:span> traz uma lista com todos os imóveis contidos na rota, com informações sobre a que grupo essa rota pertence;</text:p>
              </text:list-item>
              <text:list-item>
                <text:p text:style-name="Numbering_20_1_Content"> <text:span text:style-name="Strong_20_Emphasis">Consultar Imóveis:</text:span> realiza consultas pelos seguintes filtros: número de matrícula, número de hidrômetro, quadra, sequencial de rota, sequencial <text:span text:style-name="Strong_20_Emphasis">e Imóveis para Revisitar;</text:span></text:p>
              </text:list-item>
              <text:list-item>
                <text:p text:style-name="Numbering_20_1_Content"> <text:span text:style-name="Strong_20_Emphasis">Finalizar Roteiro:</text:span> concluídas todas as visitas, esta opção grava um arquivo de retorno com o resultado das visitas no cartão de memória do dispositivo móvel e tenta enviar os dados desse arquivo;</text:p>
              </text:list-item>
              <text:list-item>
                <text:p text:style-name="Numbering_20_1_Content"> <text:span text:style-name="Strong_20_Emphasis">Relatórios:</text:span> mostra um grafico com algumas informações estatísticas da rota, por exemplo, quantos imóveis foram visitados e quantos estão pendentes de visita;</text:p>
              </text:list-item>
              <text:list-item>
                <text:p text:style-name="Numbering_20_1_Content"> <text:span text:style-name="Strong_20_Emphasis">Selecionar impressora:</text:span> possibilita selecionar outra impressora para uso;</text:p>
              </text:list-item>
              <text:list-item>
                <text:p text:style-name="Numbering_20_1_Content"> <text:span text:style-name="Strong_20_Emphasis">Apagar tudo:</text:span> apaga todos os dados gravados até o momento;</text:p>
              </text:list-item>
              <text:list-item>
                <text:p text:style-name="Numbering_20_1_Content"> <text:span text:style-name="Strong_20_Emphasis">Finalizar Roteiro Incompleto:</text:span> permite finalizar roteiro antes de concluir as visitas;</text:p>
              </text:list-item>
              <text:list-item>
                <text:p text:style-name="Numbering_20_1_Content"> <text:span text:style-name="Strong_20_Emphasis">Enviar Imóveis Lidos:</text:span> possibilita enviar os dados que ainda não foram enviados;</text:p>
              </text:list-item>
              <text:list-item>
                <text:p text:style-name="Numbering_20_1_Content"> <text:span text:style-name="Strong_20_Emphasis">Tornar Roteiro Offline:</text:span> opção usada quando há necessidade de realizar as visitas sem transmitir os dados. Há a possibilidade de voltar a enviar os dados durante o decorrer da rota. Para isso é necessário selecionar a opção <text:span text:style-name="Strong_20_Emphasis">Tornar Roteiro Online</text:span>, que só aparece quando o sistema está offline;</text:p>
              </text:list-item>
              <text:list-item>
                <text:p text:style-name="Numbering_20_1_Content"> <text:span text:style-name="Strong_20_Emphasis">Gerar arquivo de retorno COMPLETO:</text:span> <text:span text:style-name="Strong_20_Emphasis">opção usada quando há alguma diferença na quantidade de imóveis enviados da quantidade de imóveis recebidos no GSAN ou há necessidade de gerar um arquivo de retorno com os dados de todos os imóveis daquela rota.</text:span></text:p>
              </text:list-item>
              <text:list-item>
                <text:p text:style-name="Numbering_20_1_Content"> <text:span text:style-name="Strong_20_Emphasis">Rota de Marcação [Ativar]:</text:span> possibilita realizar a marcação do sequencial desejado na rota.</text:p>
              </text:list-item>
              <text:list-item>
                <text:p text:style-name="Numbering_20_1_Content"> <text:span text:style-name="Strong_20_Emphasis">Inverter Roteiro:</text:span> possibita a inversão da sequencia de leitura dos imoveis da rota.</text:p>
              </text:list-item>
              <text:list-item>
                <text:p text:style-name="Numbering_20_1_Content_Last"> <text:span text:style-name="Strong_20_Emphasis">Sair:</text:span> fecha o sistema.</text:p>
              </text:list-item>
            </text:list>
          </table:table-cell>
        </table:table-row>
      </table:table>
      <text:p text:style-name="Text_20_body"><text:line-break/></text:p>
      <text:h text:style-name="Heading_20_2" text:outline-level="2"><text:bookmark-start text:name="__RefHeading___lista_de_imoveis_iniciando_as_visitas_17"/><text:bookmark-start text:name="lista_de_imoveis_iniciando_as_visitas"/>Lista de Imóveis – Iniciando as visitas<text:bookmark-end text:name="__RefHeading___lista_de_imoveis_iniciando_as_visitas_17"/><text:bookmark-end text:name="lista_de_imoveis_iniciando_as_visitas"/></text:h>
      <table:table table:style-name="Table">
        <table:table-column table:style-name="odt_auto_style_table_column_51_1"/>
        <table:table-row>
          <table:table-cell office:value-type="string" table:style-name="tablecell">
            <text:list text:style-name="List_20_1" text:continue-numbering="false">
              <text:list-item>
                <text:p text:style-name="LastListParagraph_List_20_1_Content_First"> 1. Selecione a opção <text:span text:style-name="Strong_20_Emphasis">Lista de Imóveis</text:span>. O sistema visualiza a tela abaixo:</text:p>
              </text:list-item>
            </text:list>
          </table:table-cell>
        </table:table-row>
      </table:table>
      <text:p text:style-name="Text_20_body"><draw:frame draw:style-name="PluginODTAutoStyle_Frame_174_text_frame" draw:name="Frame24" text:anchor-type="paragraph" svg:width="385.512pt" draw:z-index="0" svg:min-height="1cm"><draw:text-box><table:table table:style-name="Table"><table:table-column table:style-name="odt_auto_style_table_column_52_1"/><table:table-row><table:table-cell office:value-type="string" table:style-name="tablecell"><text:p text:style-name="tablealignleft"><draw:frame draw:style-name="mediacenter" draw:name="35" text:anchor-type="paragraph" draw:z-index="35" svg:width="7.14375cm" style:rel-width="100%" svg:height="12.7cm" style:rel-height="scale"><draw:image xlink:href="Pictures/02b0b33a407cfd9291ad43a2bcf23eb6.png" xlink:type="simple" xlink:show="embed" xlink:actuate="onLoad"/></draw:frame>
</text:p></table:table-cell></table:table-row></table:table></draw:text-box></draw:frame></text:p>
      <table:table table:style-name="Table">
        <table:table-column table:style-name="odt_auto_style_table_column_53_1"/>
        <table:table-row>
          <table:table-cell office:value-type="string" table:style-name="tablecell">
            <text:list text:style-name="List_20_1" text:continue-numbering="false">
              <text:list-item>
                <text:p text:style-name="List_20_1_Content_First"> 2. Caso o imóvel seja medido, o sistema exibirá a aba de <text:span text:style-name="Strong_20_Emphasis">Hidrômetro</text:span> (de Água ou de Poço) do primeiro registro. Essa aba mostra o endereço, o número e o local de instalação do hidrômetro, os campos de leitura e anormalidade e os botões <text:span text:style-name="Strong_20_Emphasis">Calcular, Imprimir e Ver Imóvel</text:span>;</text:p>
              </text:list-item>
              <text:list-item>
                <text:p text:style-name="List_20_1_Content_Last"> 3. O botão <draw:frame draw:style-name="media" draw:name="36" text:anchor-type="as-char" draw:z-index="36" svg:width="2.6458333333333cm" style:rel-width="100%" svg:height="0.46840111642743cm" style:rel-height="scale"><draw:image xlink:href="Pictures/5cc94e9b4d66a98a0a1395726cf97431.png" xlink:type="simple" xlink:show="embed" xlink:actuate="onLoad"/></draw:frame> é visualizado habilitado e na cor cinza (caso os dados de atualização cadastral estejam preenchidos); caso não estejam preenchidos, o botão fica desabilitado e na cor vermelha. Para preencher, clique sobre ele. Em seguida, visualizamos a tela abaixo:</text:p>
              </text:list-item>
            </text:list>
          </table:table-cell>
        </table:table-row>
      </table:table>
      <text:p text:style-name="Text_20_body"><draw:frame draw:style-name="PluginODTAutoStyle_Frame_181_text_frame" draw:name="Frame25" text:anchor-type="paragraph" svg:width="385.512pt" draw:z-index="0" svg:min-height="1cm"><draw:text-box><table:table table:style-name="Table"><table:table-column table:style-name="odt_auto_style_table_column_54_1"/><table:table-row><table:table-cell office:value-type="string" table:style-name="tablecell"><text:p text:style-name="tablealignleft"><draw:frame draw:style-name="mediacenter" draw:name="37" text:anchor-type="paragraph" draw:z-index="37" svg:width="7.14375cm" style:rel-width="100%" svg:height="15.875cm" style:rel-height="scale"><draw:image xlink:href="Pictures/6b8ccfd7f160013a703930e68b583625.png" xlink:type="simple" xlink:show="embed" xlink:actuate="onLoad"/></draw:frame>
</text:p></table:table-cell></table:table-row></table:table></draw:text-box></draw:frame></text:p>
      <table:table table:style-name="Table">
        <table:table-column table:style-name="odt_auto_style_table_column_55_1"/>
        <table:table-row>
          <table:table-cell office:value-type="string" table:style-name="tablecell">
            <text:list text:style-name="List_20_1" text:continue-numbering="false">
              <text:list-item>
                <text:p text:style-name="LastListParagraph_List_20_1_Content_First"> 4. Note acima que é possível atualizar todas as categorias caso o imóvel seja misto. Isso é feito através do quadro com as categorias cadastradas para o imóvel. Caso queira excluir uma linha, clique em <draw:frame draw:style-name="media" draw:name="38" text:anchor-type="as-char" draw:z-index="38" svg:width="0.52916666666667cm" svg:height="0.49741666666667cm"><draw:image xlink:href="Pictures/5f484b55271215a346e4a70353fb89c7.png" xlink:type="simple" xlink:show="embed" xlink:actuate="onLoad"/></draw:frame>. Nisso o sistema visualiza uma mensagem solicitando a confirmação da exclusão da linha com categoria, subcategoria e número de economias. Caso você confirme, a linha é excluída. Caso queira inserir, clique em <draw:frame draw:style-name="media" draw:name="39" text:anchor-type="as-char" draw:z-index="39" svg:width="0.52916666666667cm" svg:height="0.50615942028986cm"><draw:image xlink:href="Pictures/8dd14f8f356f9a4f577bfe9767de79b9.png" xlink:type="simple" xlink:show="embed" xlink:actuate="onLoad"/></draw:frame>. Na sequência o sistema apresenta a próxima tela:</text:p>
              </text:list-item>
            </text:list>
          </table:table-cell>
        </table:table-row>
      </table:table>
      <text:p text:style-name="Text_20_body"><draw:frame draw:style-name="PluginODTAutoStyle_Frame_188_text_frame" draw:name="Frame26" text:anchor-type="paragraph" svg:width="385.512pt" draw:z-index="0" svg:min-height="1cm"><draw:text-box><table:table table:style-name="Table"><table:table-column table:style-name="odt_auto_style_table_column_56_1"/><table:table-row><table:table-cell office:value-type="string" table:style-name="tablecell"><text:p text:style-name="tablealignleft"><draw:frame draw:style-name="mediacenter" draw:name="40" text:anchor-type="paragraph" draw:z-index="40" svg:width="7.14375cm" style:rel-width="100%" svg:height="15.875cm" style:rel-height="scale"><draw:image xlink:href="Pictures/69c0c77b169baf7dd4f78ce81125e0e3.png" xlink:type="simple" xlink:show="embed" xlink:actuate="onLoad"/></draw:frame>
</text:p></table:table-cell></table:table-row></table:table></draw:text-box></draw:frame></text:p>
      <table:table table:style-name="Table">
        <table:table-column table:style-name="odt_auto_style_table_column_57_1"/>
        <table:table-row>
          <table:table-cell office:value-type="string" table:style-name="tablecell">
            <text:p text:style-name="tablealignleft">Nela, informe a categoria, subcategoria e quantidade de economia do imóvel em questão. Em seguida, confirme, clicando em <draw:frame draw:style-name="media" draw:name="41" text:anchor-type="as-char" draw:z-index="41" svg:width="1.8520833333333cm" svg:height="0.67058189655172cm"><draw:image xlink:href="Pictures/af3a2a5ac60f040ee7cc03e158e71e86.png" xlink:type="simple" xlink:show="embed" xlink:actuate="onLoad"/></draw:frame>. Na sequência, é apresentado um <text:span text:style-name="Emphasis">popup</text:span> para que você faça o registro das fotos. Se qualquer alteração for feita, o registro das fotos é obrigatório:</text:p>
          </table:table-cell>
        </table:table-row>
      </table:table>
      <text:p text:style-name="Text_20_body"><draw:frame draw:style-name="PluginODTAutoStyle_Frame_195_text_frame" draw:name="Frame27" text:anchor-type="paragraph" svg:width="385.512pt" draw:z-index="0" svg:min-height="1cm"><draw:text-box><table:table table:style-name="Table"><table:table-column table:style-name="odt_auto_style_table_column_58_1"/><table:table-row><table:table-cell office:value-type="string" table:style-name="tablecell"><text:p text:style-name="tablealignleft"><draw:frame draw:style-name="mediacenter" draw:name="42" text:anchor-type="paragraph" draw:z-index="42" svg:width="7.14375cm" style:rel-width="100%" svg:height="12.7cm" style:rel-height="scale"><draw:image xlink:href="Pictures/5d37ac9e48c18fe92d39697f09f246d2.png" xlink:type="simple" xlink:show="embed" xlink:actuate="onLoad"/></draw:frame>
</text:p></table:table-cell></table:table-row></table:table></draw:text-box></draw:frame></text:p>
      <table:table table:style-name="Table">
        <table:table-column table:style-name="odt_auto_style_table_column_59_1"/>
        <table:table-row>
          <table:table-cell office:value-type="string" table:style-name="tablecell">
            <text:list text:style-name="List_20_1" text:continue-numbering="false">
              <text:list-item>
                <text:p text:style-name="List_20_1_Content_First"> 5. <text:span text:style-name="Strong_20_Emphasis">Atenção</text:span>: caso a quantidade de imóveis cadastrados pelo leiturista seja <text:span text:style-name="Emphasis">maior</text:span> que o parâmetro <text:span text:style-name="Emphasis">Quantidade máxima de imóveis a ser realizado a atualização cadastral em campo</text:span> o botão <draw:frame draw:style-name="media" draw:name="43" text:anchor-type="as-char" draw:z-index="43" svg:width="2.6458333333333cm" style:rel-width="100%" svg:height="0.46840111642743cm" style:rel-height="scale"><draw:image xlink:href="Pictures/5cc94e9b4d66a98a0a1395726cf97431.png" xlink:type="simple" xlink:show="embed" xlink:actuate="onLoad"/></draw:frame> fica desabilitado. A atualização cadastral via <text:span text:style-name="Strong_20_Emphasis">ISC</text:span> foi desenvolvida inicialmente para a <text:span text:style-name="Strong_20_Emphasis">CAERD</text:span> e depende de o imóvel estar marcado como <text:span text:style-name="Strong_20_Emphasis">Sim</text:span> no campo <text:span text:style-name="Strong_20_Emphasis">Incluir os Imóveis para o Recadastramento</text:span> visualizado <text:span text:style-name="Strong_20_Emphasis"><text:a xlink:type="simple" xlink:href="https://gsan.com.br/doku.php?id=ajuda:inserir_comando_de_atividade_de_faturamento" text:style-name="Internet_20_link" text:visited-style-name="Visited_20_Internet_20_Link">AQUI</text:a></text:span>. Além disso, toda atualização feita em campo precisa ser liberada depois <text:span text:style-name="Strong_20_Emphasis"><text:a xlink:type="simple" xlink:href="https://gsan.com.br/doku.php?id=ajuda:autorizar_atualizar_dados_cadastrais_vindos_do_isc" text:style-name="Internet_20_link" text:visited-style-name="Visited_20_Internet_20_Link">AQUI</text:a></text:span>.</text:p>
              </text:list-item>
              <text:list-item>
                <text:p text:style-name="List_20_1_Content_Last"> 6. Caso o imóvel seja não-medido, o sistema exibirá a aba de <text:span text:style-name="Strong_20_Emphasis">Conta</text:span>, com informações sobre os consumos e valores de água e esgoto daquele imóvel, por exemplo:</text:p>
              </text:list-item>
            </text:list>
          </table:table-cell>
        </table:table-row>
      </table:table>
      <text:p text:style-name="Text_20_body"><draw:frame draw:style-name="PluginODTAutoStyle_Frame_202_text_frame" draw:name="Frame28" text:anchor-type="paragraph" svg:width="385.512pt" draw:z-index="0" svg:min-height="1cm"><draw:text-box><table:table table:style-name="Table"><table:table-column table:style-name="odt_auto_style_table_column_60_1"/><table:table-row><table:table-cell office:value-type="string" table:style-name="tablecell"><text:p text:style-name="tablealignleft"><draw:frame draw:style-name="mediacenter" draw:name="44" text:anchor-type="paragraph" draw:z-index="44" svg:width="15.001875cm" svg:height="10.662708333333cm"><draw:image xlink:href="Pictures/26a59880226ef09e463bb6f8e0c75baf.jpg" xlink:type="simple" xlink:show="embed" xlink:actuate="onLoad"/></draw:frame>
</text:p></table:table-cell></table:table-row></table:table></draw:text-box></draw:frame></text:p>
      <table:table table:style-name="Table">
        <table:table-column table:style-name="odt_auto_style_table_column_61_1"/>
        <table:table-row>
          <table:table-cell office:value-type="string" table:style-name="tablecell">
            <text:p text:style-name="tablealignleft"><text:span text:style-name="Strong_20_Emphasis">Observação 14</text:span>: Caso o imóvel possua hidrômetro de poço, uma terceira aba será exibida, a aba de Hidrômetro de Poço.
<text:span text:style-name="Strong_20_Emphasis">Observação 15</text:span>: Um imóvel pode ter Hidrômetro de Água e/ou Hidrômetro de Poço, ou nenhum deles.</text:p>
            <text:list text:style-name="List_20_1" text:continue-numbering="false">
              <text:list-item>
                <text:p text:style-name="List_20_1_Content_First"> 7. Preencher os campos requeridos de acordo com as informações coletadas no(s) hidrômetro(s) do cliente e pressionar o botões abaixo:</text:p>
                <text:list text:style-name="List_20_1">
                  <text:list-item>
                    <text:p text:style-name="List_20_1_Content"> <draw:frame draw:style-name="media" draw:name="45" text:anchor-type="as-char" draw:z-index="45" svg:width="1.2964583333333cm" svg:height="0.89958333333333cm"><draw:image xlink:href="Pictures/d618cc75862727e077a14b6699c1b87b.jpg" xlink:type="simple" xlink:show="embed" xlink:actuate="onLoad"/></draw:frame>: imprime a conta de acordo com os valores fornecidos pelo leiturista (e os dados recebidos do arquivo inserido no celular, como débito e crédito do imóvel) e envia os dados para que o servidor possa atualizar as informações.</text:p>
                  </text:list-item>
                  <text:list-item>
                    <text:p text:style-name="List_20_1_Content"> Para a <text:span text:style-name="Strong_20_Emphasis">CAERN</text:span>, a conta será emitida via dispositivo móvel com o código de barras no formato de <text:span text:style-name="Emphasis">Boleto Bancário Carteira 17</text:span>, caso o valor da conta seja superior ao máximo permitido pela empresa para a cobrança em guia de pagamento, conforme modelo <text:span text:style-name="Strong_20_Emphasis"><text:a xlink:type="simple" xlink:href="#__RefHeading___conta_com_codigo_de_barras_boleto_bancario_carteira_17_41" text:style-name="Local_20_link" text:visited-style-name="Visited_20_Local_20_Link">AQUI</text:a></text:span>. O código de barras no formato <text:span text:style-name="Strong_20_Emphasis">Carteira 17</text:span> é impresso a partir da composição numérica dos atributos para pagamento em boleto bancário. </text:p>
                  </text:list-item>
                  <text:list-item>
                    <text:p text:style-name="List_20_1_Content"> <draw:frame draw:style-name="media" draw:name="46" text:anchor-type="as-char" draw:z-index="46" svg:width="1.11125cm" svg:height="0.79375cm"><draw:image xlink:href="Pictures/68ea768312a962bec66c8dd124670c1a.jpg" xlink:type="simple" xlink:show="embed" xlink:actuate="onLoad"/></draw:frame>: calcula o consumo e o valor da conta de acordo com os dados fornecidos pelo leiturista (e os recebidos do arquivo inserido no celular, como débito e crédito do imóvel);</text:p>
                  </text:list-item>
                  <text:list-item>
                    <text:p text:style-name="List_20_1_Content"> <draw:frame draw:style-name="media" draw:name="47" text:anchor-type="as-char" draw:z-index="47" svg:width="1.3229166666667cm" svg:height="0.84666666666667cm"><draw:image xlink:href="Pictures/f9a258e76f5047c02c33a2c356118e26.jpg" xlink:type="simple" xlink:show="embed" xlink:actuate="onLoad"/></draw:frame>: visualiza dados do imóvel;</text:p>
                  </text:list-item>
                  <text:list-item>
                    <text:p text:style-name="List_20_1_Content"> <draw:frame draw:style-name="media" draw:name="48" text:anchor-type="as-char" draw:z-index="48" svg:width="1.2435416666667cm" svg:height="0.714375cm"><draw:image xlink:href="Pictures/49ee925cdcfd46b748e79601db5dce88.jpg" xlink:type="simple" xlink:show="embed" xlink:actuate="onLoad"/></draw:frame>: avança para a aba do próximo imóvel da rota;</text:p>
                  </text:list-item>
                  <text:list-item>
                    <text:p text:style-name="List_20_1_Content"> <draw:frame draw:style-name="media" draw:name="49" text:anchor-type="as-char" draw:z-index="49" svg:width="1.1641666666667cm" svg:height="0.68791666666667cm"><draw:image xlink:href="Pictures/8b646eacc3e21d7e18628ff786aefd48.jpg" xlink:type="simple" xlink:show="embed" xlink:actuate="onLoad"/></draw:frame>: volta para a aba do próximo imóvel da rota.</text:p>
                  </text:list-item>
                </text:list>
              </text:list-item>
              <text:list-item>
                <text:p text:style-name="List_20_1_Content_Last"> 8. Caso a opção escolhida seja Calcular, o sistema exibirá a aba de <text:span text:style-name="Strong_20_Emphasis">Conta</text:span>. Essa aba apresenta os dados da conta, com informações sobre os consumos e valores de água e esgoto daquele imóvel, por exemplo:</text:p>
              </text:list-item>
            </text:list>
          </table:table-cell>
        </table:table-row>
      </table:table>
      <text:p text:style-name="Text_20_body"><draw:frame draw:style-name="PluginODTAutoStyle_Frame_209_text_frame" draw:name="Frame29" text:anchor-type="paragraph" svg:width="385.512pt" draw:z-index="0" svg:min-height="1cm"><draw:text-box><table:table table:style-name="Table"><table:table-column table:style-name="odt_auto_style_table_column_62_1"/><table:table-row><table:table-cell office:value-type="string" table:style-name="tablecell"><text:p text:style-name="tablealignleft"><draw:frame draw:style-name="mediacenter" draw:name="50" text:anchor-type="paragraph" draw:z-index="50" svg:width="16.113125cm" svg:height="10.795cm"><draw:image xlink:href="Pictures/12f475b0e15950ca5ade3b2312e2646d.jpg" xlink:type="simple" xlink:show="embed" xlink:actuate="onLoad"/></draw:frame>
</text:p></table:table-cell></table:table-row></table:table></draw:text-box></draw:frame></text:p>
      <table:table table:style-name="Table">
        <table:table-column table:style-name="odt_auto_style_table_column_63_1"/>
        <table:table-row>
          <table:table-cell office:value-type="string" table:style-name="tablecell">
            <text:p text:style-name="tablealignleft"><text:span text:style-name="Strong_20_Emphasis">Observação 15</text:span>: Para preencher o campo da anormalidade, o usuário poderá selecionar na lista a que deseja ou usar o campo de atalho e digitar o número da lista.</text:p>
            <text:p text:style-name="Text_20_body"><text:span text:style-name="Strong_20_Emphasis">Observação 16</text:span>: Caso a leitura informada esteja fora da faixa esperada, o sistema retornará um alerta de leitura fora de faixa. Se isso acontecer e a leitura estiver correta, repetir o procedimento.</text:p>
            <text:p text:style-name="Text_20_body"><text:span text:style-name="Strong_20_Emphasis">Observação 17</text:span>: Caso aconteça qualquer anormalidade de consumo (baixo, alto ou estouro), o sistema disparará uma mensagem alertando sobre a anormalidade. Nessa tela será possível confirmar a leitura ou voltar para re-inserir a leitura e/ou a anormalidade.</text:p>
          </table:table-cell>
        </table:table-row>
      </table:table>
      <text:p text:style-name="Text_20_body"><draw:frame draw:style-name="PluginODTAutoStyle_Frame_216_text_frame" draw:name="Frame30" text:anchor-type="paragraph" svg:width="385.512pt" draw:z-index="0" svg:min-height="1cm"><draw:text-box><table:table table:style-name="Table"><table:table-column table:style-name="odt_auto_style_table_column_64_1"/><table:table-row><table:table-cell office:value-type="string" table:style-name="tablecell"><text:p text:style-name="tablealignleft"><draw:frame draw:style-name="mediacenter" draw:name="51" text:anchor-type="paragraph" draw:z-index="51" svg:width="15.742708333333cm" svg:height="30.559375cm"><draw:image xlink:href="Pictures/e683e50c5fb059c06a0feb926d38c3ab.jpg" xlink:type="simple" xlink:show="embed" xlink:actuate="onLoad"/></draw:frame>
</text:p></table:table-cell></table:table-row></table:table></draw:text-box></draw:frame></text:p>
      <table:table table:style-name="Table">
        <table:table-column table:style-name="odt_auto_style_table_column_65_1"/>
        <table:table-row>
          <table:table-cell office:value-type="string" table:style-name="tablecell">
            <text:p text:style-name="tablealignleft"><text:span text:style-name="Strong_20_Emphasis">Observação 19</text:span>: Abaixo, vemos que algumas anormalidades não aceitam o preenchimento do campo de leitura e outras o obrigam. Caso o campo não esteja de acordo com o que a anormalidade requer, o sistema exibirá as seguintes mensagens:</text:p>
          </table:table-cell>
        </table:table-row>
      </table:table>
      <text:p text:style-name="Text_20_body"><draw:frame draw:style-name="PluginODTAutoStyle_Frame_223_text_frame" draw:name="Frame31" text:anchor-type="paragraph" svg:width="385.512pt" draw:z-index="0" svg:min-height="1cm"><draw:text-box><table:table table:style-name="Table"><table:table-column table:style-name="odt_auto_style_table_column_66_1"/><table:table-row><table:table-cell office:value-type="string" table:style-name="tablecell"><text:p text:style-name="tablealignleft"><draw:frame draw:style-name="mediacenter" draw:name="52" text:anchor-type="paragraph" draw:z-index="52" svg:width="15.028333333333cm" svg:height="9.9747916666667cm"><draw:image xlink:href="Pictures/788d714cfc0bbec6c20777bf88adff1b.jpg" xlink:type="simple" xlink:show="embed" xlink:actuate="onLoad"/></draw:frame>
</text:p></table:table-cell></table:table-row></table:table></draw:text-box></draw:frame></text:p>
      <table:table table:style-name="Table">
        <table:table-column table:style-name="odt_auto_style_table_column_67_1"/>
        <table:table-row>
          <table:table-cell office:value-type="string" table:style-name="tablecell">
            <text:list text:style-name="Numbering_20_1" text:continue-numbering="false">
              <text:list-item>
                <text:p text:style-name="Numbering_20_1_Content_First"> Não aceita - <text:span text:style-name="Strong_20_Emphasis">Essa anormalidade de água não pode ter leitura!</text:span>.</text:p>
              </text:list-item>
              <text:list-item>
                <text:p text:style-name="Numbering_20_1_Content_Last"> Obriga - <text:span text:style-name="Strong_20_Emphasis">Informe a Leitura da Anormalidade de água!</text:span></text:p>
              </text:list-item>
            </text:list>
            <text:p text:style-name="Text_20_body"><text:span text:style-name="Strong_20_Emphasis">Observação 20</text:span>: Já para algumas anormalidades é obrigatório tirar fotos.</text:p>
            <text:p text:style-name="Text_20_body"><text:span text:style-name="Strong_20_Emphasis">Observação 21</text:span>: Ao clicar no botão <draw:frame draw:style-name="media" draw:name="53" text:anchor-type="as-char" draw:z-index="53" svg:width="1.3229166666667cm" svg:height="0.84666666666667cm"><draw:image xlink:href="Pictures/f9a258e76f5047c02c33a2c356118e26.jpg" xlink:type="simple" xlink:show="embed" xlink:actuate="onLoad"/></draw:frame> a tela de informações sobre o imóvel será exibida. Nela, são apresentados dados como as situações de água e esgoto, a matrícula, o endereço e a inscrição.</text:p>
          </table:table-cell>
        </table:table-row>
      </table:table>
      <text:p text:style-name="Text_20_body"><draw:frame draw:style-name="PluginODTAutoStyle_Frame_230_text_frame" draw:name="Frame32" text:anchor-type="paragraph" svg:width="385.512pt" draw:z-index="0" svg:min-height="1cm"><draw:text-box><table:table table:style-name="Table"><table:table-column table:style-name="odt_auto_style_table_column_68_1"/><table:table-row><table:table-cell office:value-type="string" table:style-name="tablecell"><text:p text:style-name="tablealignleft"><draw:frame draw:style-name="mediacenter" draw:name="54" text:anchor-type="paragraph" draw:z-index="54" svg:width="5.6091666666667cm" style:rel-width="100%" svg:height="10.027708333333cm" style:rel-height="scale"><draw:image xlink:href="Pictures/2046fc1de3fcd4ac6c64ee227b95d3d8.jpg" xlink:type="simple" xlink:show="embed" xlink:actuate="onLoad"/></draw:frame>
</text:p></table:table-cell></table:table-row></table:table></draw:text-box></draw:frame></text:p>
      <table:table table:style-name="Table">
        <table:table-column table:style-name="odt_auto_style_table_column_69_1"/>
        <table:table-row>
          <table:table-cell office:value-type="string" table:style-name="tablecell">
            <text:list text:style-name="List_20_1" text:continue-numbering="false">
              <text:list-item>
                <text:p text:style-name="List_20_1_Content_First"> 9. Caso a opção escolhida seja <text:span text:style-name="Strong_20_Emphasis">Imprimir</text:span>, o sistema enviará os dados para que o servidor possa atualizar as informações, imprimindo a conta do cliente e exibindo a aba de <text:span text:style-name="Strong_20_Emphasis">Hidrômetro</text:span> (para imóveis medidos) ou de <text:span text:style-name="Strong_20_Emphasis">Conta</text:span> (para imóveis não medidos) do próximo imóvel. Na primeira vez que essa opção é selecionada, o sistema apresentará a tela de pesquisa de impressoras e exibirá as disponíveis. O usuário selecionará uma das opções que o sistema oferecer.</text:p>
              </text:list-item>
              <text:list-item>
                <text:p text:style-name="List_20_1_Content_Last"> 10. Repetir os passos de 4 a 6 até visitar todos os imóveis da rota.</text:p>
              </text:list-item>
            </text:list>
            <text:p text:style-name="Text_20_body">Caso a conta não possa ser impressa por qualquer motivo, o sistema exibirá uma mensagem <text:span text:style-name="Strong_20_Emphasis">Imóvel não pode ser emitido!</text:span> e ao clicar em <text:span text:style-name="Strong_20_Emphasis">OK</text:span> a aba de hidrômetro ou conta do próximo imóvel será exibida.</text:p>
            <text:p text:style-name="Text_20_body"><text:span text:style-name="Strong_20_Emphasis">Observação 22</text:span>: Para algumas empresas, depois de impressa a conta, não será possível mudar os dados informados, os campos preenchidos ficarão bloqueados e o botão <draw:frame draw:style-name="media" draw:name="55" text:anchor-type="as-char" draw:z-index="55" svg:width="1.11125cm" svg:height="0.79375cm"><draw:image xlink:href="Pictures/68ea768312a962bec66c8dd124670c1a.jpg" xlink:type="simple" xlink:show="embed" xlink:actuate="onLoad"/></draw:frame> não fica disponível.</text:p>
          </table:table-cell>
        </table:table-row>
      </table:table>
      <text:p text:style-name="Text_20_body"><draw:frame draw:style-name="PluginODTAutoStyle_Frame_237_text_frame" draw:name="Frame33" text:anchor-type="paragraph" svg:width="385.512pt" draw:z-index="0" svg:min-height="1cm"><draw:text-box><table:table table:style-name="Table"><table:table-column table:style-name="odt_auto_style_table_column_70_1"/><table:table-row><table:table-cell office:value-type="string" table:style-name="tablecell"><text:p text:style-name="tablealignleft"><draw:frame draw:style-name="mediacenter" draw:name="56" text:anchor-type="paragraph" draw:z-index="56" svg:width="5.635625cm" style:rel-width="100%" svg:height="10.00125cm" style:rel-height="scale"><draw:image xlink:href="Pictures/bd65203cb6d928a68b0133fd5001cd16.jpg" xlink:type="simple" xlink:show="embed" xlink:actuate="onLoad"/></draw:frame>
</text:p></table:table-cell></table:table-row></table:table></draw:text-box></draw:frame></text:p>
      <table:table table:style-name="Table">
        <table:table-column table:style-name="odt_auto_style_table_column_71_1"/>
        <table:table-row>
          <table:table-cell office:value-type="string" table:style-name="tablecell">
            <text:p text:style-name="tablealignleft"><text:span text:style-name="Strong_20_Emphasis">Observação 23: Não é permitido imprimir as contas nos seguintes casos:</text:span></text:p>
            <text:list text:style-name="Numbering_20_1" text:continue-numbering="false">
              <text:list-item>
                <text:p text:style-name="Numbering_20_1_Content_First"> <text:span text:style-name="Strong_20_Emphasis">Endereço alternativo e órgãos públicos</text:span>: caso o usuário tente imprimi-las, o sistema exibirá a seguinte tela de diálogo: <text:span text:style-name="Emphasis">Imóvel não pode ser emitido!</text:span>.</text:p>
              </text:list-item>
              <text:list-item>
                <text:p text:style-name="Numbering_20_1_Content"> <text:span text:style-name="Strong_20_Emphasis">Conta emitida como ficha de compensação</text:span>: caso o usuário tente imprimi-las, o sistema exibirá a seguinte mensagem: <text:span text:style-name="Emphasis">Valor acima do valor permitido, entrega posterior!</text:span>.</text:p>
              </text:list-item>
              <text:list-item>
                <text:p text:style-name="Numbering_20_1_Content_Last"> <text:span text:style-name="Strong_20_Emphasis">Valor da conta menor que o mínimo permitido ou conta zerada (sem crédito)</text:span>: caso o usuário tente imprimi-las, o sistema exibirá a seguinte mensagem: <text:span text:style-name="Emphasis">Valor da conta menor que o valor permitido!</text:span>.</text:p>
              </text:list-item>
            </text:list>
          </table:table-cell>
        </table:table-row>
      </table:table>
      <text:p text:style-name="Text_20_body"><draw:frame draw:style-name="PluginODTAutoStyle_Frame_244_text_frame" draw:name="Frame34" text:anchor-type="paragraph" svg:width="385.512pt" draw:z-index="0" svg:min-height="1cm"><draw:text-box><table:table table:style-name="Table"><table:table-column table:style-name="odt_auto_style_table_column_72_1"/><table:table-row><table:table-cell office:value-type="string" table:style-name="tablecell"><text:p text:style-name="tablealignleft"><draw:frame draw:style-name="mediacenter" draw:name="57" text:anchor-type="paragraph" draw:z-index="57" svg:width="20.055416666667cm" style:rel-width="100%" svg:height="9.921875cm" style:rel-height="scale"><draw:image xlink:href="Pictures/095b0a6770dd6be23956aa759ab4d176.jpg" xlink:type="simple" xlink:show="embed" xlink:actuate="onLoad"/></draw:frame>
</text:p></table:table-cell></table:table-row></table:table></draw:text-box></draw:frame></text:p>
      <table:table table:style-name="Table">
        <table:table-column table:style-name="odt_auto_style_table_column_73_1"/>
        <table:table-row>
          <table:table-cell office:value-type="string" table:style-name="tablecell">
            <text:p text:style-name="tablealignleft"><text:span text:style-name="Strong_20_Emphasis">Observação 24</text:span>: caso o imóvel possua um crédito maior que o valor da conta ou um débito do tipo <text:span text:style-name="Strong_20_Emphasis">cortado de água com esgoto a 30%</text:span> ou o valor da conta seja menor que o valor mínimo permitido, as opções <text:span text:style-name="Strong_20_Emphasis">Imprimir</text:span> e <text:span text:style-name="Strong_20_Emphasis">Próximo Imóvel</text:span> não enviarão os dados para o servidor imediatamente. Os dados só serão enviados quando as opções <text:span text:style-name="Strong_20_Emphasis">Finalizar Roteiro</text:span> ou <text:span text:style-name="Strong_20_Emphasis">Finalizar Roteiro Incompleto</text:span> forem executadas.</text:p>
            <text:p text:style-name="Text_20_body"><text:span text:style-name="Strong_20_Emphasis">Observação 25</text:span>: Caso o celular não consiga enviar o comando para a impressora por qualquer motivo (por exemplo: impressora desligada), o sistema exibirá o seguinte alerta: <text:span text:style-name="Emphasis">Erro de conexão.</text:span> Nesse caso, o usuário deverá verificar, primeiramente, se a impressora está ligada e se o bluetooth do celular está ativado.</text:p>
            <text:p text:style-name="Text_20_body"><text:span text:style-name="Strong_20_Emphasis">Observação 26:</text:span> Caso o celular não consiga enviar o comando para a impressora por qualquer motivo (por exemplo: impressora com a tampa aberta ou sem papel), o sistema exibirá o seguinte alerta: <text:span text:style-name="Strong_20_Emphasis">A Impressora está sem papel</text:span> ou <text:span text:style-name="Strong_20_Emphasis">A impressora está com a tampa aberta</text:span>.</text:p>
          </table:table-cell>
        </table:table-row>
      </table:table>
      <text:p text:style-name="Text_20_body"><draw:frame draw:style-name="PluginODTAutoStyle_Frame_251_text_frame" draw:name="Frame35" text:anchor-type="paragraph" svg:width="385.512pt" draw:z-index="0" svg:min-height="1cm"><draw:text-box><table:table table:style-name="Table"><table:table-column table:style-name="odt_auto_style_table_column_74_1"/><table:table-row><table:table-cell office:value-type="string" table:style-name="tablecell"><text:p text:style-name="tablealignleft"><draw:frame draw:style-name="mediacenter" draw:name="58" text:anchor-type="paragraph" draw:z-index="58" svg:width="15.610416666667cm" svg:height="10.054166666667cm"><draw:image xlink:href="Pictures/6a8c23341ebcc85ff976a86be821d78f.jpg" xlink:type="simple" xlink:show="embed" xlink:actuate="onLoad"/></draw:frame>
</text:p></table:table-cell></table:table-row></table:table></draw:text-box></draw:frame></text:p>
      <text:p text:style-name="Text_20_body"><text:span text:style-name="Strong_20_Emphasis">Observação 27: Em algumas anormalidade é obrigatório tirar uma foto:</text:span></text:p>
      <text:p text:style-name="Text_20_body"><draw:frame draw:style-name="PluginODTAutoStyle_Frame_255_text_frame" draw:name="Frame36" text:anchor-type="paragraph" svg:width="385.512pt" draw:z-index="0" svg:min-height="1cm"><draw:text-box><table:table table:style-name="Table"><table:table-column table:style-name="odt_auto_style_table_column_75_1"/><table:table-row><table:table-cell office:value-type="string" table:style-name="tablecell"><text:p text:style-name="tablealignleft"><draw:frame draw:style-name="mediacenter" draw:name="59" text:anchor-type="paragraph" draw:z-index="59" svg:width="22.277916666667cm" style:rel-width="100%" svg:height="9.763125cm" style:rel-height="scale"><draw:image xlink:href="Pictures/f3d81751dc78aee7549f0ce811f1119f.jpg" xlink:type="simple" xlink:show="embed" xlink:actuate="onLoad"/></draw:frame>
</text:p></table:table-cell></table:table-row></table:table></draw:text-box></draw:frame></text:p>
      <text:p text:style-name="Text_20_body"><text:line-break/></text:p>
      <text:h text:style-name="Heading_20_2" text:outline-level="2"><text:bookmark-start text:name="__RefHeading___imovel_condominio_medicao_individualizada_18"/><text:bookmark-start text:name="imovel_condominio_medicao_individualizada"/>Imóvel Condomínio / Medição Individualizada<text:bookmark-end text:name="__RefHeading___imovel_condominio_medicao_individualizada_18"/><text:bookmark-end text:name="imovel_condominio_medicao_individualizada"/></text:h>
      <table:table table:style-name="Table">
        <table:table-column table:style-name="odt_auto_style_table_column_76_1"/>
        <table:table-row>
          <table:table-cell office:value-type="string" table:style-name="tablecell">
            <text:p text:style-name="tablealignleft">O sistema indica que um imóvel é do tipo condomínio exibindo uma moldura azul com a posição do imóvel condominio na tela de <text:span text:style-name="Strong_20_Emphasis">Consultar Imóveis</text:span>. Na aba de <text:span text:style-name="Strong_20_Emphasis">Hidrômetro</text:span> irá aparacer (Condominio: x/y onde x é o número do imóvel atual e y a quantidade total de imóveis deste condomínio). O primeiro imóvel é sempre o MACRO e os demais, os MICROs.</text:p>
          </table:table-cell>
        </table:table-row>
      </table:table>
      <text:p text:style-name="Text_20_body"><draw:frame draw:style-name="PluginODTAutoStyle_Frame_262_text_frame" draw:name="Frame37" text:anchor-type="paragraph" svg:width="385.512pt" draw:z-index="0" svg:min-height="1cm"><draw:text-box><table:table table:style-name="Table"><table:table-column table:style-name="odt_auto_style_table_column_77_1"/><table:table-row><table:table-cell office:value-type="string" table:style-name="tablecell"><text:p text:style-name="tablealignleft"><draw:frame draw:style-name="mediacenter" draw:name="60" text:anchor-type="paragraph" draw:z-index="60" svg:width="14.102291666667cm" svg:height="10.080625cm"><draw:image xlink:href="Pictures/538c9715ea9afe3aa17233c5afc22a1e.jpg" xlink:type="simple" xlink:show="embed" xlink:actuate="onLoad"/></draw:frame>
</text:p></table:table-cell></table:table-row></table:table></draw:text-box></draw:frame></text:p>
      <table:table table:style-name="Table">
        <table:table-column table:style-name="odt_auto_style_table_column_78_1"/>
        <table:table-row>
          <table:table-cell office:value-type="string" table:style-name="tablecell">
            <text:list text:style-name="Numbering_20_1" text:continue-numbering="false">
              <text:list-item>
                <text:p text:style-name="Numbering_20_1_Content_First"> Preencha os campos requeridos de acordo com as informações coletadas no(s) hidrômetro(s) do cliente e pressione o botão <draw:frame draw:style-name="media" draw:name="61" text:anchor-type="as-char" draw:z-index="61" svg:width="1.2435416666667cm" svg:height="0.714375cm"><draw:image xlink:href="Pictures/49ee925cdcfd46b748e79601db5dce88.jpg" xlink:type="simple" xlink:show="embed" xlink:actuate="onLoad"/></draw:frame>.</text:p>
              </text:list-item>
              <text:list-item>
                <text:p text:style-name="Numbering_20_1_Content"> Após o cálculo, a aba do próximo imóvel condomínio é exibida.</text:p>
              </text:list-item>
              <text:list-item>
                <text:p text:style-name="Numbering_20_1_Content_Last"> Selecionar a opção <text:span text:style-name="Strong_20_Emphasis">Imprimir</text:span>, caso seja o último.</text:p>
              </text:list-item>
            </text:list>
            <text:p text:style-name="Text_20_body">A opção <text:span text:style-name="Strong_20_Emphasis">Imprimir</text:span> calcula o rateio, envia os dados para o servidor e imprime as contas. No caso da <text:span text:style-name="Strong_20_Emphasis">CAERN</text:span>, esse rateio possui uma modalidade de rateio de consumo para Imóvel Condomínio a mais, a qual obedece a algumas regras específicas sobre o <text:span text:style-name="Strong_20_Emphasis"><text:a xlink:type="simple" xlink:href="https://gsan.com.br/doku.php?id=ajuda:regras_de_rateio_do_consumo_condominial_-_caern" text:style-name="Internet_20_link" text:visited-style-name="Visited_20_Internet_20_Link">consumo condominial</text:a></text:span>. Desse modo, o débito cobrado gerado em campo para o rateio de imóvel condomínio pode se referir a um <text:span text:style-name="Strong_20_Emphasis">registro do tipo 6</text:span>.</text:p>
            <text:p text:style-name="Text_20_body">Caso o papel acabe ou a impressora esteja com a tampa aberta. O sistema exibirá o seguinte diálogo: <text:span text:style-name="Emphasis">A Impressora está sem papel. Deseja tentar novamente? / A impressora está com a tampa aberta. Deseja tentar novamente?</text:span>.</text:p>
            <text:list text:style-name="List_20_1" text:continue-numbering="false">
              <text:list-item>
                <text:p text:style-name="List_20_1_Content_First"> <text:span text:style-name="Strong_20_Emphasis">Resposta Sim</text:span> - Caso exista algum imóvel já impresso, o sistema exibirá o seguinte diálogo: <text:span text:style-name="Emphasis"> Existem imóveis já impressos nesse condomínio. Deseja continuar a impressão?</text:span>.</text:p>
                <text:list text:style-name="List_20_1">
                  <text:list-item>
                    <text:p text:style-name="List_20_1_Content"> <text:span text:style-name="Strong_20_Emphasis">Resposta Continuar de onde parou</text:span> - É impressa a última conta que foi impressa e continua a impressão.</text:p>
                  </text:list-item>
                  <text:list-item>
                    <text:p text:style-name="List_20_1_Content"> <text:span text:style-name="Strong_20_Emphasis">Resposta Imprimir novamente</text:span> - A impressão começa do primeiro imóvel deste condominio.</text:p>
                  </text:list-item>
                </text:list>
              </text:list-item>
              <text:list-item>
                <text:p text:style-name="List_20_1_Content_Last"> Resposta não - O sistema volta para a aba do último imóvel condomínio.</text:p>
              </text:list-item>
            </text:list>
          </table:table-cell>
        </table:table-row>
      </table:table>
      <text:p text:style-name="Text_20_body"><draw:frame draw:style-name="PluginODTAutoStyle_Frame_269_text_frame" draw:name="Frame38" text:anchor-type="paragraph" svg:width="385.512pt" draw:z-index="0" svg:min-height="1cm"><draw:text-box><table:table table:style-name="Table"><table:table-column table:style-name="odt_auto_style_table_column_79_1"/><table:table-row><table:table-cell office:value-type="string" table:style-name="tablecell"><text:p text:style-name="tablealignleft"><draw:frame draw:style-name="mediacenter" draw:name="62" text:anchor-type="paragraph" draw:z-index="62" svg:width="20.505208333333cm" style:rel-width="100%" svg:height="9.8689583333333cm" style:rel-height="scale"><draw:image xlink:href="Pictures/404d60c35e324e2ad01bdcb09a5722b3.jpg" xlink:type="simple" xlink:show="embed" xlink:actuate="onLoad"/></draw:frame>
</text:p></table:table-cell></table:table-row></table:table></draw:text-box></draw:frame></text:p>
      <table:table table:style-name="Table">
        <table:table-column table:style-name="odt_auto_style_table_column_80_1"/>
        <table:table-row>
          <table:table-cell office:value-type="string" table:style-name="tablecell">
            <text:p text:style-name="tablealignleft"><text:span text:style-name="Strong_20_Emphasis">Observação 29</text:span>: Caso aconteça qualquer anormalidade de consumo (baixo, alto ou estouro), o sistema disparará uma mensagem alertando sobre a anormalidade.</text:p>
          </table:table-cell>
        </table:table-row>
      </table:table>
      <text:p text:style-name="Text_20_body"><text:line-break/></text:p>
      <text:h text:style-name="Heading_20_2" text:outline-level="2"><text:bookmark-start text:name="__RefHeading___rota_de_marcacao_19"/><text:bookmark-start text:name="rota_de_marcacao"/>Rota de Marcação<text:bookmark-end text:name="__RefHeading___rota_de_marcacao_19"/><text:bookmark-end text:name="rota_de_marcacao"/></text:h>
      <table:table table:style-name="Table">
        <table:table-column table:style-name="odt_auto_style_table_column_81_1"/>
        <table:table-row>
          <table:table-cell office:value-type="string" table:style-name="tablecell">
            <text:p text:style-name="tablealignleft">Existe uma função no menu para realizar a marcação do sequencial desejado na rota. Para habilitá-la e usá-la, siga os seguintes passos:</text:p>
            <text:list text:style-name="List_20_1" text:continue-numbering="false">
              <text:list-item>
                <text:p text:style-name="List_20_1_Content_First"> 1. Selecione a opção <text:span text:style-name="Strong_20_Emphasis">Rota de Marcação [Ativar Rota de marcação]</text:span> no menu principal.</text:p>
                <text:list text:style-name="List_20_1">
                  <text:list-item>
                    <text:p text:style-name="List_20_1_Content"> 1.1 Caso essa opção já esteja habilitada aparecerá <text:span text:style-name="Strong_20_Emphasis">Rota de Marcação [Desativar Rota de marcação]</text:span> no menu principal.</text:p>
                  </text:list-item>
                </text:list>
              </text:list-item>
              <text:list-item>
                <text:p text:style-name="List_20_1_Content_Last"> 2. O sistema exibirá uma mensagem de sucesso <text:span text:style-name="Strong_20_Emphasis">Rota de marcação ativa</text:span>:</text:p>
              </text:list-item>
            </text:list>
          </table:table-cell>
        </table:table-row>
      </table:table>
      <text:p text:style-name="Text_20_body"><draw:frame draw:style-name="PluginODTAutoStyle_Frame_279_text_frame" draw:name="Frame39" text:anchor-type="paragraph" svg:width="385.512pt" draw:z-index="0" svg:min-height="1cm"><draw:text-box><table:table table:style-name="Table"><table:table-column table:style-name="odt_auto_style_table_column_82_1"/><table:table-row><table:table-cell office:value-type="string" table:style-name="tablecell"><text:p text:style-name="tablealignleft"><draw:frame draw:style-name="mediacenter" draw:name="63" text:anchor-type="paragraph" draw:z-index="63" svg:width="5.6091666666667cm" style:rel-width="100%" svg:height="10.027708333333cm" style:rel-height="scale"><draw:image xlink:href="Pictures/7a59cd0e1f71eeb6c13f98407369feba.jpg" xlink:type="simple" xlink:show="embed" xlink:actuate="onLoad"/></draw:frame>
</text:p></table:table-cell></table:table-row></table:table></draw:text-box></draw:frame></text:p>
      <table:table table:style-name="Table">
        <table:table-column table:style-name="odt_auto_style_table_column_83_1"/>
        <table:table-row>
          <table:table-cell office:value-type="string" table:style-name="tablecell">
            <text:list text:style-name="List_20_1" text:continue-numbering="false">
              <text:list-item>
                <text:p text:style-name="List_20_1_Content_First"> 3. Selecione OK;</text:p>
              </text:list-item>
              <text:list-item>
                <text:p text:style-name="List_20_1_Content"> 4. Consulte o imóvel desejado para ser o próximo do sequencial;</text:p>
              </text:list-item>
              <text:list-item>
                <text:p text:style-name="List_20_1_Content"> 5. Imprima ou calcule e passe para o próximo imóvel;</text:p>
              </text:list-item>
              <text:list-item>
                <text:p text:style-name="List_20_1_Content_Last"> 6. O sistema marcará esse imóvel com o sequencial.</text:p>
              </text:list-item>
            </text:list>
            <text:p text:style-name="Text_20_body"><text:span text:style-name="Strong_20_Emphasis">Observação 30:</text:span> A marcação só será realizada se o usuário calcular ou imprimir a conta.</text:p>
            <text:p text:style-name="Text_20_body"><text:span text:style-name="Strong_20_Emphasis">Observação 31</text:span>: Para que essa opção não apareça no Menu Principal, o campo <text:span text:style-name="Emphasis">ROTA_ICSEQLEITURA</text:span> da tabela rota deve estar com o valor 2 (o default desse campo já é 2).</text:p>
            <text:p text:style-name="Text_20_body"><text:span text:style-name="Strong_20_Emphasis">Observação 32</text:span>: Quando a rota é finalizada os sequenciais dos imóveis são atualizados na tabela micromedicao.rota_atualizacao_seq. Quando o grupo é faturado os imóveis que estão nessa tabela são atualizados na tabela de imóvel. A ordenação da COMPESA agora será pelo sequencial e depois pela inscrição, ou seja, se o sequencial estiver nulo a ordenação continua como era (pela inscrição).</text:p>
            <text:p text:style-name="Text_20_body"><text:span text:style-name="Strong_20_Emphasis">Observação 33:</text:span> A marcação do sequencial só será realizada se o usuário finalizar a rota pela opção <text:span text:style-name="Strong_20_Emphasis">Finalizar Roteiro</text:span> ou <text:span text:style-name="Strong_20_Emphasis">Gerar arquivo retorno completo</text:span>.</text:p>
          </table:table-cell>
        </table:table-row>
      </table:table>
      <text:p text:style-name="Text_20_body"><text:line-break/></text:p>
      <text:h text:style-name="Heading_20_2" text:outline-level="2"><text:bookmark-start text:name="__RefHeading___arquivo_ja_finalizado_ou_grupo_faturado_20"/><text:bookmark-start text:name="arquivo_ja_finalizado_ou_grupo_faturado"/>Arquivo já finalizado ou grupo faturado<text:bookmark-end text:name="__RefHeading___arquivo_ja_finalizado_ou_grupo_faturado_20"/><text:bookmark-end text:name="arquivo_ja_finalizado_ou_grupo_faturado"/></text:h>
      <table:table table:style-name="Table">
        <table:table-column table:style-name="odt_auto_style_table_column_84_1"/>
        <table:table-row>
          <table:table-cell office:value-type="string" table:style-name="tablecell">
            <text:p text:style-name="tablealignleft">Caso a rota em andamento já tenha sido finalizada ou o grupo já tenha sido faturado, ao tentar enviar as informações ao servidor, o sistema exibirá uma tela informando essa situação e os dados não serão mais enviados.</text:p>
            <text:p text:style-name="Text_20_body">Se a rota já estiver finalizada, após a tentativa de envio, o sistema exibirá a seguinte tela de alerta: <text:span text:style-name="Emphasis">O arquivo a ser processado já foi finalizado</text:span>. Resposta ok - o sistema volta para a tela de login.</text:p>
            <text:p text:style-name="Text_20_body">Caso o usuário selecione a opção <text:span text:style-name="Strong_20_Emphasis">Lista de Imóveis - Grupo X no Menu Principal</text:span> ou tente enviar mais algum imóvel, a tela de confirmação será exibida novamente.</text:p>
            <text:p text:style-name="Text_20_body">Se for o caso de o grupo já ter sido finalizado, o processo é o mesmo, só o texto da confirmação será diferente: <text:span text:style-name="Emphasis">“O grupo a ser processado já foi faturado</text:span>.</text:p>
          </table:table-cell>
        </table:table-row>
      </table:table>
      <text:p text:style-name="Text_20_body"><draw:frame draw:style-name="PluginODTAutoStyle_Frame_289_text_frame" draw:name="Frame40" text:anchor-type="paragraph" svg:width="385.512pt" draw:z-index="0" svg:min-height="1cm"><draw:text-box><table:table table:style-name="Table"><table:table-column table:style-name="odt_auto_style_table_column_85_1"/><table:table-row><table:table-cell office:value-type="string" table:style-name="tablecell"><text:p text:style-name="tablealignleft"><draw:frame draw:style-name="mediacenter" draw:name="64" text:anchor-type="paragraph" draw:z-index="64" svg:width="12.938125cm" svg:height="9.7102083333333cm"><draw:image xlink:href="Pictures/870b049d8a3df4419ac01ae82a95af2e.jpg" xlink:type="simple" xlink:show="embed" xlink:actuate="onLoad"/></draw:frame>
</text:p></table:table-cell></table:table-row></table:table></draw:text-box></draw:frame></text:p>
      <table:table table:style-name="Table">
        <table:table-column table:style-name="odt_auto_style_table_column_86_1"/>
        <table:table-row>
          <table:table-cell office:value-type="string" table:style-name="tablecell">
            <text:p text:style-name="tablealignleft">Caso o usuário tente carregar o arquivo de retorno gerado após a rota ser finalizada pelo GSAN WEB, o sistema também exibirá mensagens de rota já finalizada ou grupo já faturado.</text:p>
          </table:table-cell>
        </table:table-row>
      </table:table>
      <text:p text:style-name="Text_20_body"><draw:frame draw:style-name="PluginODTAutoStyle_Frame_296_text_frame" draw:name="Frame41" text:anchor-type="paragraph" svg:width="385.512pt" draw:z-index="0" svg:min-height="1cm"><draw:text-box><table:table table:style-name="Table"><table:table-column table:style-name="odt_auto_style_table_column_87_1"/><table:table-row><table:table-cell office:value-type="string" table:style-name="tablecell"><text:p text:style-name="tablealignleft"><draw:frame draw:style-name="mediacenter" draw:name="65" text:anchor-type="paragraph" draw:z-index="65" svg:width="15.954375cm" svg:height="3.254375cm"><draw:image xlink:href="Pictures/533dba647b5ef4ca5903f81647bf631f.jpg" xlink:type="simple" xlink:show="embed" xlink:actuate="onLoad"/></draw:frame>
</text:p></table:table-cell></table:table-row></table:table></draw:text-box></draw:frame></text:p>
      <text:p text:style-name="Text_20_body"><draw:frame draw:style-name="PluginODTAutoStyle_Frame_300_text_frame" draw:name="Frame42" text:anchor-type="paragraph" svg:width="385.512pt" draw:z-index="0" svg:min-height="1cm"><draw:text-box><table:table table:style-name="Table"><table:table-column table:style-name="odt_auto_style_table_column_88_1"/><table:table-row><table:table-cell office:value-type="string" table:style-name="tablecell"><text:p text:style-name="tablealignleft"><draw:frame draw:style-name="mediacenter" draw:name="66" text:anchor-type="paragraph" draw:z-index="66" svg:width="15.795625cm" svg:height="3.2808333333333cm"><draw:image xlink:href="Pictures/ef2e0424db57baa93a35b85396253a0b.jpg" xlink:type="simple" xlink:show="embed" xlink:actuate="onLoad"/></draw:frame>
</text:p></table:table-cell></table:table-row></table:table></draw:text-box></draw:frame></text:p>
      <text:p text:style-name="Text_20_body"><text:line-break/></text:p>
      <text:h text:style-name="Heading_20_2" text:outline-level="2"><text:bookmark-start text:name="__RefHeading___relatorio_e_resumo_por_quadra_21"/><text:bookmark-start text:name="relatorio_e_resumo_por_quadra"/>Relatório e Resumo por quadra<text:bookmark-end text:name="__RefHeading___relatorio_e_resumo_por_quadra_21"/><text:bookmark-end text:name="relatorio_e_resumo_por_quadra"/></text:h>
      <table:table table:style-name="Table">
        <table:table-column table:style-name="odt_auto_style_table_column_89_1"/>
        <table:table-row>
          <table:table-cell office:value-type="string" table:style-name="tablecell">
            <text:list text:style-name="List_20_1" text:continue-numbering="false">
              <text:list-item>
                <text:p text:style-name="List_20_1_Content_First"> 1. Selecione a opção <text:span text:style-name="Strong_20_Emphasis">Relatórios</text:span> no menu principal;</text:p>
              </text:list-item>
              <text:list-item>
                <text:p text:style-name="List_20_1_Content_Last"> 2. O sistema exibirá uma tela com as informações estatísticas desse roteiro:</text:p>
              </text:list-item>
            </text:list>
          </table:table-cell>
        </table:table-row>
      </table:table>
      <text:p text:style-name="Text_20_body"><draw:frame draw:style-name="PluginODTAutoStyle_Frame_307_text_frame" draw:name="Frame43" text:anchor-type="paragraph" svg:width="385.512pt" draw:z-index="0" svg:min-height="1cm"><draw:text-box><table:table table:style-name="Table"><table:table-column table:style-name="odt_auto_style_table_column_90_1"/><table:table-row><table:table-cell office:value-type="string" table:style-name="tablecell"><text:p text:style-name="tablealignleft"><draw:frame draw:style-name="mediacenter" draw:name="67" text:anchor-type="paragraph" draw:z-index="67" svg:width="5.5827083333333cm" style:rel-width="100%" svg:height="9.9747916666667cm" style:rel-height="scale"><draw:image xlink:href="Pictures/cbe87a6ff14ab9e736a790f4d85c5ce2.jpg" xlink:type="simple" xlink:show="embed" xlink:actuate="onLoad"/></draw:frame>
</text:p></table:table-cell></table:table-row></table:table></draw:text-box></draw:frame></text:p>
      <text:list text:style-name="List_20_1" text:continue-numbering="false">
        <text:list-item>
          <text:p text:style-name="LastListParagraph_List_20_1_Content_First"> 3. Clique no botão <draw:frame draw:style-name="media" draw:name="68" text:anchor-type="as-char" draw:z-index="68" svg:width="2.4341666666667cm" style:rel-width="100%" svg:height="0.66145833333333cm" style:rel-height="scale"><draw:image xlink:href="Pictures/f0e70b101364afe62c5273f73a8f7ec0.jpg" xlink:type="simple" xlink:show="embed" xlink:actuate="onLoad"/></draw:frame> para verificar o resumo dos dados por quadra:</text:p>
        </text:list-item>
      </text:list>
      <text:p text:style-name="Text_20_body"><draw:frame draw:style-name="PluginODTAutoStyle_Frame_311_text_frame" draw:name="Frame44" text:anchor-type="paragraph" svg:width="385.512pt" draw:z-index="0" svg:min-height="1cm"><draw:text-box><table:table table:style-name="Table"><table:table-column table:style-name="odt_auto_style_table_column_91_1"/><table:table-row><table:table-cell office:value-type="string" table:style-name="tablecell"><text:p text:style-name="tablealignleft"><draw:frame draw:style-name="mediacenter" draw:name="69" text:anchor-type="paragraph" draw:z-index="69" svg:width="5.6620833333333cm" style:rel-width="100%" svg:height="10.054166666667cm" style:rel-height="scale"><draw:image xlink:href="Pictures/7e19a549270e40c29974dfa231afbeb8.jpg" xlink:type="simple" xlink:show="embed" xlink:actuate="onLoad"/></draw:frame>
</text:p></table:table-cell></table:table-row></table:table></draw:text-box></draw:frame></text:p>
      <text:p text:style-name="Text_20_body"><text:span text:style-name="Strong_20_Emphasis">Observação 33</text:span>: O relatório poderá ser visualizado a qualquer momento.</text:p>
      <text:h text:style-name="Heading_20_2" text:outline-level="2"><text:bookmark-start text:name="__RefHeading___selecionar_impressora_22"/><text:bookmark-start text:name="selecionar_impressora"/>Selecionar Impressora<text:bookmark-end text:name="__RefHeading___selecionar_impressora_22"/><text:bookmark-end text:name="selecionar_impressora"/></text:h>
      <table:table table:style-name="Table">
        <table:table-column table:style-name="odt_auto_style_table_column_92_1"/>
        <table:table-row>
          <table:table-cell office:value-type="string" table:style-name="tablecell">
            <text:p text:style-name="tablealignleft">Essa opção pode ser utilizada para pesquisar e selecionar uma impressora para uso.</text:p>
            <text:list text:style-name="List_20_1" text:continue-numbering="false">
              <text:list-item>
                <text:p text:style-name="List_20_1_Content_First"> 1. Selecione a opção <text:span text:style-name="Strong_20_Emphasis">Selecionar Impressora</text:span> no menu principal.</text:p>
              </text:list-item>
              <text:list-item>
                <text:p text:style-name="List_20_1_Content_Last"> 2. O sistema apresenta a listagem de impressoras já pareadas no android.</text:p>
              </text:list-item>
            </text:list>
          </table:table-cell>
        </table:table-row>
      </table:table>
      <text:p text:style-name="Text_20_body"><draw:frame draw:style-name="PluginODTAutoStyle_Frame_318_text_frame" draw:name="Frame45" text:anchor-type="paragraph" svg:width="385.512pt" draw:z-index="0" svg:min-height="1cm"><draw:text-box><table:table table:style-name="Table"><table:table-column table:style-name="odt_auto_style_table_column_93_1"/><table:table-row><table:table-cell office:value-type="string" table:style-name="tablecell"><text:p text:style-name="tablealignleft"><draw:frame draw:style-name="mediacenter" draw:name="70" text:anchor-type="paragraph" draw:z-index="70" svg:width="13.070416666667cm" svg:height="9.8689583333333cm"><draw:image xlink:href="Pictures/33dc112df8a6efa02c99c34068a676d0.jpg" xlink:type="simple" xlink:show="embed" xlink:actuate="onLoad"/></draw:frame>
</text:p></table:table-cell></table:table-row></table:table></draw:text-box></draw:frame></text:p>
      <table:table table:style-name="Table">
        <table:table-column table:style-name="odt_auto_style_table_column_94_1"/>
        <table:table-row>
          <table:table-cell office:value-type="string" table:style-name="tablecell">
            <text:list text:style-name="List_20_1" text:continue-numbering="false">
              <text:list-item>
                <text:p text:style-name="List_20_1_Content_First"> 3. O usuário seleciona uma das impressoras listadas pelo sistema.</text:p>
              </text:list-item>
              <text:list-item>
                <text:p text:style-name="List_20_1_Content_Last"> 4. Caso o usuário queira repetir a operação, poderá selecionar o menu. Nele estarão disponíveis as opções <text:span text:style-name="Strong_20_Emphasis">Voltar</text:span>, <text:span text:style-name="Strong_20_Emphasis">Repetir</text:span> e <text:span text:style-name="Strong_20_Emphasis">Selecionar</text:span>.</text:p>
              </text:list-item>
            </text:list>
            <text:p text:style-name="Text_20_body"><text:span text:style-name="Strong_20_Emphasis">Observação 35</text:span>: Caso não exista nehuma impressora pareada com o celular, clique no botão <text:span text:style-name="Strong_20_Emphasis">Pesquisar</text:span> e faça o pareamento da impressora nas configurações de bluetooth do android.</text:p>
          </table:table-cell>
        </table:table-row>
      </table:table>
      <text:h text:style-name="Heading_20_2" text:outline-level="2"><text:bookmark-start text:name="__RefHeading___enviar_imoveis_lidos_ate_agora_23"/><text:bookmark-start text:name="enviar_imoveis_lidos_ate_agora"/>Enviar Imóveis Lidos Até Agora<text:bookmark-end text:name="__RefHeading___enviar_imoveis_lidos_ate_agora_23"/><text:bookmark-end text:name="enviar_imoveis_lidos_ate_agora"/></text:h>
      <table:table table:style-name="Table">
        <table:table-column table:style-name="odt_auto_style_table_column_95_1"/>
        <table:table-row>
          <table:table-cell office:value-type="string" table:style-name="tablecell">
            <text:p text:style-name="tablealignleft">Opção que possibilita enviar os dados lidos que não foram transmitidos ainda.</text:p>
            <text:list text:style-name="List_20_1" text:continue-numbering="false">
              <text:list-item>
                <text:p text:style-name="List_20_1_Content_First"> 1. Selecione a opção <text:span text:style-name="Strong_20_Emphasis">Enviar Imóveis Lidos</text:span> no menu principal;</text:p>
              </text:list-item>
              <text:list-item>
                <text:p text:style-name="List_20_1_Content_Last"> 2. O sistema apresenta uma tela de progresso <text:span text:style-name="Emphasis">Enviando…</text:span>:</text:p>
              </text:list-item>
            </text:list>
          </table:table-cell>
        </table:table-row>
      </table:table>
      <text:p text:style-name="Text_20_body"><draw:frame draw:style-name="PluginODTAutoStyle_Frame_328_text_frame" draw:name="Frame46" text:anchor-type="paragraph" svg:width="385.512pt" draw:z-index="0" svg:min-height="1cm"><draw:text-box><table:table table:style-name="Table"><table:table-column table:style-name="odt_auto_style_table_column_96_1"/><table:table-row><table:table-cell office:value-type="string" table:style-name="tablecell"><text:p text:style-name="tablealignleft"><draw:frame draw:style-name="mediacenter" draw:name="71" text:anchor-type="paragraph" draw:z-index="71" svg:width="5.6091666666667cm" style:rel-width="100%" svg:height="10.080625cm" style:rel-height="scale"><draw:image xlink:href="Pictures/0698f3bdedf16c1ed170b63b0e97d36f.jpg" xlink:type="simple" xlink:show="embed" xlink:actuate="onLoad"/></draw:frame>
</text:p></table:table-cell></table:table-row></table:table></draw:text-box></draw:frame></text:p>
      <table:table table:style-name="Table">
        <table:table-column table:style-name="odt_auto_style_table_column_97_1"/>
        <table:table-row>
          <table:table-cell office:value-type="string" table:style-name="tablecell">
            <text:list text:style-name="List_20_1" text:continue-numbering="false">
              <text:list-item>
                <text:p text:style-name="List_20_1_Content_First"> 3. Caso as informações tenham sido enviadas com sucesso, o sistema exibirá a seguinte mensagem: <text:span text:style-name="Emphasis">Todos os imóveis lidos foram enviados…</text:span> e voltará para o menu principal;</text:p>
              </text:list-item>
              <text:list-item>
                <text:p text:style-name="List_20_1_Content_Last"> 4. Caso as informações <text:span text:style-name="Strong_20_Emphasis">NÃO</text:span> tenham sido enviadas com sucesso, o sistema exibirá a seguinte mensagem: <text:span text:style-name="Emphasis">Não foi possível enviar arquivo de retorno</text:span> e voltará para o menu principal.</text:p>
              </text:list-item>
            </text:list>
          </table:table-cell>
        </table:table-row>
      </table:table>
      <text:p text:style-name="Text_20_body"><draw:frame draw:style-name="PluginODTAutoStyle_Frame_335_text_frame" draw:name="Frame47" text:anchor-type="paragraph" svg:width="385.512pt" draw:z-index="0" svg:min-height="1cm"><draw:text-box><table:table table:style-name="Table"><table:table-column table:style-name="odt_auto_style_table_column_98_1"/><table:table-row><table:table-cell office:value-type="string" table:style-name="tablecell"><text:p text:style-name="tablealignleft"><draw:frame draw:style-name="mediacenter" draw:name="72" text:anchor-type="paragraph" draw:z-index="72" svg:width="12.7cm" svg:height="9.8425cm"><draw:image xlink:href="Pictures/5337f9018cb9882206bee2f0b2194bec.jpg" xlink:type="simple" xlink:show="embed" xlink:actuate="onLoad"/></draw:frame>
</text:p></table:table-cell></table:table-row></table:table></draw:text-box></draw:frame></text:p>
      <table:table table:style-name="Table">
        <table:table-column table:style-name="odt_auto_style_table_column_99_1"/>
        <table:table-row>
          <table:table-cell office:value-type="string" table:style-name="tablecell">
            <text:p text:style-name="tablealignleft"><text:span text:style-name="Strong_20_Emphasis">Observação 36</text:span>: Imóveis lidos que pertencem a um imóvel condomínio não são enviados com essa funcionalidade. O mesmo acontece para imóveis que possuam crédito maior que o valor da conta ou débito do tipo <text:span text:style-name="Strong_20_Emphasis">cortado de água com esgoto a 30%</text:span> ou valor da conta menor que o valor mínimo permitido.</text:p>
            <text:p text:style-name="Text_20_body"><text:span text:style-name="Strong_20_Emphasis">Observação 37:</text:span> Durante o processamento dessa funcionalidade, um diálogo de conta não impressa será disparado. Esse procedimento está descrito na <text:span text:style-name="Strong_20_Emphasis">observação 43</text:span>, na sessão <text:span text:style-name="Strong_20_Emphasis">Finalizar Roteiro</text:span>.</text:p>
          </table:table-cell>
        </table:table-row>
      </table:table>
      <text:p text:style-name="Text_20_body"><text:line-break/></text:p>
      <text:h text:style-name="Heading_20_2" text:outline-level="2"><text:bookmark-start text:name="__RefHeading___tornar_roteiro_offline_24"/><text:bookmark-start text:name="tornar_roteiro_offline"/>Tornar Roteiro Offline<text:bookmark-end text:name="__RefHeading___tornar_roteiro_offline_24"/><text:bookmark-end text:name="tornar_roteiro_offline"/></text:h>
      <table:table table:style-name="Table">
        <table:table-column table:style-name="odt_auto_style_table_column_100_1"/>
        <table:table-row>
          <table:table-cell office:value-type="string" table:style-name="tablecell">
            <text:p text:style-name="tablealignleft">Opção que permite realizar as visitas sem enviar as informações para o GSAN.</text:p>
            <text:list text:style-name="Numbering_20_1" text:continue-numbering="false">
              <text:list-item>
                <text:p text:style-name="Numbering_20_1_Content_First"> Selecionar a opção <text:span text:style-name="Strong_20_Emphasis">Tornar Roteiro Offline</text:span> no menu principal;</text:p>
              </text:list-item>
              <text:list-item>
                <text:p text:style-name="Numbering_20_1_Content"> O sistema disparará um diálogo de confirmação: <text:span text:style-name="Strong_20_Emphasis">Tem certeza que deseja transformar o roteiro para Offline?</text:span>;</text:p>
              </text:list-item>
              <text:list-item>
                <text:p text:style-name="Numbering_20_1_Content"> Selecionar SIM;</text:p>
              </text:list-item>
              <text:list-item>
                <text:p text:style-name="Numbering_20_1_Content_Last"> O sistema apresentará uma tela de sucesso <text:span text:style-name="Emphasis">Roteiro transformado para Offline com sucesso!</text:span>.</text:p>
              </text:list-item>
            </text:list>
          </table:table-cell>
        </table:table-row>
      </table:table>
      <text:p text:style-name="Text_20_body"><draw:frame draw:style-name="PluginODTAutoStyle_Frame_345_text_frame" draw:name="Frame48" text:anchor-type="paragraph" svg:width="385.512pt" draw:z-index="0" svg:min-height="1cm"><draw:text-box><table:table table:style-name="Table"><table:table-column table:style-name="odt_auto_style_table_column_101_1"/><table:table-row><table:table-cell office:value-type="string" table:style-name="tablecell"><text:p text:style-name="tablealignleft"><draw:frame draw:style-name="mediacenter" draw:name="73" text:anchor-type="paragraph" draw:z-index="73" svg:width="12.673541666667cm" svg:height="10.00125cm"><draw:image xlink:href="Pictures/ea495a96ffb72d934e4e14a86f04b9eb.jpg" xlink:type="simple" xlink:show="embed" xlink:actuate="onLoad"/></draw:frame>
</text:p></table:table-cell></table:table-row></table:table></draw:text-box></draw:frame></text:p>
      <table:table table:style-name="Table">
        <table:table-column table:style-name="odt_auto_style_table_column_102_1"/>
        <table:table-row>
          <table:table-cell office:value-type="string" table:style-name="tablecell">
            <text:p text:style-name="tablealignleft"><text:span text:style-name="Strong_20_Emphasis">Observação 38</text:span>: Há a opção de voltar a enviar os dados no decorrer da rota. Para isso é necessário selecionar a opção <text:span text:style-name="Strong_20_Emphasis">Tornar Roteiro Online</text:span>, que só aparece quando o sistema está offline.</text:p>
            <text:p text:style-name="Text_20_body">Para tornar o roteiro online, siga os seguintes passos:</text:p>
            <text:list text:style-name="Numbering_20_1" text:continue-numbering="false">
              <text:list-item>
                <text:p text:style-name="Numbering_20_1_Content_First"> Selecionar a opção Tornar Roteiro Online no menu principal;</text:p>
              </text:list-item>
              <text:list-item>
                <text:p text:style-name="Numbering_20_1_Content"> O sistema disparará um diálogo de confirmação: <text:span text:style-name="Strong_20_Emphasis">Tem certeza que deseja transformar o roteiro para Online?</text:span>;</text:p>
              </text:list-item>
              <text:list-item>
                <text:p text:style-name="Numbering_20_1_Content"> Selecionar SIM;</text:p>
              </text:list-item>
              <text:list-item>
                <text:p text:style-name="Numbering_20_1_Content_Last"> O sistema apresentará uma tela de sucesso <text:span text:style-name="Emphasis">Roteiro transformado para Online com sucesso!</text:span>.</text:p>
              </text:list-item>
            </text:list>
          </table:table-cell>
        </table:table-row>
      </table:table>
      <text:p text:style-name="Text_20_body"><draw:frame draw:style-name="PluginODTAutoStyle_Frame_352_text_frame" draw:name="Frame49" text:anchor-type="paragraph" svg:width="385.512pt" draw:z-index="0" svg:min-height="1cm"><draw:text-box><table:table table:style-name="Table"><table:table-column table:style-name="odt_auto_style_table_column_103_1"/><table:table-row><table:table-cell office:value-type="string" table:style-name="tablecell"><text:p text:style-name="tablealignleft"><draw:frame draw:style-name="mediacenter" draw:name="74" text:anchor-type="paragraph" draw:z-index="74" svg:width="12.117916666667cm" svg:height="10.00125cm"><draw:image xlink:href="Pictures/f9d2d95ccbdd373e1923614b4f7ffe7c.jpg" xlink:type="simple" xlink:show="embed" xlink:actuate="onLoad"/></draw:frame>
</text:p></table:table-cell></table:table-row></table:table></draw:text-box></draw:frame></text:p>
      <text:p text:style-name="Text_20_body"><text:line-break/></text:p>
      <text:h text:style-name="Heading_20_2" text:outline-level="2"><text:bookmark-start text:name="__RefHeading___finalizar_roteiro_25"/><text:bookmark-start text:name="finalizar_roteiro"/>Finalizar Roteiro<text:bookmark-end text:name="__RefHeading___finalizar_roteiro_25"/><text:bookmark-end text:name="finalizar_roteiro"/></text:h>
      <table:table table:style-name="Table">
        <table:table-column table:style-name="odt_auto_style_table_column_104_1"/>
        <table:table-row>
          <table:table-cell office:value-type="string" table:style-name="tablecell">
            <text:p text:style-name="tablealignleft">Quando todos os imóveis forem visitados, voltar para o <text:span text:style-name="Strong_20_Emphasis">Menu Principal</text:span> e seguir os passos abaixo:</text:p>
            <text:list text:style-name="Numbering_20_1" text:continue-numbering="false">
              <text:list-item>
                <text:p text:style-name="Numbering_20_1_Content_First"> Selecionar a opção <text:span text:style-name="Strong_20_Emphasis">Finalizar Roteiro</text:span>;</text:p>
              </text:list-item>
              <text:list-item>
                <text:p text:style-name="Numbering_20_1_Content_Last"> O sistema finalizará essa rota, gerando um arquivo com o resultado das visitas (<text:span text:style-name="Strong_20_Emphasis">Menu &gt; Gerenciador de Arquivos &gt; Cartão de Memória &gt; isc &gt; Retorno</text:span>) e verificando a existência de imóveis calculados que ainda não tenham sido enviados ao servidor, enviando-os para atualização das informações. <text:span text:style-name="Emphasis">Caso o sistema não consiga enviar o arquivo de retorno online, este será atualizado offline através do GSAN WEB (Esse processo está descrito no item Arquivo Retorno Offline deste manual)</text:span>.</text:p>
              </text:list-item>
            </text:list>
            <text:p text:style-name="Text_20_body"><text:span text:style-name="Strong_20_Emphasis">Observação 38</text:span>: Caso algum imóvel não tenha sido visitado, o sistema disparará uma tela de alerta: <text:span text:style-name="Emphasis">Ainda há imóveis a percorrer! (x de y)</text:span>, onde x é a quantidade que falta ser lido e y o total de imóveis.</text:p>
          </table:table-cell>
        </table:table-row>
      </table:table>
      <text:p text:style-name="Text_20_body"><text:line-break/></text:p>
      <text:p text:style-name="Text_20_body"><draw:frame draw:style-name="PluginODTAutoStyle_Frame_359_text_frame" draw:name="Frame50" text:anchor-type="paragraph" svg:width="385.512pt" draw:z-index="0" svg:min-height="1cm"><draw:text-box><table:table table:style-name="Table"><table:table-column table:style-name="odt_auto_style_table_column_105_1"/><table:table-row><table:table-cell office:value-type="string" table:style-name="tablecell"><text:p text:style-name="tablealignleft"><draw:frame draw:style-name="mediacenter" draw:name="75" text:anchor-type="paragraph" draw:z-index="75" svg:width="12.408958333333cm" svg:height="10.00125cm"><draw:image xlink:href="Pictures/e556ed400e98dadebdc34ad56990f114.jpg" xlink:type="simple" xlink:show="embed" xlink:actuate="onLoad"/></draw:frame>
</text:p></table:table-cell></table:table-row></table:table></draw:text-box></draw:frame></text:p>
      <table:table table:style-name="Table">
        <table:table-column table:style-name="odt_auto_style_table_column_106_1"/>
        <table:table-row>
          <table:table-cell office:value-type="string" table:style-name="tablecell">
            <text:p text:style-name="tablealignleft"><text:span text:style-name="Strong_20_Emphasis">Observação 40</text:span>: Caso haja algum problema com o servidor durante o envio dos dados ou com a própria transmissão, o sistema disparará uma tela de alerta: <text:span text:style-name="Emphasis">Não foi possível enviar arquivo de retorno</text:span>, e o arquivo ficará guardado no caminho especificado no passo 2.</text:p>
            <text:p text:style-name="Text_20_body"><text:span text:style-name="Strong_20_Emphasis">Observação 41</text:span>: O sistema não permite que outra rota seja carregada se a anterior não tiver sido finalizada. Caso o usuário tente acessar o aplicativo sem enviar a rota, o sistema disparará uma tela de alerta: <text:span text:style-name="Emphasis">Rota pendente, tentando enviar…</text:span></text:p>
          </table:table-cell>
        </table:table-row>
      </table:table>
      <text:p text:style-name="Text_20_body"><draw:frame draw:style-name="PluginODTAutoStyle_Frame_366_text_frame" draw:name="Frame51" text:anchor-type="paragraph" svg:width="385.512pt" draw:z-index="0" svg:min-height="1cm"><draw:text-box><table:table table:style-name="Table"><table:table-column table:style-name="odt_auto_style_table_column_107_1"/><table:table-row><table:table-cell office:value-type="string" table:style-name="tablecell"><text:p text:style-name="tablealignleft"><draw:frame draw:style-name="mediacenter" draw:name="76" text:anchor-type="paragraph" draw:z-index="76" svg:width="12.3825cm" svg:height="9.921875cm"><draw:image xlink:href="Pictures/3489f43076a066db8564cbf2a15fa958.jpg" xlink:type="simple" xlink:show="embed" xlink:actuate="onLoad"/></draw:frame>
</text:p></table:table-cell></table:table-row></table:table></draw:text-box></draw:frame></text:p>
      <table:table table:style-name="Table">
        <table:table-column table:style-name="odt_auto_style_table_column_108_1"/>
        <table:table-row>
          <table:table-cell office:value-type="string" table:style-name="tablecell">
            <text:p text:style-name="tablealignleft"><text:span text:style-name="Strong_20_Emphasis">Observação 42:</text:span> Caso haja alguma diferença na quantidade de imóveis enviados da quantidade de imóveis recebidos no GSAN, a seguinte mensagem será mostrada ao tentar usar a funcionalidade de <text:span text:style-name="Strong_20_Emphasis">FINALIZAR ROTEIRO</text:span>: <text:span text:style-name="Emphasis">A quantidade de imóveis enviados não corresponde ao esperado</text:span>. Nesse caso, o sistema gera o arquivo de retorno completo e tenta enviá-lo. Caso não consiga enviá-lo, exibirá a seguinte mensagem: <text:span text:style-name="Emphasis">Arquivo Completo Gerado com sucesso. Encaminhe para o supervisor”</text:span>. Esse arquivo deverá ser enviado ao supervisor.</text:p>
          </table:table-cell>
        </table:table-row>
      </table:table>
      <text:p text:style-name="Text_20_body"><draw:frame draw:style-name="PluginODTAutoStyle_Frame_373_text_frame" draw:name="Frame52" text:anchor-type="paragraph" svg:width="385.512pt" draw:z-index="0" svg:min-height="1cm"><draw:text-box><table:table table:style-name="Table"><table:table-column table:style-name="odt_auto_style_table_column_109_1"/><table:table-row><table:table-cell office:value-type="string" table:style-name="tablecell"><text:p text:style-name="tablealignleft"><draw:frame draw:style-name="mediacenter" draw:name="77" text:anchor-type="paragraph" draw:z-index="77" svg:width="12.54125cm" svg:height="10.00125cm"><draw:image xlink:href="Pictures/1a381320dbbf320e99b053d0c8f2e4b1.jpg" xlink:type="simple" xlink:show="embed" xlink:actuate="onLoad"/></draw:frame>
</text:p></table:table-cell></table:table-row></table:table></draw:text-box></draw:frame></text:p>
      <table:table table:style-name="Table">
        <table:table-column table:style-name="odt_auto_style_table_column_110_1"/>
        <table:table-row>
          <table:table-cell office:value-type="string" table:style-name="tablecell">
            <text:p text:style-name="tablealignleft"><text:span text:style-name="Strong_20_Emphasis">Observação 43:</text:span> O arquivo de retorno completo também poderá ser gerado pela opção <text:span text:style-name="Strong_20_Emphasis">Gerar arquivo de retorno COMPLETO</text:span>, no menu principal. Essa opção só deverá ser usada se for solicitado pela equipe mobile. E o arquivo gerado deverá ser enviado ao supervisor.</text:p>
            <text:p text:style-name="Text_20_body"><text:span text:style-name="Strong_20_Emphasis">Observação 44</text:span>: Durante a finalização do roteiro, o sistema verificará os imóveis que tiveram as contas impressas. Caso alguma conta não tenha sido impressa, o sistema disparará o seguinte diálogo: <text:span text:style-name="Emphasis">O imóvel de matrícula (xxxxxx) não foi impresso, deseja imprimi-lo?</text:span>. Caso o usuário selecione SIM, o sistema posiciona o imóvel a ser impresso e o usuário deve clicar no botão <text:span text:style-name="Strong_20_Emphasis">IMPRIMIR</text:span>. Caso selecione NÃO, o processo de finalização continua.</text:p>
          </table:table-cell>
        </table:table-row>
      </table:table>
      <text:p text:style-name="Text_20_body"><draw:frame draw:style-name="PluginODTAutoStyle_Frame_380_text_frame" draw:name="Frame53" text:anchor-type="paragraph" svg:width="385.512pt" draw:z-index="0" svg:min-height="1cm"><draw:text-box><table:table table:style-name="Table"><table:table-column table:style-name="odt_auto_style_table_column_111_1"/><table:table-row><table:table-cell office:value-type="string" table:style-name="tablecell"><text:p text:style-name="tablealignleft"><draw:frame draw:style-name="mediacenter" draw:name="78" text:anchor-type="paragraph" draw:z-index="78" svg:width="5.6091666666667cm" style:rel-width="100%" svg:height="10.00125cm" style:rel-height="scale"><draw:image xlink:href="Pictures/ae38bffb4501d5ccfd0b2b131f8b20f2.jpg" xlink:type="simple" xlink:show="embed" xlink:actuate="onLoad"/></draw:frame>
</text:p></table:table-cell></table:table-row></table:table></draw:text-box></draw:frame></text:p>
      <table:table table:style-name="Table">
        <table:table-column table:style-name="odt_auto_style_table_column_112_1"/>
        <table:table-row>
          <table:table-cell office:value-type="string" table:style-name="tablecell">
            <text:p text:style-name="tablealignleft"><text:span text:style-name="Strong_20_Emphasis">Observação 45</text:span>: Para todas as contas não impressas e que permitam impressão, o diálogo descrito na tela acima será disparado. Essa pergunta será disparada durante o processo das seguintes funções: <text:span text:style-name="Strong_20_Emphasis">FINALIZAR ROTEIRO</text:span>, <text:span text:style-name="Strong_20_Emphasis">ENVIAR IMÓVEIS LIDOS ATÉ AGORA</text:span> e <text:span text:style-name="Strong_20_Emphasis">GERAR ARQUIVO DE RETORNO COMPLETO</text:span>.</text:p>
          </table:table-cell>
        </table:table-row>
      </table:table>
      <text:p text:style-name="Text_20_body"><text:line-break/></text:p>
      <text:h text:style-name="Heading_20_2" text:outline-level="2"><text:bookmark-start text:name="__RefHeading___finalizar_roteiro_incompleto_26"/><text:bookmark-start text:name="finalizar_roteiro_incompleto"/>Finalizar Roteiro Incompleto<text:bookmark-end text:name="__RefHeading___finalizar_roteiro_incompleto_26"/><text:bookmark-end text:name="finalizar_roteiro_incompleto"/></text:h>
      <table:table table:style-name="Table">
        <table:table-column table:style-name="odt_auto_style_table_column_113_1"/>
        <table:table-row>
          <table:table-cell office:value-type="string" table:style-name="tablecell">
            <text:p text:style-name="tablealignleft">Essa opção só deverá ser usada quando houver necessidade de finalizar o roteiro sem ter realizado todas as leituras.</text:p>
            <text:p text:style-name="Text_20_body">Quando for solicitado o uso dessa funcionalidade, o usuário deverá voltar para o <text:span text:style-name="Strong_20_Emphasis">Menu Principal</text:span> e seguir os passos abaixo:</text:p>
            <text:list text:style-name="Numbering_20_1" text:continue-numbering="false">
              <text:list-item>
                <text:p text:style-name="Numbering_20_1_Content_First"> Selecionar a opção <text:span text:style-name="Strong_20_Emphasis">Finalizar Roteiro Incompleto</text:span>;</text:p>
              </text:list-item>
              <text:list-item>
                <text:p text:style-name="Numbering_20_1_Content"> O sistema disparará um diálogo de validação: <text:span text:style-name="Strong_20_Emphasis">A rota será finalizada e o aplicativo será fechado, Digite a senha se tem certeza</text:span>;</text:p>
              </text:list-item>
              <text:list-item>
                <text:p text:style-name="Numbering_20_1_Content"> O usuário deverá digitar a senha e clicar em <text:span text:style-name="Strong_20_Emphasis">Confirmar</text:span>;</text:p>
              </text:list-item>
              <text:list-item>
                <text:p text:style-name="Numbering_20_1_Content_Last"> O sistema finalizará essa rota, gerando um arquivo com o resultado das visitas (<text:span text:style-name="Strong_20_Emphasis">Menu &gt; Gerenciador de Arquivos &gt; Cartão de Memória &gt; isc &gt; Retorno</text:span>) e verificando a existência de imóveis calculados que ainda não tenham sido enviados ao servidor. Quando localizados, o sistema envia os imóveis para atualização das informações. <text:span text:style-name="Emphasis">Caso o sistema não consiga enviar o arquivo de retorno online, este deverá ser atualizado offline através do GSAN WEB (Esse processo está descrito no item Arquivo Retorno Offline deste manual)</text:span>.</text:p>
              </text:list-item>
            </text:list>
          </table:table-cell>
        </table:table-row>
      </table:table>
      <text:p text:style-name="Text_20_body"><draw:frame draw:style-name="PluginODTAutoStyle_Frame_390_text_frame" draw:name="Frame54" text:anchor-type="paragraph" svg:width="385.512pt" draw:z-index="0" svg:min-height="1cm"><draw:text-box><table:table table:style-name="Table"><table:table-column table:style-name="odt_auto_style_table_column_114_1"/><table:table-row><table:table-cell office:value-type="string" table:style-name="tablecell"><text:p text:style-name="tablealignleft"><draw:frame draw:style-name="mediacenter" draw:name="79" text:anchor-type="paragraph" draw:z-index="79" svg:width="12.3825cm" svg:height="9.921875cm"><draw:image xlink:href="Pictures/a99fe3b371d5cc5df0bc611b9012c743.jpg" xlink:type="simple" xlink:show="embed" xlink:actuate="onLoad"/></draw:frame>
</text:p></table:table-cell></table:table-row></table:table></draw:text-box></draw:frame></text:p>
      <table:table table:style-name="Table">
        <table:table-column table:style-name="odt_auto_style_table_column_115_1"/>
        <table:table-row>
          <table:table-cell office:value-type="string" table:style-name="tablecell">
            <text:p text:style-name="tablealignleft"><text:span text:style-name="Strong_20_Emphasis">Observação 46</text:span>: Caso haja algum problema com o servidor durante o envio dos dados ou com a própria transmissão, o sistema disparará uma tela de alerta: <text:span text:style-name="Emphasis">”Não foi possível enviar arquivo de retorno”</text:span>, e o arquivo ficará guardado no caminho especificado no passo 2.</text:p>
            <text:p text:style-name="Text_20_body"><text:span text:style-name="Strong_20_Emphasis">Observação 47</text:span>: O sistema não permite que outra rota seja carregada se a anterior não tiver sido finalizada. Caso o usuário tente acessar o aplicativo sem enviar a rota, o sistema disparará uma tela de alerta: <text:span text:style-name="Emphasis">Rota pendente, tentando enviar…</text:span>.</text:p>
          </table:table-cell>
        </table:table-row>
      </table:table>
      <text:p text:style-name="Text_20_body"><draw:frame draw:style-name="PluginODTAutoStyle_Frame_397_text_frame" draw:name="Frame55" text:anchor-type="paragraph" svg:width="385.512pt" draw:z-index="0" svg:min-height="1cm"><draw:text-box><table:table table:style-name="Table"><table:table-column table:style-name="odt_auto_style_table_column_116_1"/><table:table-row><table:table-cell office:value-type="string" table:style-name="tablecell"><text:p text:style-name="tablealignleft"><draw:frame draw:style-name="mediacenter" draw:name="80" text:anchor-type="paragraph" draw:z-index="80" svg:width="11.773958333333cm" svg:height="10.00125cm"><draw:image xlink:href="Pictures/86684788ddab040b3f75537181715415.jpg" xlink:type="simple" xlink:show="embed" xlink:actuate="onLoad"/></draw:frame>
</text:p></table:table-cell></table:table-row></table:table></draw:text-box></draw:frame></text:p>
      <text:p text:style-name="Text_20_body"><text:line-break/></text:p>
      <text:h text:style-name="Heading_20_2" text:outline-level="2"><text:bookmark-start text:name="__RefHeading___revisitar_imoveis_27"/><text:bookmark-start text:name="revisitar_imoveis"/>Revisitar Imóveis<text:bookmark-end text:name="__RefHeading___revisitar_imoveis_27"/><text:bookmark-end text:name="revisitar_imoveis"/></text:h>
      <table:table table:style-name="Table">
        <table:table-column table:style-name="odt_auto_style_table_column_117_1"/>
        <table:table-row>
          <table:table-cell office:value-type="string" table:style-name="tablecell">
            <text:p text:style-name="tablealignleft">Essa nova funcionalidade possibilita a solicitação de revisita a um ou mais imóveis de uma rota, caso os funcionários da COMPESA achem que a leitura não esteja correta para esse imóvel.</text:p>
            <text:p text:style-name="Text_20_body">Para realizar solicitações de releitura pelo GSAN, siga os seguintes passos:</text:p>
            <text:list text:style-name="List_20_1" text:continue-numbering="false">
              <text:list-item>
                <text:p text:style-name="List_20_1_Content_First"> 1. Acesse a seguinte funcionalidade: <text:span text:style-name="Strong_20_Emphasis">GSAN &gt; Faturamento &gt; Leituras e Consumo &gt; Analisar Exceções de Leituras e Consumos</text:span>;</text:p>
              </text:list-item>
              <text:list-item>
                <text:p text:style-name="List_20_1_Content"> 2. Adicione os dados para realizar o filtro e clique no botão <text:span text:style-name="Strong_20_Emphasis">“Filtrar”</text:span>;</text:p>
              </text:list-item>
              <text:list-item>
                <text:p text:style-name="List_20_1_Content_Last"> 3. Escolha o imóvel que deseja fazer releitura.</text:p>
              </text:list-item>
            </text:list>
          </table:table-cell>
        </table:table-row>
      </table:table>
      <text:p text:style-name="Text_20_body"><draw:frame draw:style-name="PluginODTAutoStyle_Frame_404_text_frame" draw:name="Frame56" text:anchor-type="paragraph" svg:width="385.512pt" draw:z-index="0" svg:min-height="1cm"><draw:text-box><table:table table:style-name="Table"><table:table-column table:style-name="odt_auto_style_table_column_118_1"/><table:table-row><table:table-cell office:value-type="string" table:style-name="tablecell"><text:p text:style-name="tablealignleft"><draw:frame draw:style-name="mediacenter" draw:name="81" text:anchor-type="paragraph" draw:z-index="81" svg:width="20.081875cm" style:rel-width="100%" svg:height="20.822708333333cm" style:rel-height="scale"><draw:image xlink:href="Pictures/adcde2bbee40f9340b17617b80d24dc3.jpg" xlink:type="simple" xlink:show="embed" xlink:actuate="onLoad"/></draw:frame>
</text:p></table:table-cell></table:table-row></table:table></draw:text-box></draw:frame></text:p>
      <table:table table:style-name="Table">
        <table:table-column table:style-name="odt_auto_style_table_column_119_1"/>
        <table:table-row>
          <table:table-cell office:value-type="string" table:style-name="tablecell">
            <text:list text:style-name="List_20_1" text:continue-numbering="false">
              <text:list-item>
                <text:p text:style-name="List_20_1_Content_First"> 4. Clique no botão <draw:frame draw:style-name="media" draw:name="82" text:anchor-type="as-char" draw:z-index="82" svg:width="1.190625cm" svg:height="0.52916666666667cm"><draw:image xlink:href="Pictures/754df3b51eef3fdfdb6bf46cfbeda8f5.jpg" xlink:type="simple" xlink:show="embed" xlink:actuate="onLoad"/></draw:frame> e depois no botão <text:span text:style-name="Strong_20_Emphasis">Solicitar Releitura</text:span> que será visualizado;</text:p>
              </text:list-item>
              <text:list-item>
                <text:p text:style-name="List_20_1_Content_Last"> 5. Uma janela de sucesso será mostrada com a seguinte mensagem: <text:span text:style-name="Strong_20_Emphasis">Releitura do imóvel foi solicitada com sucesso.</text:span></text:p>
              </text:list-item>
            </text:list>
          </table:table-cell>
        </table:table-row>
      </table:table>
      <text:p text:style-name="Text_20_body"><draw:frame draw:style-name="PluginODTAutoStyle_Frame_411_text_frame" draw:name="Frame57" text:anchor-type="paragraph" svg:width="385.512pt" draw:z-index="0" svg:min-height="1cm"><draw:text-box><table:table table:style-name="Table"><table:table-column table:style-name="odt_auto_style_table_column_120_1"/><table:table-row><table:table-cell office:value-type="string" table:style-name="tablecell"><text:p text:style-name="tablealignleft"><draw:frame draw:style-name="mediacenter" draw:name="83" text:anchor-type="paragraph" draw:z-index="83" svg:width="17.859375cm" style:rel-width="100%" svg:height="18.706041666667cm" style:rel-height="scale"><draw:image xlink:href="Pictures/34bf05d41f1cc2b658c3a221596eb20c.jpg" xlink:type="simple" xlink:show="embed" xlink:actuate="onLoad"/></draw:frame>
</text:p></table:table-cell></table:table-row></table:table></draw:text-box></draw:frame></text:p>
      <text:list text:style-name="List_20_1" text:continue-numbering="false">
        <text:list-item>
          <text:list text:style-name="List_20_1">
            <text:list-item>
              <text:p text:style-name="List_20_1_Content"> 5.1. Adicione os dados para realizar o filtro e clique no botão <draw:frame draw:style-name="media" draw:name="84" text:anchor-type="as-char" draw:z-index="84" svg:width="1.190625cm" svg:height="0.52916666666667cm"><draw:image xlink:href="Pictures/754df3b51eef3fdfdb6bf46cfbeda8f5.jpg" xlink:type="simple" xlink:show="embed" xlink:actuate="onLoad"/></draw:frame>.</text:p>
            </text:list-item>
          </text:list>
        </text:list-item>
        <text:list-item>
          <text:p text:style-name="List_20_1_Content_Last"> 6. Quando o agente comercial enviar os dados do próximo imóvel, ele receberá um alerta indicando que há imóveis a revisitar ( Em todas as abas de hidrômetro a conta irá aparecer uma bola vermelha):</text:p>
        </text:list-item>
      </text:list>
      <text:p text:style-name="Text_20_body"><draw:frame draw:style-name="PluginODTAutoStyle_Frame_415_text_frame" draw:name="Frame58" text:anchor-type="paragraph" svg:width="385.512pt" draw:z-index="0" svg:min-height="1cm"><draw:text-box><table:table table:style-name="Table"><table:table-column table:style-name="odt_auto_style_table_column_121_1"/><table:table-row><table:table-cell office:value-type="string" table:style-name="tablecell"><text:p text:style-name="tablealignleft"><draw:frame draw:style-name="mediacenter" draw:name="85" text:anchor-type="paragraph" draw:z-index="85" svg:width="6.6939583333333cm" style:rel-width="100%" svg:height="11.985625cm" style:rel-height="scale"><draw:image xlink:href="Pictures/6382a2f8c317bfca8402d7af50942773.jpg" xlink:type="simple" xlink:show="embed" xlink:actuate="onLoad"/></draw:frame>
</text:p></table:table-cell></table:table-row></table:table></draw:text-box></draw:frame></text:p>
      <table:table table:style-name="Table">
        <table:table-column table:style-name="odt_auto_style_table_column_122_1"/>
        <table:table-row>
          <table:table-cell office:value-type="string" table:style-name="tablecell">
            <text:list text:style-name="List_20_1" text:continue-numbering="false">
              <text:list-item>
                <text:p text:style-name="LastListParagraph_List_20_1_Content_First"> 7. O agente comercial terá uma opção para encontrar os imóveis a revistar: pelo <text:span text:style-name="Strong_20_Emphasis">Consultar Imóveis</text:span> do menu principal, usando o filtro <text:span text:style-name="Strong_20_Emphasis">Imóveis a Revisitar”</text:span>:</text:p>
              </text:list-item>
            </text:list>
          </table:table-cell>
        </table:table-row>
      </table:table>
      <text:p text:style-name="Text_20_body"><draw:frame draw:style-name="PluginODTAutoStyle_Frame_422_text_frame" draw:name="Frame59" text:anchor-type="paragraph" svg:width="385.512pt" draw:z-index="0" svg:min-height="1cm"><draw:text-box><table:table table:style-name="Table"><table:table-column table:style-name="odt_auto_style_table_column_123_1"/><table:table-row><table:table-cell office:value-type="string" table:style-name="tablecell"><text:p text:style-name="tablealignleft"><draw:frame draw:style-name="mediacenter" draw:name="86" text:anchor-type="paragraph" draw:z-index="86" svg:width="14.313958333333cm" svg:height="11.959166666667cm"><draw:image xlink:href="Pictures/7dda06f4e16a18b8ead909438a3d61f1.jpg" xlink:type="simple" xlink:show="embed" xlink:actuate="onLoad"/></draw:frame>
</text:p></table:table-cell></table:table-row></table:table></draw:text-box></draw:frame></text:p>
      <text:p text:style-name="Text_20_body"><draw:frame draw:style-name="PluginODTAutoStyle_Frame_426_text_frame" draw:name="Frame60" text:anchor-type="paragraph" svg:width="385.512pt" draw:z-index="0" svg:min-height="1cm"><draw:text-box><table:table table:style-name="Table"><table:table-column table:style-name="odt_auto_style_table_column_124_1"/><table:table-row><table:table-cell office:value-type="string" table:style-name="tablecell"><text:p text:style-name="tablealignleft"><draw:frame draw:style-name="mediacenter" draw:name="87" text:anchor-type="paragraph" draw:z-index="87" svg:width="6.7204166666667cm" style:rel-width="100%" svg:height="11.1125cm" style:rel-height="scale"><draw:image xlink:href="Pictures/2b571a27ec7e549eec8176aba5823a31.jpg" xlink:type="simple" xlink:show="embed" xlink:actuate="onLoad"/></draw:frame>
</text:p></table:table-cell></table:table-row></table:table></draw:text-box></draw:frame></text:p>
      <table:table table:style-name="Table">
        <table:table-column table:style-name="odt_auto_style_table_column_125_1"/>
        <table:table-row>
          <table:table-cell office:value-type="string" table:style-name="tablecell">
            <text:list text:style-name="List_20_1" text:continue-numbering="false">
              <text:list-item>
                <text:p text:style-name="LastListParagraph_List_20_1_Content_First"> 8. Quando o agente comercial revisitar o imóvel solicitado, aparecerá, ao lado do botão <draw:frame draw:style-name="media" draw:name="88" text:anchor-type="as-char" draw:z-index="88" svg:width="10.31875cm" svg:height="0.89958333333333cm"><draw:image xlink:href="Pictures/8194f70ed7bd58b12766046a517cf082.jpg" xlink:type="simple" xlink:show="embed" xlink:actuate="onLoad"/></draw:frame> no GSAN, uma mensagem informando que a releitura já foi realizada.</text:p>
              </text:list-item>
            </text:list>
            <text:p text:style-name="Text_20_body"><text:span text:style-name="Strong_20_Emphasis">Observação 48</text:span>: Os imóveis que tiveram releitura solicitada terão os dados inseridos (leitura e anormalidade) apagados, exigindo que o agente comercial confira e insira os dados novamente.</text:p>
            <text:p text:style-name="Text_20_body"><text:span text:style-name="Strong_20_Emphasis">Observação 49</text:span>: A rota só poderá ser finalizada quando todas as releituras tiverem sido realizadas. Caso o leiturista escolha <text:span text:style-name="Strong_20_Emphasis">Finalizar Incompleto</text:span>, essa verificação não será feita.</text:p>
          </table:table-cell>
        </table:table-row>
      </table:table>
      <text:p text:style-name="Text_20_body"><text:line-break/></text:p>
      <text:h text:style-name="Heading_20_2" text:outline-level="2"><text:bookmark-start text:name="__RefHeading___acompanhamento_das_releituras_solicitadas_28"/><text:bookmark-start text:name="acompanhamento_das_releituras_solicitadas"/>Acompanhamento das Releituras Solicitadas<text:bookmark-end text:name="__RefHeading___acompanhamento_das_releituras_solicitadas_28"/><text:bookmark-end text:name="acompanhamento_das_releituras_solicitadas"/></text:h>
      <table:table table:style-name="Table">
        <table:table-column table:style-name="odt_auto_style_table_column_126_1"/>
        <table:table-row>
          <table:table-cell office:value-type="string" table:style-name="tablecell">
            <text:p text:style-name="tablealignleft">Essa funcionalidade possibilita o acompanhamento das solicitações de releitura realizadas pelos funcionários da COMPESA. Para o acompanhamento das releituras pelo GSAN, siga os seguintes passos:</text:p>
            <text:list text:style-name="List_20_1" text:continue-numbering="false">
              <text:list-item>
                <text:p text:style-name="LastListParagraph_List_20_1_Content_First"> 1. Acesse a seguinte funcionalidade: <text:span text:style-name="Strong_20_Emphasis">GSAN &gt; Faturamento &gt; Leituras e Consumo &gt; Analisar Releitura dos Imóveis</text:span>. Feito isso, a tela a seguir é visualizada:</text:p>
              </text:list-item>
            </text:list>
          </table:table-cell>
        </table:table-row>
      </table:table>
      <text:p text:style-name="Text_20_body"><draw:frame draw:style-name="PluginODTAutoStyle_Frame_436_text_frame" draw:name="Frame61" text:anchor-type="paragraph" svg:width="385.512pt" draw:z-index="0" svg:min-height="1cm"><draw:text-box><table:table table:style-name="Table"><table:table-column table:style-name="odt_auto_style_table_column_127_1"/><table:table-row><table:table-cell office:value-type="string" table:style-name="tablecell"><text:p text:style-name="tablealignleft"><draw:frame draw:style-name="mediacenter" draw:name="89" text:anchor-type="paragraph" draw:z-index="89" svg:width="20.108333333333cm" style:rel-width="100%" svg:height="10.900833333333cm" style:rel-height="scale"><draw:image xlink:href="Pictures/43ef8f1004e6f71555db063ccce11ed2.jpg" xlink:type="simple" xlink:show="embed" xlink:actuate="onLoad"/></draw:frame>
</text:p></table:table-cell></table:table-row></table:table></draw:text-box></draw:frame></text:p>
      <text:list text:style-name="List_20_1" text:continue-numbering="false">
        <text:list-item>
          <text:p text:style-name="LastListParagraph_List_20_1_Content_First"> 2. Adicione os dados para realizar o filtro e clique no botão <draw:frame draw:style-name="media" draw:name="90" text:anchor-type="as-char" draw:z-index="90" svg:width="1.190625cm" svg:height="0.52916666666667cm"><draw:image xlink:href="Pictures/754df3b51eef3fdfdb6bf46cfbeda8f5.jpg" xlink:type="simple" xlink:show="embed" xlink:actuate="onLoad"/></draw:frame>. O sistema visualiza a tela abaixo:</text:p>
        </text:list-item>
      </text:list>
      <text:p text:style-name="Text_20_body"><draw:frame draw:style-name="PluginODTAutoStyle_Frame_440_text_frame" draw:name="Frame62" text:anchor-type="paragraph" svg:width="385.512pt" draw:z-index="0" svg:min-height="1cm"><draw:text-box><table:table table:style-name="Table"><table:table-column table:style-name="odt_auto_style_table_column_128_1"/><table:table-row><table:table-cell office:value-type="string" table:style-name="tablecell"><text:p text:style-name="tablealignleft"><draw:frame draw:style-name="mediacenter" draw:name="91" text:anchor-type="paragraph" draw:z-index="91" svg:width="19.129375cm" style:rel-width="100%" svg:height="14.340416666667cm" style:rel-height="scale"><draw:image xlink:href="Pictures/9556fc97fec3408f4f7dc56c15e0b4be.jpg" xlink:type="simple" xlink:show="embed" xlink:actuate="onLoad"/></draw:frame>
</text:p></table:table-cell></table:table-row></table:table></draw:text-box></draw:frame></text:p>
      <table:table table:style-name="Table">
        <table:table-column table:style-name="odt_auto_style_table_column_129_1"/>
        <table:table-row>
          <table:table-cell office:value-type="string" table:style-name="tablecell">
            <text:list text:style-name="List_20_1" text:continue-numbering="false">
              <text:list-item>
                <text:p text:style-name="LastListParagraph_List_20_1_Content_First"> 3. Na tela com os dados dos imóveis que precisam de releitura exibida acima, é possível verificar os imóveis com releitura realizada, pendente e não realizada, como também os dados das leituras dos imóveis antes e depois da releitura (para isso, basta posicionar o mouse em cima da matrícula do imóvel).</text:p>
              </text:list-item>
            </text:list>
          </table:table-cell>
        </table:table-row>
      </table:table>
      <text:p text:style-name="Text_20_body"><text:line-break/></text:p>
      <text:h text:style-name="Heading_20_2" text:outline-level="2"><text:bookmark-start text:name="__RefHeading___consultar_imoveis_29"/><text:bookmark-start text:name="consultar_imoveis"/>Consultar Imóveis<text:bookmark-end text:name="__RefHeading___consultar_imoveis_29"/><text:bookmark-end text:name="consultar_imoveis"/></text:h>
      <table:table table:style-name="Table">
        <table:table-column table:style-name="odt_auto_style_table_column_130_1"/>
        <table:table-row>
          <table:table-cell office:value-type="string" table:style-name="tablecell">
            <text:p text:style-name="tablealignleft">O sistema permite realizar consultas por diferentes parâmetros: <text:span text:style-name="Strong_20_Emphasis">número da matrícula, número do hidrômetro, quadra, sequencial de rota, sequencial</text:span> (posição no arquivo) e <text:span text:style-name="Strong_20_Emphasis">imóveis para revisitar</text:span>, a qualquer momento.</text:p>
            <text:list text:style-name="List_20_1" text:continue-numbering="false">
              <text:list-item>
                <text:p text:style-name="List_20_1_Content_First"> 1. Selecione a opção <text:span text:style-name="Strong_20_Emphasis">Consultar imóveis</text:span>, na tela do Menu Principal;</text:p>
              </text:list-item>
              <text:list-item>
                <text:p text:style-name="List_20_1_Content_Last"> 2. Clique no filtro para ver os tipos de pesquisas que podem ser utilizados na consulta pelas informações:</text:p>
              </text:list-item>
            </text:list>
          </table:table-cell>
        </table:table-row>
      </table:table>
      <text:p text:style-name="Text_20_body"><draw:frame draw:style-name="PluginODTAutoStyle_Frame_450_text_frame" draw:name="Frame63" text:anchor-type="paragraph" svg:width="385.512pt" draw:z-index="0" svg:min-height="1cm"><draw:text-box><table:table table:style-name="Table"><table:table-column table:style-name="odt_auto_style_table_column_131_1"/><table:table-row><table:table-cell office:value-type="string" table:style-name="tablecell"><text:p text:style-name="tablealignleft"><draw:frame draw:style-name="mediacenter" draw:name="92" text:anchor-type="paragraph" draw:z-index="92" svg:width="6.6675cm" style:rel-width="100%" svg:height="11.959166666667cm" style:rel-height="scale"><draw:image xlink:href="Pictures/12c0abcf198281844937d58eee117696.jpg" xlink:type="simple" xlink:show="embed" xlink:actuate="onLoad"/></draw:frame>
</text:p></table:table-cell></table:table-row></table:table></draw:text-box></draw:frame></text:p>
      <table:table table:style-name="Table">
        <table:table-column table:style-name="odt_auto_style_table_column_132_1"/>
        <table:table-row>
          <table:table-cell office:value-type="string" table:style-name="tablecell">
            <text:list text:style-name="List_20_1" text:continue-numbering="false">
              <text:list-item>
                <text:p text:style-name="List_20_1_Content_First"> 3. Selecione o filtro desejado e informe o parâmetro adequado para a consulta;</text:p>
              </text:list-item>
              <text:list-item>
                <text:p text:style-name="List_20_1_Content"> 4. Clique na lupa para Consultar;</text:p>
              </text:list-item>
              <text:list-item>
                <text:p text:style-name="List_20_1_Content_Last"> 5. Caso exista alguma opção a ser retornada, o sistema listará todas elas:</text:p>
              </text:list-item>
            </text:list>
          </table:table-cell>
        </table:table-row>
      </table:table>
      <text:p text:style-name="Text_20_body"><draw:frame draw:style-name="PluginODTAutoStyle_Frame_457_text_frame" draw:name="Frame64" text:anchor-type="paragraph" svg:width="385.512pt" draw:z-index="0" svg:min-height="1cm"><draw:text-box><table:table table:style-name="Table"><table:table-column table:style-name="odt_auto_style_table_column_133_1"/><table:table-row><table:table-cell office:value-type="string" table:style-name="tablecell"><text:p text:style-name="tablealignleft"><draw:frame draw:style-name="mediacenter" draw:name="93" text:anchor-type="paragraph" draw:z-index="93" svg:width="6.6675cm" style:rel-width="100%" svg:height="12.012083333333cm" style:rel-height="scale"><draw:image xlink:href="Pictures/ec292300013581195f9e819225713344.jpg" xlink:type="simple" xlink:show="embed" xlink:actuate="onLoad"/></draw:frame>
</text:p></table:table-cell></table:table-row></table:table></draw:text-box></draw:frame></text:p>
      <table:table table:style-name="Table">
        <table:table-column table:style-name="odt_auto_style_table_column_134_1"/>
        <table:table-row>
          <table:table-cell office:value-type="string" table:style-name="tablecell">
            <text:list text:style-name="List_20_1" text:continue-numbering="false">
              <text:list-item>
                <text:p text:style-name="List_20_1_Content_First"> 6. Selecione o imóvel desejado;</text:p>
              </text:list-item>
              <text:list-item>
                <text:p text:style-name="List_20_1_Content_Last"> O sistema exibirá a tela de <text:span text:style-name="Strong_20_Emphasis">Listar Imóveis</text:span> na aba de <text:span text:style-name="Strong_20_Emphasis">Hidrômetro</text:span> do imóvel selecionado.</text:p>
              </text:list-item>
            </text:list>
            <text:p text:style-name="Text_20_body"><text:span text:style-name="Strong_20_Emphasis">Observação 50</text:span>: Caso o parâmetro informado não faça parte desta rota, o sistema exibirá um alerta.</text:p>
          </table:table-cell>
        </table:table-row>
      </table:table>
      <text:p text:style-name="Text_20_body"><draw:frame draw:style-name="PluginODTAutoStyle_Frame_464_text_frame" draw:name="Frame65" text:anchor-type="paragraph" svg:width="385.512pt" draw:z-index="0" svg:min-height="1cm"><draw:text-box><table:table table:style-name="Table"><table:table-column table:style-name="odt_auto_style_table_column_135_1"/><table:table-row><table:table-cell office:value-type="string" table:style-name="tablecell"><text:p text:style-name="tablealignleft"><draw:frame draw:style-name="mediacenter" draw:name="94" text:anchor-type="paragraph" draw:z-index="94" svg:width="6.7204166666667cm" style:rel-width="100%" svg:height="11.959166666667cm" style:rel-height="scale"><draw:image xlink:href="Pictures/e8ba10c9465a2f9d3ff820a6efb84d0e.jpg" xlink:type="simple" xlink:show="embed" xlink:actuate="onLoad"/></draw:frame>
</text:p></table:table-cell></table:table-row></table:table></draw:text-box></draw:frame></text:p>
      <text:h text:style-name="Heading_20_2" text:outline-level="2"><text:bookmark-start text:name="__RefHeading___apagar_tudo_30"/><text:bookmark-start text:name="apagar_tudo"/>Apagar Tudo<text:bookmark-end text:name="__RefHeading___apagar_tudo_30"/><text:bookmark-end text:name="apagar_tudo"/></text:h>
      <table:table table:style-name="Table">
        <table:table-column table:style-name="odt_auto_style_table_column_136_1"/>
        <table:table-row>
          <table:table-cell office:value-type="string" table:style-name="tablecell">
            <text:p text:style-name="tablealignleft">Esta funcionalidade apaga todos os dados da rota atual. Por esse motivo, é solicitada uma senha para realizar esse procedimento.</text:p>
            <text:list text:style-name="Numbering_20_1" text:continue-numbering="false">
              <text:list-item>
                <text:p text:style-name="Numbering_20_1_Content_First"> Selecionar a opção <text:span text:style-name="Strong_20_Emphasis">Apagar Tudo</text:span>, na tela do Menu Principal;</text:p>
              </text:list-item>
              <text:list-item>
                <text:p text:style-name="Numbering_20_1_Content"> O sistema disparará um diálogo de validação: <text:span text:style-name="Emphasis">Tem certeza que deseja apagar os dados?</text:span> e solicitará a senha;</text:p>
              </text:list-item>
              <text:list-item>
                <text:p text:style-name="Numbering_20_1_Content"> O usuário deve digitar a senha e selecionar OK;</text:p>
              </text:list-item>
              <text:list-item>
                <text:p text:style-name="Numbering_20_1_Content_Last"> O sistema apagará todos os dados e voltará para a tela de baixar nova versão.</text:p>
              </text:list-item>
            </text:list>
          </table:table-cell>
        </table:table-row>
      </table:table>
      <text:p text:style-name="Text_20_body"><draw:frame draw:style-name="PluginODTAutoStyle_Frame_471_text_frame" draw:name="Frame66" text:anchor-type="paragraph" svg:width="385.512pt" draw:z-index="0" svg:min-height="1cm"><draw:text-box><table:table table:style-name="Table"><table:table-column table:style-name="odt_auto_style_table_column_137_1"/><table:table-row><table:table-cell office:value-type="string" table:style-name="tablecell"><text:p text:style-name="tablealignleft"><draw:frame draw:style-name="mediacenter" draw:name="95" text:anchor-type="paragraph" draw:z-index="95" svg:width="14.578541666667cm" svg:height="12.012083333333cm"><draw:image xlink:href="Pictures/7595b4f15479a3e2394539dec16a396c.jpg" xlink:type="simple" xlink:show="embed" xlink:actuate="onLoad"/></draw:frame>
</text:p></table:table-cell></table:table-row></table:table></draw:text-box></draw:frame></text:p>
      <text:p text:style-name="Text_20_body"><text:line-break/></text:p>
      <text:h text:style-name="Heading_20_2" text:outline-level="2"><text:bookmark-start text:name="__RefHeading___gerar_imoveis_nao_lidos_31"/><text:bookmark-start text:name="gerar_imoveis_nao_lidos"/>Gerar Imóveis não Lidos<text:bookmark-end text:name="__RefHeading___gerar_imoveis_nao_lidos_31"/><text:bookmark-end text:name="gerar_imoveis_nao_lidos"/></text:h>
      <table:table table:style-name="Table">
        <table:table-column table:style-name="odt_auto_style_table_column_138_1"/>
        <table:table-row>
          <table:table-cell office:value-type="string" table:style-name="tablecell">
            <text:p text:style-name="tablealignleft">Essa funcionalidade será usada para gerar um arquivo com os imóveis de uma rota específica que ainda não foram enviados.</text:p>
            <text:list text:style-name="List_20_1" text:continue-numbering="false">
              <text:list-item>
                <text:p text:style-name="List_20_1_Content_First"> 1. Acesse o caminho: <text:span text:style-name="Strong_20_Emphasis">GSAN &gt; Micromedição &gt; Consultar Arquivo Texto Roteiro Empresa</text:span>;</text:p>
              </text:list-item>
              <text:list-item>
                <text:p text:style-name="List_20_1_Content"> 2. Preencha os campos necessários para filtrar a rota que precisa ter seu arquivo texto regerado (só os imóveis que não foram enviados ainda estarão nesse arquivo);</text:p>
              </text:list-item>
              <text:list-item>
                <text:p text:style-name="List_20_1_Content_Last"> 3. Selecione o arquivo, marcando a caixa de seleção. Clique a seguir no botão <text:span text:style-name="Strong_20_Emphasis">Gerar Imóveis não Enviados</text:span>;</text:p>
              </text:list-item>
            </text:list>
          </table:table-cell>
        </table:table-row>
      </table:table>
      <text:p text:style-name="Text_20_body"><draw:frame draw:style-name="PluginODTAutoStyle_Frame_478_text_frame" draw:name="Frame67" text:anchor-type="paragraph" svg:width="385.512pt" draw:z-index="0" svg:min-height="1cm"><draw:text-box><table:table table:style-name="Table"><table:table-column table:style-name="odt_auto_style_table_column_139_1"/><table:table-row><table:table-cell office:value-type="string" table:style-name="tablecell"><text:p text:style-name="tablealignleft"><draw:frame draw:style-name="mediacenter" draw:name="96" text:anchor-type="paragraph" draw:z-index="96" svg:width="17.727083333333cm" style:rel-width="100%" svg:height="18.864791666667cm" style:rel-height="scale"><draw:image xlink:href="Pictures/bb44fc67a5ff1da33dc51b588cdf861b.jpg" xlink:type="simple" xlink:show="embed" xlink:actuate="onLoad"/></draw:frame>
</text:p></table:table-cell></table:table-row></table:table></draw:text-box></draw:frame></text:p>
      <text:list text:style-name="List_20_1" text:continue-numbering="false">
        <text:list-item>
          <text:p text:style-name="LastListParagraph_List_20_1_Content_First"> 4. Uma mensagem de sucesso é exibida.</text:p>
        </text:list-item>
      </text:list>
      <text:p text:style-name="Text_20_body"><draw:frame draw:style-name="PluginODTAutoStyle_Frame_482_text_frame" draw:name="Frame68" text:anchor-type="paragraph" svg:width="385.512pt" draw:z-index="0" svg:min-height="1cm"><draw:text-box><table:table table:style-name="Table"><table:table-column table:style-name="odt_auto_style_table_column_140_1"/><table:table-row><table:table-cell office:value-type="string" table:style-name="tablecell"><text:p text:style-name="tablealignleft"><draw:frame draw:style-name="mediacenter" draw:name="97" text:anchor-type="paragraph" draw:z-index="97" svg:width="17.93875cm" style:rel-width="100%" svg:height="2.9104166666667cm" style:rel-height="scale"><draw:image xlink:href="Pictures/6f995db44391bc0e4f570e03ad47c53b.jpg" xlink:type="simple" xlink:show="embed" xlink:actuate="onLoad"/></draw:frame>
</text:p></table:table-cell></table:table-row></table:table></draw:text-box></draw:frame></text:p>
      <table:table table:style-name="Table">
        <table:table-column table:style-name="odt_auto_style_table_column_141_1"/>
        <table:table-row>
          <table:table-cell office:value-type="string" table:style-name="tablecell">
            <text:p text:style-name="tablealignleft"><text:span text:style-name="Strong_20_Emphasis">Observação 51</text:span>: Essa funcionalidade só pode ser usada em arquivos com situação <text:span text:style-name="Emphasis">EM CAMPO</text:span>.</text:p>
            <text:p text:style-name="Text_20_body"><text:span text:style-name="Strong_20_Emphasis">Observação 52</text:span>: Arquivos divididos não podem ser regerados.</text:p>
            <text:p text:style-name="Text_20_body"><text:span text:style-name="Strong_20_Emphasis">Observação 53</text:span>: O arquivo pode ser carregado online e offline. Para carregá-lo online é necessário liberá-lo novamente.</text:p>
          </table:table-cell>
        </table:table-row>
      </table:table>
      <text:p text:style-name="Text_20_body"><text:line-break/></text:p>
      <text:h text:style-name="Heading_20_2" text:outline-level="2"><text:bookmark-start text:name="__RefHeading___arquivo_retorno_offline_32"/><text:bookmark-start text:name="arquivo_retorno_offline"/>Arquivo Retorno Offline<text:bookmark-end text:name="__RefHeading___arquivo_retorno_offline_32"/><text:bookmark-end text:name="arquivo_retorno_offline"/></text:h>
      <table:table table:style-name="Table">
        <table:table-column table:style-name="odt_auto_style_table_column_142_1"/>
        <table:table-row>
          <table:table-cell office:value-type="string" table:style-name="tablecell">
            <text:p text:style-name="tablealignleft">Para atualizar os dados do servidor com os dados que, por algum motivo, não foram enviados online durante o decorrer da rota, será preciso extrair o arquivo que está na pasta <text:span text:style-name="Strong_20_Emphasis">Retorno</text:span> do celular e seguir os seguintes passos:</text:p>
            <text:list text:style-name="List_20_1" text:continue-numbering="false">
              <text:list-item>
                <text:p text:style-name="List_20_1_Content_First"> 1. Ativar a tela <text:span text:style-name="Strong_20_Emphasis">Faturamento &gt; Atualizar Faturamento do Movimento do Celular</text:span>;</text:p>
              </text:list-item>
              <text:list-item>
                <text:p text:style-name="List_20_1_Content"> 2. Selecionar o arquivo de retorno clicando no botão <text:span text:style-name="Strong_20_Emphasis">Enviar arquivo</text:span>;</text:p>
              </text:list-item>
              <text:list-item>
                <text:p text:style-name="List_20_1_Content"> 3. Clicar no botão <text:span text:style-name="Strong_20_Emphasis">“Atualizar”</text:span>.</text:p>
              </text:list-item>
              <text:list-item>
                <text:p text:style-name="List_20_1_Content_Last"> 4. O sistema atualizará o servidor com os dados disponíveis no arquivo, gerando um relatório com resumo das leituras e anormalidades registradas no arquivo.</text:p>
              </text:list-item>
            </text:list>
          </table:table-cell>
        </table:table-row>
      </table:table>
      <text:p text:style-name="Text_20_body"><draw:frame draw:style-name="PluginODTAutoStyle_Frame_492_text_frame" draw:name="Frame69" text:anchor-type="paragraph" svg:width="385.512pt" draw:z-index="0" svg:min-height="1cm"><draw:text-box><table:table table:style-name="Table"><table:table-column table:style-name="odt_auto_style_table_column_143_1"/><table:table-row><table:table-cell office:value-type="string" table:style-name="tablecell"><text:p text:style-name="tablealignleft"><draw:frame draw:style-name="mediacenter" draw:name="98" text:anchor-type="paragraph" draw:z-index="98" svg:width="19.155833333333cm" style:rel-width="100%" svg:height="10.900833333333cm" style:rel-height="scale"><draw:image xlink:href="Pictures/1b27e74db8038e2bbeacac0c3e0c0350.jpg" xlink:type="simple" xlink:show="embed" xlink:actuate="onLoad"/></draw:frame>
</text:p></table:table-cell></table:table-row></table:table></draw:text-box></draw:frame></text:p>
      <text:h text:style-name="Heading_20_2" text:outline-level="2"><text:bookmark-start text:name="__RefHeading___coordenadas_33"/><text:bookmark-start text:name="coordenadas"/>Coordenadas<text:bookmark-end text:name="__RefHeading___coordenadas_33"/><text:bookmark-end text:name="coordenadas"/></text:h>
      <table:table table:style-name="Table">
        <table:table-column table:style-name="odt_auto_style_table_column_144_1"/>
        <table:table-row>
          <table:table-cell office:value-type="string" table:style-name="tablecell">
            <text:p text:style-name="tablealignleft">Por fim, para visualizar as coordenadas enviadas para o servidor durante o cálculo e a impressão da conta, é necessário seguir os seguintes passos:</text:p>
            <text:list text:style-name="List_20_1" text:continue-numbering="false">
              <text:list-item>
                <text:p text:style-name="List_20_1_Content_First"> <text:span text:style-name="Strong_20_Emphasis">5.</text:span> Ativar a tela <text:span text:style-name="Strong_20_Emphasis">Atendimento ao Publico → Consultar Imóvel</text:span> na primeira aba (Dados Cadastrais);</text:p>
              </text:list-item>
              <text:list-item>
                <text:p text:style-name="List_20_1_Content"> <text:span text:style-name="Strong_20_Emphasis">6</text:span>. Clicar em <text:span text:style-name="Strong_20_Emphasis">Visualizar Coordenadas (Impressão Simultânea)</text:span>.</text:p>
              </text:list-item>
              <text:list-item>
                <text:p text:style-name="List_20_1_Content"> 7. O sistema abrirá um popup com todas as leituras que têm coordenadas.</text:p>
              </text:list-item>
              <text:list-item>
                <text:p text:style-name="List_20_1_Content"> 8. Ao clicar em um ano/mês de referência, no final da tela irá aparecer um mapa do Google com um marcado.</text:p>
              </text:list-item>
              <text:list-item>
                <text:p text:style-name="List_20_1_Content_Last"> 9. Para obter um maior zoom, clicar no marcador.</text:p>
              </text:list-item>
            </text:list>
          </table:table-cell>
        </table:table-row>
      </table:table>
      <text:p text:style-name="Text_20_body"><draw:frame draw:style-name="PluginODTAutoStyle_Frame_499_text_frame" draw:name="Frame70" text:anchor-type="paragraph" svg:width="481.89pt" draw:z-index="0" svg:min-height="1cm"><draw:text-box><table:table table:style-name="Table"><table:table-column table:style-name="odt_auto_style_table_column_145_1"/><table:table-row><table:table-cell office:value-type="string" table:style-name="tablecell"><text:p text:style-name="tablealignleft"><draw:frame draw:style-name="mediacenter" draw:name="99" text:anchor-type="paragraph" draw:z-index="99" svg:width="19.314583333333cm" style:rel-width="100%" svg:height="20.028958333333cm" style:rel-height="scale"><draw:image xlink:href="Pictures/c00c5290b07490713736f47108fa01bd.jpg" xlink:type="simple" xlink:show="embed" xlink:actuate="onLoad"/></draw:frame>
</text:p></table:table-cell></table:table-row></table:table></draw:text-box></draw:frame></text:p>
      <text:p text:style-name="Text_20_body"><text:line-break/><text:line-break/></text:p>
      <text:p text:style-name="Text_20_body"><draw:frame draw:style-name="PluginODTAutoStyle_Frame_503_text_frame" draw:name="Frame71" text:anchor-type="paragraph" svg:width="481.89pt" draw:z-index="0" svg:min-height="1cm"><draw:text-box><table:table table:style-name="Table"><table:table-column table:style-name="odt_auto_style_table_column_146_1"/><table:table-row><table:table-cell office:value-type="string" table:style-name="tablecell"><text:p text:style-name="tablealignleft"><draw:frame draw:style-name="mediacenter" draw:name="100" text:anchor-type="paragraph" draw:z-index="100" svg:width="18.309166666667cm" style:rel-width="100%" svg:height="4.683125cm" style:rel-height="scale"><draw:image xlink:href="Pictures/d3abaf5916a53213285ea9d123dfc5d0.jpg" xlink:type="simple" xlink:show="embed" xlink:actuate="onLoad"/></draw:frame>
</text:p></table:table-cell></table:table-row></table:table></draw:text-box></draw:frame></text:p>
      <text:p text:style-name="Text_20_body"><text:line-break/><text:line-break/></text:p>
      <text:p text:style-name="Text_20_body"><draw:frame draw:style-name="PluginODTAutoStyle_Frame_507_text_frame" draw:name="Frame72" text:anchor-type="paragraph" svg:width="481.89pt" draw:z-index="0" svg:min-height="1cm"><draw:text-box><table:table table:style-name="Table"><table:table-column table:style-name="odt_auto_style_table_column_147_1"/><table:table-row><table:table-cell office:value-type="string" table:style-name="tablecell"><text:p text:style-name="tablealignleft"><draw:frame draw:style-name="mediacenter" draw:name="101" text:anchor-type="paragraph" draw:z-index="101" svg:width="19.261666666667cm" style:rel-width="100%" svg:height="18.309166666667cm" style:rel-height="scale"><draw:image xlink:href="Pictures/71a7fe84eb0a70d0f1679e6fb9095062.jpg" xlink:type="simple" xlink:show="embed" xlink:actuate="onLoad"/></draw:frame>
</text:p></table:table-cell></table:table-row></table:table></draw:text-box></draw:frame></text:p>
      <text:p text:style-name="Text_20_body"><text:line-break/><text:line-break/></text:p>
      <text:p text:style-name="Text_20_body"><draw:frame draw:style-name="PluginODTAutoStyle_Frame_511_text_frame" draw:name="Frame73" text:anchor-type="paragraph" svg:width="481.89pt" draw:z-index="0" svg:min-height="1cm"><draw:text-box><table:table table:style-name="Table"><table:table-column table:style-name="odt_auto_style_table_column_148_1"/><table:table-row><table:table-cell office:value-type="string" table:style-name="tablecell"><text:p text:style-name="tablealignleft"><draw:frame draw:style-name="mediacenter" draw:name="102" text:anchor-type="paragraph" draw:z-index="102" svg:width="19.076458333333cm" style:rel-width="100%" svg:height="18.25625cm" style:rel-height="scale"><draw:image xlink:href="Pictures/20c612ae7ad347d24ff9867f5f747b2b.jpg" xlink:type="simple" xlink:show="embed" xlink:actuate="onLoad"/></draw:frame>
</text:p></table:table-cell></table:table-row></table:table></draw:text-box></draw:frame></text:p>
      <text:h text:style-name="Heading_20_2" text:outline-level="2"><text:bookmark-start text:name="__RefHeading___modelo_macro_do_processo_34"/><text:bookmark-start text:name="modelo_macro_do_processo"/>Modelo Macro do Processo<text:bookmark-end text:name="__RefHeading___modelo_macro_do_processo_34"/><text:bookmark-end text:name="modelo_macro_do_processo"/></text:h>
      <table:table table:style-name="Table">
        <table:table-column table:style-name="odt_auto_style_table_column_149_1"/>
        <table:table-row>
          <table:table-cell office:value-type="string" table:style-name="tablecell">
            <text:p text:style-name="tablealignleft">Finalizando nosso manual de impressão simultânea, visualizaremos os seis principais fluxos de processo de impressão simultânea de conta. São eles: <text:span text:style-name="Strong_20_Emphasis">Disponibilização de Arquivo, Visitar Imóveis, Finalização do Roteiro, Acompanhamento em Campo, Acompanhamento no Encerramento e Comunicação Suporte</text:span>. As seis imagens abaixo apresentam uma visão geral para facilitar o entendimento macro de todo o processo de impressão simultânea.</text:p>
          </table:table-cell>
        </table:table-row>
      </table:table>
      <text:h text:style-name="Heading_20_3" text:outline-level="3"><text:bookmark-start text:name="__RefHeading___disponibilizacao_de_arquivo_35"/><text:bookmark-start text:name="disponibilizacao_de_arquivo"/>Disponibilização de Arquivo<text:bookmark-end text:name="__RefHeading___disponibilizacao_de_arquivo_35"/><text:bookmark-end text:name="disponibilizacao_de_arquivo"/></text:h>
      <text:p text:style-name="Text_20_body"><draw:frame draw:style-name="PluginODTAutoStyle_Frame_518_text_frame" draw:name="Frame74" text:anchor-type="paragraph" svg:width="481.89pt" draw:z-index="0" svg:min-height="1cm"><draw:text-box><table:table table:style-name="Table"><table:table-column table:style-name="odt_auto_style_table_column_150_1"/><table:table-row><table:table-cell office:value-type="string" table:style-name="tablecell"><text:p text:style-name="tablealignleft"><draw:frame draw:style-name="media" draw:name="103" text:anchor-type="as-char" draw:z-index="103" svg:width="15.927916666667cm" svg:height="20.293541666667cm"><draw:image xlink:href="Pictures/94bed267826be8c1af209230f82dfcbd.jpg" xlink:type="simple" xlink:show="embed" xlink:actuate="onLoad"/></draw:frame>
</text:p></table:table-cell></table:table-row></table:table></draw:text-box></draw:frame></text:p>
      <text:h text:style-name="Heading_20_3" text:outline-level="3"><text:bookmark-start text:name="__RefHeading___visitar_imoveis_36"/><text:bookmark-start text:name="visitar_imoveis"/>Visitar Imóveis<text:bookmark-end text:name="__RefHeading___visitar_imoveis_36"/><text:bookmark-end text:name="visitar_imoveis"/></text:h>
      <text:p text:style-name="Text_20_body"><draw:frame draw:style-name="PluginODTAutoStyle_Frame_522_text_frame" draw:name="Frame75" text:anchor-type="paragraph" svg:width="481.89pt" draw:z-index="0" svg:min-height="1cm"><draw:text-box><table:table table:style-name="Table"><table:table-column table:style-name="odt_auto_style_table_column_151_1"/><table:table-row><table:table-cell office:value-type="string" table:style-name="tablecell"><text:p text:style-name="tablealignleft"><draw:frame draw:style-name="media" draw:name="104" text:anchor-type="as-char" draw:z-index="104" svg:width="27.066875cm" style:rel-width="100%" svg:height="14.022916666667cm" style:rel-height="scale"><draw:image xlink:href="Pictures/925e317c64c5405cff82963184b118de.jpg" xlink:type="simple" xlink:show="embed" xlink:actuate="onLoad"/></draw:frame>
</text:p></table:table-cell></table:table-row></table:table></draw:text-box></draw:frame></text:p>
      <text:h text:style-name="Heading_20_3" text:outline-level="3"><text:bookmark-start text:name="__RefHeading___finalizacao_de_roteiro_37"/><text:bookmark-start text:name="finalizacao_de_roteiro"/>Finalização de Roteiro<text:bookmark-end text:name="__RefHeading___finalizacao_de_roteiro_37"/><text:bookmark-end text:name="finalizacao_de_roteiro"/></text:h>
      <text:p text:style-name="Text_20_body"><draw:frame draw:style-name="PluginODTAutoStyle_Frame_526_text_frame" draw:name="Frame76" text:anchor-type="paragraph" svg:width="481.89pt" draw:z-index="0" svg:min-height="1cm"><draw:text-box><table:table table:style-name="Table"><table:table-column table:style-name="odt_auto_style_table_column_152_1"/><table:table-row><table:table-cell office:value-type="string" table:style-name="tablecell"><text:p text:style-name="tablealignleft"><draw:frame draw:style-name="media" draw:name="105" text:anchor-type="as-char" draw:z-index="105" svg:width="25.267708333333cm" style:rel-width="100%" svg:height="20.293541666667cm" style:rel-height="scale"><draw:image xlink:href="Pictures/3ed422a8e5d3e5141c67bb56fe305eda.jpg" xlink:type="simple" xlink:show="embed" xlink:actuate="onLoad"/></draw:frame>
</text:p></table:table-cell></table:table-row></table:table></draw:text-box></draw:frame></text:p>
      <text:h text:style-name="Heading_20_3" text:outline-level="3"><text:bookmark-start text:name="__RefHeading___acompanhamento_em_campo_38"/><text:bookmark-start text:name="acompanhamento_em_campo"/>Acompanhamento em Campo<text:bookmark-end text:name="__RefHeading___acompanhamento_em_campo_38"/><text:bookmark-end text:name="acompanhamento_em_campo"/></text:h>
      <text:p text:style-name="Text_20_body"><draw:frame draw:style-name="PluginODTAutoStyle_Frame_530_text_frame" draw:name="Frame77" text:anchor-type="paragraph" svg:width="481.89pt" draw:z-index="0" svg:min-height="1cm"><draw:text-box><table:table table:style-name="Table"><table:table-column table:style-name="odt_auto_style_table_column_153_1"/><table:table-row><table:table-cell office:value-type="string" table:style-name="tablecell"><text:p text:style-name="tablealignleft"><draw:frame draw:style-name="media" draw:name="106" text:anchor-type="as-char" draw:z-index="106" svg:width="26.484791666667cm" style:rel-width="100%" svg:height="20.16125cm" style:rel-height="scale"><draw:image xlink:href="Pictures/65369cbc9b85c858d6c8209d9227504c.jpg" xlink:type="simple" xlink:show="embed" xlink:actuate="onLoad"/></draw:frame>
</text:p></table:table-cell></table:table-row></table:table></draw:text-box></draw:frame></text:p>
      <text:h text:style-name="Heading_20_3" text:outline-level="3"><text:bookmark-start text:name="__RefHeading___acompanhamento_no_encerramento_39"/><text:bookmark-start text:name="acompanhamento_no_encerramento"/>Acompanhamento no Encerramento<text:bookmark-end text:name="__RefHeading___acompanhamento_no_encerramento_39"/><text:bookmark-end text:name="acompanhamento_no_encerramento"/></text:h>
      <text:p text:style-name="Text_20_body"><draw:frame draw:style-name="PluginODTAutoStyle_Frame_534_text_frame" draw:name="Frame78" text:anchor-type="paragraph" svg:width="481.89pt" draw:z-index="0" svg:min-height="1cm"><draw:text-box><table:table table:style-name="Table"><table:table-column table:style-name="odt_auto_style_table_column_154_1"/><table:table-row><table:table-cell office:value-type="string" table:style-name="tablecell"><text:p text:style-name="tablealignleft"><draw:frame draw:style-name="media" draw:name="107" text:anchor-type="as-char" draw:z-index="107" svg:width="26.378958333333cm" style:rel-width="100%" svg:height="14.393333333333cm" style:rel-height="scale"><draw:image xlink:href="Pictures/9efbabe2b8e93a27e5ba77015750c15c.jpg" xlink:type="simple" xlink:show="embed" xlink:actuate="onLoad"/></draw:frame>
</text:p></table:table-cell></table:table-row></table:table></draw:text-box></draw:frame></text:p>
      <text:h text:style-name="Heading_20_3" text:outline-level="3"><text:bookmark-start text:name="__RefHeading___comunicacao_suporte_40"/><text:bookmark-start text:name="comunicacao_suporte"/>Comunicação Suporte<text:bookmark-end text:name="__RefHeading___comunicacao_suporte_40"/><text:bookmark-end text:name="comunicacao_suporte"/></text:h>
      <text:p text:style-name="Text_20_body"><draw:frame draw:style-name="PluginODTAutoStyle_Frame_538_text_frame" draw:name="Frame79" text:anchor-type="paragraph" svg:width="481.89pt" draw:z-index="0" svg:min-height="1cm"><draw:text-box><table:table table:style-name="Table"><table:table-column table:style-name="odt_auto_style_table_column_155_1"/><table:table-row><table:table-cell office:value-type="string" table:style-name="tablecell"><text:p text:style-name="tablealignleft"><draw:frame draw:style-name="media" draw:name="108" text:anchor-type="as-char" draw:z-index="108" svg:width="27.040416666667cm" style:rel-width="100%" svg:height="11.350625cm" style:rel-height="scale"><draw:image xlink:href="Pictures/4acff94f6cff3c1f0007e68937287ce9.jpg" xlink:type="simple" xlink:show="embed" xlink:actuate="onLoad"/></draw:frame>
</text:p></table:table-cell></table:table-row></table:table></draw:text-box></draw:frame></text:p>
      <text:h text:style-name="Heading_20_3" text:outline-level="3"><text:bookmark-start text:name="__RefHeading___conta_com_codigo_de_barras_boleto_bancario_carteira_17_41"/><text:bookmark-start text:name="conta_com_codigo_de_barras_boleto_bancario_carteira_17"/>Conta com Código de Barras Boleto Bancário Carteira 17<text:bookmark-end text:name="__RefHeading___conta_com_codigo_de_barras_boleto_bancario_carteira_17_41"/><text:bookmark-end text:name="conta_com_codigo_de_barras_boleto_bancario_carteira_17"/></text:h>
      <text:p text:style-name="Text_20_body"><draw:frame draw:style-name="PluginODTAutoStyle_Frame_542_text_frame" draw:name="Frame80" text:anchor-type="paragraph" svg:width="481.89pt" draw:z-index="0" svg:min-height="1cm"><draw:text-box><table:table table:style-name="Table"><table:table-column table:style-name="odt_auto_style_table_column_156_1"/><table:table-row><table:table-cell office:value-type="string" table:style-name="tablecell"><text:p text:style-name="tablealignleft"><draw:frame draw:style-name="mediacenter" draw:name="109" text:anchor-type="paragraph" draw:z-index="109" svg:width="14.181666666667cm" svg:height="28.680833333333cm"><draw:image xlink:href="Pictures/f1d8e2d54f4cb977dd74b457b55a4024.jpg" xlink:type="simple" xlink:show="embed" xlink:actuate="onLoad"/></draw:frame>
</text:p></table:table-cell></table:table-row></table:table></draw:text-box></draw:frame></text:p>
      <text:p text:style-name="Text_20_body">~~NOSIDEB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0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2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6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6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7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9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0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0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1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4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6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7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9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0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0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2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3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5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5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8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9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9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0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3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4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6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7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7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8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9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9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5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09::32:27</meta:creation-date>
    <dc:creator>Generated</dc:creator>
    <dc:date>2026-09-12T09::32:27</dc:date>
    <dc:language>en-US</dc:language>
    <meta:editing-cycles>1</meta:editing-cycles>
    <meta:editing-duration>PT0S</meta:editing-duration>
    <dc:title>ajuda:isc</dc:title>
  </office:meta>
</office:document-meta>
</file>