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8dc9e1b02b04878035dd985c325525a.png"/>
  <manifest:file-entry manifest:media-type="image/jpeg" manifest:full-path="Pictures/1ff5c4686109f38b9fa59516ab6f654f.jpg"/>
  <manifest:file-entry manifest:media-type="image/png" manifest:full-path="Pictures/cd5fa571241607c16cfe66b63211e2ba.png"/>
  <manifest:file-entry manifest:media-type="image/jpeg" manifest:full-path="Pictures/ba58efef41114e43bf5ade87ef609c29.jpg"/>
  <manifest:file-entry manifest:media-type="image/jpeg" manifest:full-path="Pictures/b94c0738487e12774fea601c19165ab7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4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a xlink:type="simple" xlink:href="https://gsan.com.br/doku.php?id=ajuda"><draw:frame draw:style-name="mediaright" draw:name="0" text:anchor-type="paragraph" draw:z-index="0" svg:width="5.2916666666667cm" style:rel-width="100%" svg:height="3.9418362023996cm" style:rel-height="scale"><draw:image xlink:href="Pictures/58dc9e1b02b04878035dd985c325525a.png" xlink:type="simple" xlink:show="embed" xlink:actuate="onLoad"/></draw:frame></draw:a></text:p>
      <text:h text:style-name="Heading_20_1" text:outline-level="1"><text:bookmark text:name="ajuda:inserir_situacao_de_ligacao_de_agua"/><text:bookmark-start text:name="__RefHeading___inserir_situacao_de_ligacao_de_agua_1"/><text:bookmark-start text:name="inserir_situacao_de_ligacao_de_agua"/>Inserir Situação de Ligação de Água<text:bookmark-end text:name="__RefHeading___inserir_situacao_de_ligacao_de_agua_1"/><text:bookmark-end text:name="inserir_situacao_de_ligacao_de_agua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tablealignleft">O objetivo desta funcionalidade é inserir a situação de ligação de água. Ela pode ser acessada via <text:span text:style-name="Strong_20_Emphasis">Menu de Sistema</text:span>, no caminho: <text:span text:style-name="Strong_20_Emphasis"><text:a xlink:type="simple" xlink:href="https://gsan.com.br/doku.php?id=ajuda:pagina_inicial" text:style-name="Internet_20_link" text:visited-style-name="Visited_20_Internet_20_Link">GSAN</text:a> &gt; <text:a xlink:type="simple" xlink:href="https://gsan.com.br/doku.php?id=ajuda:atendimento" text:style-name="Internet_20_link" text:visited-style-name="Visited_20_Internet_20_Link">Atendimento ao Público</text:a> &gt; <text:a xlink:type="simple" xlink:href="https://gsan.com.br/doku.php?id=ajuda:ligacao_de_agua" text:style-name="Internet_20_link" text:visited-style-name="Visited_20_Internet_20_Link">Ligação de Água</text:a> &gt; Inserir Situação de Ligação de Água</text:span>.</text:p>
            <text:p text:style-name="Text_20_body">Feito isso, o sistema acessa a tela abaixo:</text:p>
          </table:table-cell>
        </table:table-row>
      </table:table>
      <text:h text:style-name="Heading_20_2" text:outline-level="2"><text:bookmark-start text:name="__RefHeading___observacao_2"/><text:bookmark-start text:name="observacao"/>Observação<text:bookmark-end text:name="__RefHeading___observacao_2"/><text:bookmark-end text:name="observacao"/></text:h>
      <table:table table:style-name="Table">
        <table:table-column/>
        <table:table-row>
          <table:table-cell office:value-type="string" table:style-name="tableheader">
            <text:p text:style-name="Table_20_Heading">Informamos que os dados exibidos na tela a seguir são fictícios e não retratam informações de clientes.</text:p>
          </table:table-cell>
        </table:table-row>
      </table:table>
      <text:p text:style-name="Text_20_body"><draw:frame draw:style-name="PluginODTAutoStyle_Frame_4_text_frame" draw:name="Frame1" text:anchor-type="paragraph" svg:width="481.89pt" draw:z-index="0" svg:min-height="1cm"><draw:text-box><table:table table:style-name="Table"><table:table-column table:style-name="odt_auto_style_table_column_3_1"/><table:table-row><table:table-cell office:value-type="string" table:style-name="tablecell"><text:p text:style-name="tablealignleft"><draw:frame draw:style-name="mediacenter" draw:name="1" text:anchor-type="paragraph" draw:z-index="1" svg:width="15.927916666667cm" svg:height="14.472708333333cm"><draw:image xlink:href="Pictures/1ff5c4686109f38b9fa59516ab6f654f.jpg" xlink:type="simple" xlink:show="embed" xlink:actuate="onLoad"/></draw:frame></text:p></table:table-cell></table:table-row></table:table></draw:text-box></draw:frame></text:p>
      <table:table table:style-name="Table">
        <table:table-column table:style-name="odt_auto_style_table_column_4_1"/>
        <table:table-row>
          <table:table-cell office:value-type="string" table:style-name="tablecell">
            <text:p text:style-name="tablealignleft">Acima, informe obrigatoriamente todos os campos (para detalhes sobre o preenchimento clique <text:span text:style-name="Strong_20_Emphasis"><text:a xlink:type="simple" xlink:href="#__RefHeading___preenchimento_dos_campos_4" text:style-name="Local_20_link" text:visited-style-name="Visited_20_Local_20_Link">AQUI</text:a></text:span>) e clique no botão <draw:frame draw:style-name="media" draw:name="2" text:anchor-type="as-char" draw:z-index="2" svg:width="1.4816666666667cm" svg:height="0.58208333333333cm"><draw:image xlink:href="Pictures/cd5fa571241607c16cfe66b63211e2ba.png" xlink:type="simple" xlink:show="embed" xlink:actuate="onLoad"/></draw:frame>. Feito isso, o sistema efetua algumas <text:span text:style-name="Strong_20_Emphasis"><text:a xlink:type="simple" xlink:href="#__RefHeading___validacoes_do_sistema_3" text:style-name="Local_20_link" text:visited-style-name="Visited_20_Local_20_Link">validações</text:a></text:span>:</text:p>
            <text:p text:style-name="Text_20_body"><text:span text:style-name="Strong_20_Emphasis">Atenção</text:span>: foram alteradas as funcionalidades de <text:span text:style-name="Strong_20_Emphasis"><text:a xlink:type="simple" xlink:href="#ajuda:inserir_situacao_de_ligacao_de_agua" text:style-name="Local_20_link" text:visited-style-name="Visited_20_Local_20_Link">Inserir Situação de ligação de Água</text:a></text:span>, e <text:span text:style-name="Strong_20_Emphasis"><text:a xlink:type="simple" xlink:href="https://gsan.com.br/doku.php?id=ajuda:manter_situacao_de_ligacao_de_agua" text:style-name="Internet_20_link" text:visited-style-name="Visited_20_Internet_20_Link">Manter Situação de ligação de Água</text:a></text:span>, para tratar o indicador criado (<text:span text:style-name="Emphasis">Indicador de Faturar com Leitura Real</text:span>). Caso o <text:span text:style-name="Strong_20_Emphasis">Indicador de só Faturar com Consumo Real</text:span> esteja marcado com <text:span text:style-name="Emphasis">Sim</text:span>, o <text:span text:style-name="Strong_20_Emphasis">Indicador de Faturar com Leitura Real</text:span> deve assumir <text:span text:style-name="Emphasis">Sim</text:span> e as demais combinações serão permitidas.</text:p>
            <text:p text:style-name="Text_20_body">Para a <text:span text:style-name="Strong_20_Emphasis">SAAE de Juazeiro - BA</text:span>, o campo <text:span text:style-name="Strong_20_Emphasis">Indicador de cobrança da Taxa de Coleta de Lixo (TCL)</text:span> é visualizado, uma vez que a Companhia de Abastecimento de Água e Saneamento se tornou responsável também pela coleta de lixo de sua cidade. Neste campo, informe obrigatoriamente se na situação da ligação de água inserida haverá a cobrança da <text:span text:style-name="Emphasis">TCL</text:span>. Os valores da taxa variam de acordo com a categoria do imóvel (Residencial, Comercial, Industrial e Público) e suas respectivas subcategorias. Além disso, a <text:span text:style-name="Emphasis">TCL</text:span> é cobrada junto da conta mensal de água, podendo ser atualizada anualmente, de acordo com o <text:span text:style-name="Strong_20_Emphasis">Valor de Referência Fiscal (VRF)</text:span>, que é corrigido pelo <text:span text:style-name="Strong_20_Emphasis"><text:a xlink:type="simple" xlink:href="http://www.ibge.gov.br/home/estatistica/indicadores/precos/inpc_ipca/defaultinpc.shtm" text:style-name="Internet_20_link" text:visited-style-name="Visited_20_Internet_20_Link">IPCA</text:a></text:span>.</text:p>
            <text:h text:style-name="Heading_20_3" text:outline-level="3"><text:bookmark-start text:name="__RefHeading___validacoes_do_sistema_3"/><text:bookmark-start text:name="validacoes_do_sistema"/>Validações do Sistema<text:bookmark-end text:name="__RefHeading___validacoes_do_sistema_3"/><text:bookmark-end text:name="validacoes_do_sistema"/></text:h>
            <text:list text:style-name="List_20_1" text:continue-numbering="false">
              <text:list-item>
                <text:p text:style-name="List_20_1_Content_First"> Verificar preenchimento dos campos:</text:p>
                <text:list text:style-name="List_20_1">
                  <text:list-item>
                    <text:p text:style-name="List_20_1_Content"> Caso o usuário não informe ou selecione o conteúdo de algum campo necessário à inclusão da situação da ligação de água, o sistema exibe a mensagem: <text:span text:style-name="Emphasis">Informe «nome do campo que não foi preenchido ou selecionado»</text:span>.</text:p>
                  </text:list-item>
                </text:list>
              </text:list-item>
              <text:list-item>
                <text:p text:style-name="List_20_1_Content"> Verificar existência de situação de ligação de água:</text:p>
                <text:list text:style-name="List_20_1">
                  <text:list-item>
                    <text:p text:style-name="List_20_1_Content"> Caso a descrição da situação de ligação de água já exista, o sistema exibe a mensagem: <text:span text:style-name="Emphasis">Situação de Ligação de Água «descrição da situação de ligação de água » já existe no cadastro</text:span>.</text:p>
                  </text:list-item>
                </text:list>
              </text:list-item>
              <text:list-item>
                <text:p text:style-name="List_20_1_Content"> Verificar sucesso da operação:</text:p>
                <text:list text:style-name="List_20_1">
                  <text:list-item>
                    <text:p text:style-name="List_20_1_Content_Last"> Caso o código de retorno da operação efetuada no banco de dados seja diferente de zero, o sistema exibe a mensagem conforme o código de retorno.</text:p>
                  </text:list-item>
                </text:list>
              </text:list-item>
            </text:list>
          </table:table-cell>
        </table:table-row>
      </table:table>
      <text:p text:style-name="Text_20_body"><text:line-break/></text:p>
      <text:h text:style-name="Heading_20_1" text:outline-level="1"><text:bookmark-start text:name="__RefHeading___preenchimento_dos_campos_4"/><text:bookmark-start text:name="preenchimento_dos_campos"/>Preenchimento dos Campos<text:bookmark-end text:name="__RefHeading___preenchimento_dos_campos_4"/><text:bookmark-end text:name="preenchimento_dos_campo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Campo</text:p>
          </table:table-cell>
          <table:table-cell office:value-type="string" table:style-name="tableheader">
            <text:p text:style-name="Table_20_Heading">Orientações para Preenchimento</text:p>
          </table:table-cell>
        </table:table-row>
        <table:table-row>
          <table:table-cell office:value-type="string" table:style-name="tablecell">
            <text:p text:style-name="tablealignleft">Descrição</text:p>
          </table:table-cell>
          <table:table-cell office:value-type="string" table:style-name="tablecell">
            <text:p text:style-name="tablealignleft">Campo obrigatório. Informe a Descrição da situação de ligação de água, com no máximo 20 (vinte) caracteres. <text:line-break/><text:span text:style-name="Strong_20_Emphasis">Regra associada</text:span>: Caso a descrição da situação de ligação de água já exista, o sistema exibe uma mensagem de crítica.</text:p>
          </table:table-cell>
        </table:table-row>
        <table:table-row>
          <table:table-cell office:value-type="string" table:style-name="tablecell">
            <text:p text:style-name="tablealignleft">Descrição Abreviada</text:p>
          </table:table-cell>
          <table:table-cell office:value-type="string" table:style-name="tablecell">
            <text:p text:style-name="tablealignleft">Campo obrigatório. Informe a Descrição abreviada da situação de ligação de água, com no máximo 3 (três) caracteres.</text:p>
          </table:table-cell>
        </table:table-row>
        <table:table-row>
          <table:table-cell office:value-type="string" table:style-name="tablecell">
            <text:p text:style-name="tablealignleft">Consumo Mínimo</text:p>
          </table:table-cell>
          <table:table-cell office:value-type="string" table:style-name="tablecell">
            <text:p text:style-name="tablealignleft">Campo obrigatório. Informe o consumo mínimo da situação da ligação de água com, no máximo 10 (dez) caracteres.</text:p>
          </table:table-cell>
        </table:table-row>
        <table:table-row>
          <table:table-cell office:value-type="string" table:style-name="tablecell">
            <text:p text:style-name="tablealignleft">Indicador de Faturamento</text:p>
          </table:table-cell>
          <table:table-cell office:value-type="string" table:style-name="tablecell">
            <text:p text:style-name="tablealignleft">Campo obrigatório. Selecionar entre as opções <text:span text:style-name="Emphasis">SIM</text:span> ou <text:span text:style-name="Emphasis">NÃO</text:span>. <text:line-break/><text:span text:style-name="Strong_20_Emphasis">Regra associada</text:span>: Caso o indicador de faturamento esteja como <text:span text:style-name="Emphasis">Não</text:span>, os imóveis que estiverem nesta situação de ligação não serão selecionados para a geração do Faturamento.</text:p>
          </table:table-cell>
        </table:table-row>
        <table:table-row>
          <table:table-cell office:value-type="string" table:style-name="tablecell">
            <text:p text:style-name="tablealignleft">Indicador de Existência de Rede</text:p>
          </table:table-cell>
          <table:table-cell office:value-type="string" table:style-name="tablecell">
            <text:p text:style-name="tablealignleft">Campo obrigatório. Selecionar entre as opções <text:span text:style-name="Emphasis">SIM</text:span> ou <text:span text:style-name="Emphasis">NÃO</text:span>.</text:p>
          </table:table-cell>
        </table:table-row>
        <table:table-row>
          <table:table-cell office:value-type="string" table:style-name="tablecell">
            <text:p text:style-name="tablealignleft">Indicador de Existência de Ligação</text:p>
          </table:table-cell>
          <table:table-cell office:value-type="string" table:style-name="tablecell">
            <text:p text:style-name="tablealignleft">Campo obrigatório. Selecionar entre as opções <text:span text:style-name="Emphasis">SIM</text:span> ou<text:span text:style-name="Emphasis">NÃO</text:span>.</text:p>
          </table:table-cell>
        </table:table-row>
        <table:table-row>
          <table:table-cell office:value-type="string" table:style-name="tablecell">
            <text:p text:style-name="tablealignleft">Indicador de Abastecimento</text:p>
          </table:table-cell>
          <table:table-cell office:value-type="string" table:style-name="tablecell">
            <text:p text:style-name="tablealignleft">Campo obrigatório. Selecionar entre as opções <text:span text:style-name="Emphasis">SIM</text:span> ou <text:span text:style-name="Emphasis">NÃO</text:span>. <text:line-break/><text:span text:style-name="Strong_20_Emphasis">Regra associada</text:span>: Caso o indicador de abastecimento esteja como <text:span text:style-name="Emphasis">Sim</text:span>, o sistema verifica se houve consumo quando for consistir leitura / calcular consumo.</text:p>
          </table:table-cell>
        </table:table-row>
        <table:table-row>
          <table:table-cell office:value-type="string" table:style-name="tablecell">
            <text:p text:style-name="tablealignleft">Indicador de Água Ativa</text:p>
          </table:table-cell>
          <table:table-cell office:value-type="string" table:style-name="tablecell">
            <text:p text:style-name="tablealignleft">Campo obrigatório. Selecionar entre as opções <text:span text:style-name="Emphasis">SIM</text:span> ou <text:span text:style-name="Emphasis">NÃO</text:span>.</text:p>
          </table:table-cell>
        </table:table-row>
        <table:table-row>
          <table:table-cell office:value-type="string" table:style-name="tablecell">
            <text:p text:style-name="tablealignleft">Indicador de Água Desligada</text:p>
          </table:table-cell>
          <table:table-cell office:value-type="string" table:style-name="tablecell">
            <text:p text:style-name="tablealignleft">Campo obrigatório. Selecionar entre as opções <text:span text:style-name="Emphasis">SIM</text:span> ou <text:span text:style-name="Emphasis">NÃO</text:span>.</text:p>
          </table:table-cell>
        </table:table-row>
        <table:table-row>
          <table:table-cell office:value-type="string" table:style-name="tablecell">
            <text:p text:style-name="tablealignleft">Indicador de Água Cadastrada</text:p>
          </table:table-cell>
          <table:table-cell office:value-type="string" table:style-name="tablecell">
            <text:p text:style-name="tablealignleft">Campo obrigatório. Selecionar entre as opções <text:span text:style-name="Emphasis">SIM</text:span> ou <text:span text:style-name="Emphasis">NÃO</text:span>.</text:p>
          </table:table-cell>
        </table:table-row>
        <table:table-row>
          <table:table-cell office:value-type="string" table:style-name="tablecell">
            <text:p text:style-name="tablealignleft">Indicador de Análise de Água</text:p>
          </table:table-cell>
          <table:table-cell office:value-type="string" table:style-name="tablecell">
            <text:p text:style-name="tablealignleft">Campo obrigatório. Selecionar entre as opções <text:span text:style-name="Emphasis">SIM</text:span> ou <text:span text:style-name="Emphasis">NÃO</text:span>.</text:p>
          </table:table-cell>
        </table:table-row>
        <table:table-row>
          <table:table-cell office:value-type="string" table:style-name="tablecell">
            <text:p text:style-name="tablealignleft">Indicador de Permissão para Corte de Esgoto</text:p>
          </table:table-cell>
          <table:table-cell office:value-type="string" table:style-name="tablecell">
            <text:p text:style-name="tablealignleft">Campo obrigatório. Selecionar entre as opções <text:span text:style-name="Emphasis">SIM</text:span> ou <text:span text:style-name="Emphasis">NÃO</text:span>. <text:line-break/><text:span text:style-name="Strong_20_Emphasis">Regra associada</text:span>: Caso o indicador de permissão para corte de esgoto marque <text:span text:style-name="Emphasis">Sim</text:span>, é preciso definir se os imóveis podem ter o esgoto Tamponado ou Desativado.</text:p>
          </table:table-cell>
        </table:table-row>
        <table:table-row>
          <table:table-cell office:value-type="string" table:style-name="tablecell">
            <text:p text:style-name="tablealignleft">Indicador de Só Faturar com Consumo Real</text:p>
          </table:table-cell>
          <table:table-cell office:value-type="string" table:style-name="tablecell">
            <text:p text:style-name="tablealignleft">Campo obrigatório. Selecionar entre as opções <text:span text:style-name="Emphasis">SIM</text:span> ou <text:span text:style-name="Emphasis">NÃO</text:span>. <text:line-break/><text:span text:style-name="Strong_20_Emphasis">Regra associada</text:span>: Caso seja selecionado o valor <text:span text:style-name="Emphasis">Sim</text:span>, atribuir o valor <text:span text:style-name="Emphasis">SIM</text:span> ao <text:span text:style-name="Emphasis">Indicador de Faturar com Leitura Real</text:span> e bloqueá-lo.</text:p>
          </table:table-cell>
        </table:table-row>
        <table:table-row>
          <table:table-cell office:value-type="string" table:style-name="tablecell">
            <text:p text:style-name="tablealignleft">Indicador de Faturar com Leitura Real</text:p>
          </table:table-cell>
          <table:table-cell office:value-type="string" table:style-name="tablecell">
            <text:p text:style-name="tablealignleft">Campo obrigatório. Selecionar entre as opções <text:span text:style-name="Emphasis">SIM</text:span> ou <text:span text:style-name="Emphasis">NÃO</text:span>. <text:line-break/><text:span text:style-name="Strong_20_Emphasis">Regra associada</text:span>: Vide acima.</text:p>
          </table:table-cell>
        </table:table-row>
        <table:table-row>
          <table:table-cell office:value-type="string" table:style-name="tablecell">
            <text:p text:style-name="tablealignleft">Indicador de cobrança da Taxa de Coleta de Lixo (TCL)</text:p>
          </table:table-cell>
          <table:table-cell office:value-type="string" table:style-name="tablecell">
            <text:p text:style-name="tablealignleft">Campo obrigatório. Selecionar entre as opções <text:span text:style-name="Emphasis">SIM</text:span> ou <text:span text:style-name="Emphasis">NÃO</text:span>.</text:p>
          </table:table-cell>
        </table:table-row>
      </table:table>
      <text:h text:style-name="Heading_20_1" text:outline-level="1"><text:bookmark-start text:name="__RefHeading___funcionalidade_dos_botoes_5"/><text:bookmark-start text:name="funcionalidade_dos_botoes"/>Funcionalidade dos Botões<text:bookmark-end text:name="__RefHeading___funcionalidade_dos_botoes_5"/><text:bookmark-end text:name="funcionalidade_dos_botoe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Botão</text:p>
          </table:table-cell>
          <table:table-cell office:value-type="string" table:style-name="tableheader">
            <text:p text:style-name="Table_20_Heading">Descrição da Funcionalidade</text:p>
          </table:table-cell>
        </table:table-row>
        <table:table-row>
          <table:table-cell office:value-type="string" table:style-name="tablecell">
            <text:p text:style-name="tablealignleft"><draw:frame draw:style-name="media" draw:name="3" text:anchor-type="as-char" draw:z-index="3" svg:width="1.9579166666667cm" svg:height="0.714375cm"><draw:image xlink:href="Pictures/ba58efef41114e43bf5ade87ef609c29.jpg" xlink:type="simple" xlink:show="embed" xlink:actuate="onLoad"/></draw:frame></text:p>
          </table:table-cell>
          <table:table-cell office:value-type="string" table:style-name="tablecell">
            <text:p text:style-name="tablealignleft"> Ao clicar neste botão, o sistema limpa o conteúdo dos campos na tela.</text:p>
          </table:table-cell>
        </table:table-row>
        <table:table-row>
          <table:table-cell office:value-type="string" table:style-name="tablecell">
            <text:p text:style-name="tablealignleft"><draw:frame draw:style-name="media" draw:name="4" text:anchor-type="as-char" draw:z-index="4" svg:width="1.7197916666667cm" svg:height="0.47625cm"><draw:image xlink:href="Pictures/b94c0738487e12774fea601c19165ab7.jpg" xlink:type="simple" xlink:show="embed" xlink:actuate="onLoad"/></draw:frame></text:p>
          </table:table-cell>
          <table:table-cell office:value-type="string" table:style-name="tablecell">
            <text:p text:style-name="tablealignleft"> Ao clicar neste botão, o sistema cancela a operação e retorna à tela principal.</text:p>
          </table:table-cell>
        </table:table-row>
        <table:table-row>
          <table:table-cell office:value-type="string" table:style-name="tablecell">
            <text:p text:style-name="tablealignleft"><draw:frame draw:style-name="media" draw:name="5" text:anchor-type="as-char" draw:z-index="5" svg:width="1.4816666666667cm" svg:height="0.58208333333333cm"><draw:image xlink:href="Pictures/cd5fa571241607c16cfe66b63211e2ba.png" xlink:type="simple" xlink:show="embed" xlink:actuate="onLoad"/></draw:frame></text:p>
          </table:table-cell>
          <table:table-cell office:value-type="string" table:style-name="tablecell">
            <text:p text:style-name="tablealignleft"> Ao clicar neste botão, o sistema comanda a inserção dos dados na base de dados.</text:p>
          </table:table-cell>
        </table:table-row>
      </table:table>
      <text:h text:style-name="Heading_20_2" text:outline-level="2"><text:bookmark-start text:name="__RefHeading___referencias_6"/><text:bookmark-start text:name="referencias"/>Referências<text:bookmark-end text:name="__RefHeading___referencias_6"/><text:bookmark-end text:name="referencias"/></text:h>
      <text:p text:style-name="Text_20_body"><text:span text:style-name="Strong_20_Emphasis"><text:a xlink:type="simple" xlink:href="https://gsan.com.br/doku.php?id=postgres:atendimento_ao_publico:uc0785" text:style-name="Internet_20_link" text:visited-style-name="Visited_20_Internet_20_Link">Inserir Situação de Ligação de Água</text:a></text:span></text:p>
      <text:h text:style-name="Heading_20_3" text:outline-level="3"><text:bookmark-start text:name="__RefHeading___termos_principais_7"/><text:bookmark-start text:name="termos_principais"/>Termos Principais<text:bookmark-end text:name="__RefHeading___termos_principais_7"/><text:bookmark-end text:name="termos_principais"/></text:h>
      <text:p text:style-name="Text_20_body"><text:span text:style-name="Strong_20_Emphasis"><text:a xlink:type="simple" xlink:href="https://gsan.com.br/doku.php?id=ajuda:l#ligacao" text:style-name="Internet_20_link" text:visited-style-name="Visited_20_Internet_20_Link">Ligação</text:a></text:span></text:p>
      <text:p text:style-name="Text_20_body"><text:line-break/>
<text:line-break/>
<text:line-break/>
Clique <text:a xlink:type="simple" xlink:href="https://gsan.com.br/doku.php?id=ajuda" text:style-name="Internet_20_link" text:visited-style-name="Visited_20_Internet_20_Link">aqui</text:a> para retornar ao Menu Principal do GSA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4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5T22::06:54</meta:creation-date>
    <dc:creator>Generated</dc:creator>
    <dc:date>2026-09-15T22::06:54</dc:date>
    <dc:language>en-US</dc:language>
    <meta:editing-cycles>1</meta:editing-cycles>
    <meta:editing-duration>PT0S</meta:editing-duration>
    <dc:title>ajuda:inserir_situacao_de_ligacao_de_agua</dc:title>
  </office:meta>
</office:document-meta>
</file>