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png" manifest:full-path="Pictures/825b50e32f6906a8d71c4aeba83e8b6b.png"/>
  <manifest:file-entry manifest:media-type="image/jpeg" manifest:full-path="Pictures/e986e41922f0747d65cb90b59d7460e6.jpg"/>
  <manifest:file-entry manifest:media-type="image/jpeg" manifest:full-path="Pictures/c8eeeea4d9446b550f6e44a17abb257b.jpg"/>
  <manifest:file-entry manifest:media-type="image/gif" manifest:full-path="Pictures/4a1d013358fec02f62fd9128287614a7.gif"/>
  <manifest:file-entry manifest:media-type="image/jpeg" manifest:full-path="Pictures/90e34f4217c095b25603ee35387ada99.jpg"/>
  <manifest:file-entry manifest:media-type="image/jpeg" manifest:full-path="Pictures/6d5067420b00a90d47ccc9ab04671570.jpg"/>
  <manifest:file-entry manifest:media-type="image/jpeg" manifest:full-path="Pictures/999112356b1a0414e1ed6b0cc56dfb41.jpg"/>
  <manifest:file-entry manifest:media-type="image/gif" manifest:full-path="Pictures/7d683db972d9051c5dfecc78c7cc997d.gif"/>
  <manifest:file-entry manifest:media-type="image/png" manifest:full-path="Pictures/75c2fb0f034c3ea26911669d75b194f8.png"/>
  <manifest:file-entry manifest:media-type="image/jpeg" manifest:full-path="Pictures/690c0edfa8d614271830fb610ffdc122.jpg"/>
  <manifest:file-entry manifest:media-type="image/png" manifest:full-path="Pictures/cd5fa571241607c16cfe66b63211e2ba.png"/>
  <manifest:file-entry manifest:media-type="image/png" manifest:full-path="Pictures/7a3ee5346a6dae1d0123bfe37257827a.png"/>
  <manifest:file-entry manifest:media-type="image/jpeg" manifest:full-path="Pictures/94da8f105f6c68ac851dbf2c3939aa4d.jpg"/>
  <manifest:file-entry manifest:media-type="image/png" manifest:full-path="Pictures/2fadf8b7b54c0798434e0631b6944884.png"/>
  <manifest:file-entry manifest:media-type="image/jpeg" manifest:full-path="Pictures/d4217202534dd8f2e6f6e8ffa5be73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4.7625cm" style:rel-width="100%" svg:height="3.568142633228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logradouro"/><text:bookmark-start text:name="__RefHeading___inserir_logradouro_1"/><text:bookmark-start text:name="inserir_logradouro"/>Inserir Logradouro<text:bookmark-end text:name="__RefHeading___inserir_logradouro_1"/><text:bookmark-end text:name="inserir_logradou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que, ao ser informado um logradouro para inclusão no <text:span text:style-name="Strong_20_Emphasis">GSAN</text:span>, o sistema verifique se há um logradouro com mesmo nome, ou que contenha o texto digitado pelo usuário, e informa ao usuário uma lista contendo: <text:span text:style-name="Strong_20_Emphasis">Código, Nome do Logradouro, Bairro, Município e CEP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Estes dados servirão como alerta para verificação e confirmação das informações. Caso o usuário deseje continuar o processo de inclusão deve clicar no botão <draw:frame draw:style-name="media" draw:name="1" text:anchor-type="as-char" draw:z-index="1" svg:width="1.8785416666667cm" svg:height="0.555625cm"><draw:image xlink:href="Pictures/825b50e32f6906a8d71c4aeba83e8b6b.png" xlink:type="simple" xlink:show="embed" xlink:actuate="onLoad"/></draw:frame>. Caso contrário, deverá clicar no botão <draw:frame draw:style-name="media" draw:name="2" text:anchor-type="as-char" draw:z-index="2" svg:width="2.06375cm" style:rel-width="100%" svg:height="0.47625cm" style:rel-height="scale"><draw:image xlink:href="Pictures/e986e41922f0747d65cb90b59d7460e6.jpg" xlink:type="simple" xlink:show="embed" xlink:actuate="onLoad"/></draw:frame> para retornar à tela anterior, sem efetuar a inclusão.</text:p>
            <text:p text:style-name="Text_20_body">A funcionalidade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enderecogrupo" text:style-name="Internet_20_link" text:visited-style-name="Visited_20_Internet_20_Link">Endereço</text:a> &gt; <text:a xlink:type="simple" xlink:href="https://gsan.com.br/doku.php?id=ajuda:logradouro" text:style-name="Internet_20_link" text:visited-style-name="Visited_20_Internet_20_Link">Logradouro</text:a> &gt; Inserir Logradouro</text:span>.</text:p>
            <text:p text:style-name="Text_20_body">Feito isso, o sistema visualiza a tela abaixo: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3" text:anchor-type="paragraph" draw:z-index="3" svg:width="16.404166666667cm" svg:height="12.964583333333cm"><draw:image xlink:href="Pictures/c8eeeea4d9446b550f6e44a17abb257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 funcionalidade foi alterada para retirar a crítica: <text:span text:style-name="Strong_20_Emphasis">Não é possível incluir/alterar o logradouro porque o município encontra-se no processo de atualização cadastral</text:span>.</text:p>
            <text:p text:style-name="Text_20_body">Acima, selecione obrigatoriamente o <text:span text:style-name="Strong_20_Emphasis">Tipo</text:span> do logradouro, da lista disponibilizada pelo sistema. Depois, informe por extenso o <text:span text:style-name="Strong_20_Emphasis">Nome</text:span> do logradouro ou clique em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 para <text:span text:style-name="Strong_20_Emphasis"><text:a xlink:type="simple" xlink:href="https://gsan.com.br/doku.php?id=ajuda:pesquisar_logradouro" text:style-name="Internet_20_link" text:visited-style-name="Visited_20_Internet_20_Link">Pesquisar o logradouro</text:a></text:span>. Faça o mesmo procedimento para <text:span text:style-name="Strong_20_Emphasis"><text:a xlink:type="simple" xlink:href="https://gsan.com.br/doku.php?id=ajuda:pesquisar_municipio" text:style-name="Internet_20_link" text:visited-style-name="Visited_20_Internet_20_Link">Pesquisar município</text:a></text:span> e <text:span text:style-name="Strong_20_Emphasis"><text:a xlink:type="simple" xlink:href="https://gsan.com.br/doku.php?id=ajuda:pesquisar_bairro" text:style-name="Internet_20_link" text:visited-style-name="Visited_20_Internet_20_Link">Pesquisar bairro</text:a></text:span> (para preencher esse campo é necessário primeiro informar o campo <text:span text:style-name="Strong_20_Emphasis">Município</text:span>). Feito isso, o sistema apresenta a tela de atualização com os quadros abaixo preenchidos com os dados para verificação e confirmação das informações: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6.430625cm" svg:height="19.817291666667cm"><draw:image xlink:href="Pictures/90e34f4217c095b25603ee35387ada9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Confirme as informações para inserção do logradouro e clique em <draw:frame draw:style-name="media" draw:name="6" text:anchor-type="as-char" draw:z-index="6" svg:width="1.7197916666667cm" svg:height="0.47625cm"><draw:image xlink:href="Pictures/6d5067420b00a90d47ccc9ab04671570.jpg" xlink:type="simple" xlink:show="embed" xlink:actuate="onLoad"/></draw:frame>. O sistema verifica se há um logradouro associado às informações. Caso haja, uma mensagem de crítica semelhante é visualizada:</text:p>
          </table:table-cell>
        </table:table-row>
      </table:table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17.859375cm" style:rel-width="100%" svg:height="4.0745833333333cm" style:rel-height="scale"><draw:image xlink:href="Pictures/999112356b1a0414e1ed6b0cc56dfb41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A tela de sucesso será apresentada após clicar no botão <draw:frame draw:style-name="media" draw:name="8" text:anchor-type="as-char" draw:z-index="8" svg:width="1.7197916666667cm" svg:height="0.47625cm"><draw:image xlink:href="Pictures/6d5067420b00a90d47ccc9ab04671570.jpg" xlink:type="simple" xlink:show="embed" xlink:actuate="onLoad"/></draw:frame> e não houver nenhuma inconsistência no conteúdo dos campos da tela. O sistema apresentará a mensagem abaixo, quando a inclusão do logradouro tiver sido realizada com sucesso:</text:p>
            <text:p text:style-name="Text_20_body"><text:span text:style-name="Strong_20_Emphasis">Logradouro de código (código do logradouro) inserido com sucesso</text:span>.</text:p>
            <text:p text:style-name="Text_20_body">O sistema apresentará três opções após a inserção do logradouro.</text:p>
            <text:p text:style-name="Text_20_body">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: para voltar à tela principal do sistema.</text:p>
              </text:list-item>
              <text:list-item>
                <text:p text:style-name="List_20_1_Content"> Inserir outro Logradouro: para inserir outro logradouro na base de dados.</text:p>
              </text:list-item>
              <text:list-item>
                <text:p text:style-name="List_20_1_Content_Last"> Atualizar Logradouro Inserido: para efetuar a atualização do logradouro, recentemente, inserido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Tipo</text:p>
          </table:table-cell>
          <table:table-cell office:value-type="string" table:style-name="tablecell">
            <text:p text:style-name="tablealignleft">Campo obrigatório. Selecione um tipo de logradouro (Ex: Rua, Avenida, Praça, …) no <text:span text:style-name="Emphasis">combo-box</text:span> correspondente. <text:line-break/><text:span text:style-name="Strong_20_Emphasis">Regra associada</text:span>: Caso já exista algum logradouro com o mesmo tipo, título, nome ou município, o sistema exibe uma mensagem de crítica.</text:p>
          </table:table-cell>
        </table:table-row>
        <table:table-row>
          <table:table-cell office:value-type="string" table:style-name="tablecell">
            <text:p text:style-name="tablealignleft">Título</text:p>
          </table:table-cell>
          <table:table-cell office:value-type="string" table:style-name="tablecell">
            <text:p text:style-name="tablealignleft">Caso na descrição do logradouro contenha um título (Ex: Doutor, Presidente, Desembargador, …), selecione-o no <text:span text:style-name="Emphasis">combo-box</text:span> correspondente. <text:line-break/><text:span text:style-name="Strong_20_Emphasis">Regra associada</text:span>: Caso já exista algum logradouro com o mesmo tipo, título, nome ou município, o sistema exibe uma mensagem de crítica.</text:p>
          </table:table-cell>
        </table:table-row>
        <table:table-row>
          <table:table-cell office:value-type="string" table:style-name="tablecell">
            <text:p text:style-name="tablealignleft">Nome</text:p>
          </table:table-cell>
          <table:table-cell office:value-type="string" table:style-name="tablecell">
            <text:p text:style-name="tablealignleft">Campo obrigatório. Informe o nome do Logradouro (Ex: Rosa e Silva, Boa Viagem, …). Você pode, também, verificar se já existe algum logradouro cadastrado com o nome que você está pretendendo cadastrar, clicando em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gradouro" text:style-name="Internet_20_link" text:visited-style-name="Visited_20_Internet_20_Link">Pesquisar Logradouro</text:a></text:span>, que fica ao lado do campo. Neste caso, será apresentada a tela <text:span text:style-name="Strong_20_Emphasis"><text:a xlink:type="simple" xlink:href="https://gsan.com.br/doku.php?id=ajuda:pesquisar_logradouro" text:style-name="Internet_20_link" text:visited-style-name="Visited_20_Internet_20_Link">Pesquisar Logradouro</text:a></text:span>. <text:line-break/><text:span text:style-name="Strong_20_Emphasis">Regra associada</text:span>: Caso você encontre um logradouro com o mesmo nome e clique sobre o <text:span text:style-name="Emphasis">link</text:span> existente no nome do logradouro, o sistema irá transferir o controle  para a opção <text:span text:style-name="Strong_20_Emphasis"><text:a xlink:type="simple" xlink:href="https://gsan.com.br/doku.php?id=ajuda:atualizar_logradouro" text:style-name="Internet_20_link" text:visited-style-name="Visited_20_Internet_20_Link">Atualizar Logradouro</text:a></text:span>.</text:p>
          </table:table-cell>
        </table:table-row>
        <table:table-row>
          <table:table-cell office:value-type="string" table:style-name="tablecell">
            <text:p text:style-name="tablealignleft">Nome Popular</text:p>
          </table:table-cell>
          <table:table-cell office:value-type="string" table:style-name="tablecell">
            <text:p text:style-name="tablealignleft">Caso exista, informe o nome, pelo qual, o logradouro é conhecido popularmente. Por exemplo, no Recife, a <text:span text:style-name="Strong_20_Emphasis">Rua Gomes Taborda</text:span> é conhecida popularmente como <text:span text:style-name="Strong_20_Emphasis">Rua da Lama</text:span>.</text:p>
          </table:table-cell>
        </table:table-row>
        <table:table-row>
          <table:table-cell office:value-type="string" table:style-name="tablecell">
            <text:p text:style-name="tablealignleft">Logradouro</text:p>
          </table:table-cell>
          <table:table-cell office:value-type="string" table:style-name="tablecell">
            <text:p text:style-name="tablealignleft">Será realizada uma verificação para validar se o somatório dos caracteres dos atributos <text:span text:style-name="Strong_20_Emphasis">Nome</text:span> e <text:span text:style-name="Strong_20_Emphasis">Loteamento</text:span> ficará maior do que o atributo <text:span text:style-name="Strong_20_Emphasis">Nome do Logradouro</text:span>. Caso isto ocorra, será dada uma mensagem de crítica: <text:span text:style-name="Emphasis">A soma dos caracteres dos atributos Nome e Loteamento não deve ser maior que XX posições</text:span>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Selecione se o logradouro está <text:span text:style-name="Strong_20_Emphasis">Ativo</text:span> ou <text:span text:style-name="Strong_20_Emphasis">Inativo</text:span> no sistema.</text:p>
          </table:table-cell>
        </table:table-row>
        <table:table-row>
          <table:table-cell office:value-type="string" table:style-name="tablecell">
            <text:p text:style-name="tablealignleft">Município</text:p>
          </table:table-cell>
          <table:table-cell office:value-type="string" table:style-name="tablecell">
            <text:p text:style-name="tablealignleft">Campo obrigatório. Informe o código de um município existente e tecle <text:span text:style-name="Emphasis">Enter</text:span>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municipio" text:style-name="Internet_20_link" text:visited-style-name="Visited_20_Internet_20_Link">Pesquisar Município</text:a></text:span>, que fica ao lado do campo. Neste caso será apresentada a tela <text:span text:style-name="Strong_20_Emphasis"><text:a xlink:type="simple" xlink:href="https://gsan.com.br/doku.php?id=ajuda:pesquisar_municipio" text:style-name="Internet_20_link" text:visited-style-name="Visited_20_Internet_20_Link">Pesquisar Município</text:a></text:span>, onde será possível efetuar a pesquisa de municípios no cadastro. Após a informação do código de um município existente, ou da seleção de um município na tela de pesquisa, o sistema apresentará o nome do município no campo correspondente. <text:line-break/><text:span text:style-name="Strong_20_Emphasis">Regra associada</text:span>: No caso de se informar um código de município inexistente, o sistema apresentará a mensagem: <text:span text:style-name="Emphasis">Município Inexistente</text:span>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Bairro(s)</text:p>
          </table:table-cell>
          <table:table-cell office:value-type="string" table:style-name="tablecell">
            <text:p text:style-name="tablealignleft">Campo obrigatório. Você tem duas opções para selecionar os Bairros que serão vinculados ao Logradouro: <text:line-break/><text:span text:style-name="Strong_20_Emphasis">1ª Opção</text:span>: Informar o código de um bairro existente no município informado anteriormente, e pressionar a tecla <text:span text:style-name="Emphasis">Enter</text:span>. No caso de se informar um código de Bairro inexistente, o sistema apresentará a mensagem: <text:span text:style-name="Emphasis">Bairro Inexistente</text:span>. Após a informação do código de um Bairro existente, o sistema apresentará o nome do Bairro no campo correspondente. <text:line-break/><text:span text:style-name="Strong_20_Emphasis">Regra associada</text:span>: Após a seleção do Bairro, você deve clicar no botão <draw:frame draw:style-name="media" draw:name="12" text:anchor-type="as-char" draw:z-index="12" svg:width="1.8785416666667cm" svg:height="0.555625cm"><draw:image xlink:href="Pictures/75c2fb0f034c3ea26911669d75b194f8.png" xlink:type="simple" xlink:show="embed" xlink:actuate="onLoad"/></draw:frame> para efetuar a vinculação do Bairro ao Logradouro. Este procedimento é necessário porque a um Logradouro poderão ser vinculados diversos Bairros. Após a vinculação do Bairro ao Logradouro, o Bairro será incluído na tabela correspondente e o campo Bairro(s) será limpo para viabilizar a vinculação de outro Bairro ao Logradouro. <text:line-break/><text:span text:style-name="Strong_20_Emphasis">2ª Opção</text:span>: Clicar no botão <draw:frame draw:style-name="media" draw:name="13" text:anchor-type="as-char" draw:z-index="13" svg:width="0.60854166666667cm" svg:height="0.555625cm"><draw:image xlink:href="Pictures/4a1d013358fec02f62fd9128287614a7.gif" xlink:type="simple" xlink:show="embed" xlink:actuate="onLoad"/></draw:frame> para <text:span text:style-name="Strong_20_Emphasis">Selecionar Bairro</text:span>, que fica ao lado do campo.  Neste caso será apresentada a tela <text:span text:style-name="Strong_20_Emphasis">Selecionar Bairros</text:span>, onde será possível efetuar a pesquisa e seleção de bairros no cadastro. Após a seleção, o(s) bairro(s) será(ão) inserido(s) na tabela correspondente. <text:span text:style-name="Strong_20_Emphasis">Caso tenha efetuado uma vinculação indevida</text:span>, você poderá desfazê-la, clicando no botão <draw:frame draw:style-name="media" draw:name="14" text:anchor-type="as-char" draw:z-index="14" svg:width="0.714375cm" svg:height="0.42333333333333cm"><draw:image xlink:href="Pictures/690c0edfa8d614271830fb610ffdc122.jpg" xlink:type="simple" xlink:show="embed" xlink:actuate="onLoad"/></draw:frame> (Remover da Tabela), que é apresentado na primeira coluna da tabela de Bairros, ao lado no nome do Bairro. Para apagar o conteúdo do campo, clique no botão 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CEP(s)</text:p>
          </table:table-cell>
          <table:table-cell office:value-type="string" table:style-name="tablecell">
            <text:p text:style-name="tablealignleft">Campo obrigatório. Você tem duas opções para selecionar os CEPs que serão vinculados ao Logradouro: <text:line-break/><text:span text:style-name="Strong_20_Emphasis">1ª Opção</text:span>: Informar o código de um CEP existente no município informado anteriormente, e pressionar a tecla <text:span text:style-name="Emphasis">Enter</text:span>. No caso de se informar um código de CEP inexistente, o sistema apresentará a mensagem: <text:span text:style-name="Emphasis">CEP Inexistente</text:span>. Após a informação do código de um CEP existente, o sistema apresentará a descrição do CEP no campo correspondente. Após a seleção do CEP, você deve clicar no botão <draw:frame draw:style-name="media" draw:name="16" text:anchor-type="as-char" draw:z-index="16" svg:width="1.8785416666667cm" svg:height="0.555625cm"><draw:image xlink:href="Pictures/75c2fb0f034c3ea26911669d75b194f8.png" xlink:type="simple" xlink:show="embed" xlink:actuate="onLoad"/></draw:frame> para efetuar a vinculação do CEP ao Logradouro. Este procedimento é necessário porque, à um Logradouro poderão ser vinculados diversos CEPs. Após a vinculação do CEP ao Logradouro, o CEP será incluído na tabela correspondente e o campo CEP(s) será limpo para viabilizar a vinculação de outro CEP ao Logradouro. <text:line-break/><text:span text:style-name="Strong_20_Emphasis">2ª Opção</text:span>: Clicar no botão <text:span text:style-name="Emphasis">Selecionar CEP</text:span> <draw:frame draw:style-name="media" draw:name="17" text:anchor-type="as-char" draw:z-index="17" svg:width="0.60854166666667cm" svg:height="0.555625cm"><draw:image xlink:href="Pictures/4a1d013358fec02f62fd9128287614a7.gif" xlink:type="simple" xlink:show="embed" xlink:actuate="onLoad"/></draw:frame>, que fica ao lado do campo. Neste caso será apresentada a tela <text:span text:style-name="Emphasis">Selecionar CEPs</text:span>, onde será possível efetuar a pesquisa e seleção de CEPs no cadastro. Após a seleção, o(s) CEP(s) será(ão) inseridos na tabela correspondente. <text:span text:style-name="Strong_20_Emphasis">Caso tenha efetuado uma vinculação indevida</text:span> você poderá desfazer a vinculação, clicando no botão <draw:frame draw:style-name="media" draw:name="18" text:anchor-type="as-char" draw:z-index="18" svg:width="0.714375cm" svg:height="0.42333333333333cm"><draw:image xlink:href="Pictures/690c0edfa8d614271830fb610ffdc122.jpg" xlink:type="simple" xlink:show="embed" xlink:actuate="onLoad"/></draw:frame> (Remover da Tabela), que é apresentado na primeira coluna da tabela de CEPs, ao lado dos dados de cada CEP selecionado. <text:span text:style-name="Strong_20_Emphasis">Caso o CEP informado já esteja vinculado a outro Logradouro</text:span> O sistema não irá permitir a vinculação do CEP a mais de um Logradouro. Ao clicar no botão <draw:frame draw:style-name="media" draw:name="19" text:anchor-type="as-char" draw:z-index="19" svg:width="1.4816666666667cm" svg:height="0.58208333333333cm"><draw:image xlink:href="Pictures/cd5fa571241607c16cfe66b63211e2ba.png" xlink:type="simple" xlink:show="embed" xlink:actuate="onLoad"/></draw:frame>, o sistema apresentará a mensagem: <text:span text:style-name="Emphasis">CEP (número do CEP) já associado ao logradouro (código e nome do logradouro)</text:span>. Para apagar o conteúdo do campo, clique no botão <draw:frame draw:style-name="media" draw:name="20" text:anchor-type="as-char" draw:z-index="20" svg:width="0.52916666666667cm" svg:height="0.555625cm"><draw:image xlink:href="Pictures/7d683db972d9051c5dfecc78c7cc997d.gif" xlink:type="simple" xlink:show="embed" xlink:actuate="onLoad"/></draw:frame> ao lado do campo em exibição. <text:line-break/><text:span text:style-name="Strong_20_Emphasis">Regra associada</text:span>: Caso o município selecionado possua CEP único, o sistema exibe o CEP único e não permite associação a outro CEP (deixando o botão <draw:frame draw:style-name="media" draw:name="21" text:anchor-type="as-char" draw:z-index="21" svg:width="1.8785416666667cm" svg:height="0.555625cm"><draw:image xlink:href="Pictures/75c2fb0f034c3ea26911669d75b194f8.png" xlink:type="simple" xlink:show="embed" xlink:actuate="onLoad"/></draw:frame> e os campos de <text:span text:style-name="Emphasis">CEP</text:span>, <draw:frame draw:style-name="media" draw:name="22" text:anchor-type="as-char" draw:z-index="22" svg:width="0.60854166666667cm" svg:height="0.555625cm"><draw:image xlink:href="Pictures/4a1d013358fec02f62fd9128287614a7.gif" xlink:type="simple" xlink:show="embed" xlink:actuate="onLoad"/></draw:frame> e <draw:frame draw:style-name="media" draw:name="23" text:anchor-type="as-char" draw:z-index="23" svg:width="0.52916666666667cm" svg:height="0.555625cm"><draw:image xlink:href="Pictures/7d683db972d9051c5dfecc78c7cc997d.gif" xlink:type="simple" xlink:show="embed" xlink:actuate="onLoad"/></draw:frame> desabilitados, até que mude para um município que tenha CEP por Logradouro)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ativar as funcionalidades de pesquisa de um município, ou a seleção de bairros e CEPs.<text:line-break/>Deve ser utilizado quando não se conhece o código da informação que deseja inserir.<text:line-break/>Fica localizado ao lado do campo correspondente.<text:line-break/>Ao clicar no botão, o sistema apresentará uma outra tela, onde será realizada a pesquisa, ou seleção.<text:line-break/>Utilize também este botão para pesquisar os nomes dos Logradouros já existentes na base de dados, quando você tiver dúvidas se o Logradouro que você está querendo incluir já está cadastrado, ou não, na base dados.<text:line-break/>Ao clicar no botão, o sistema irá apresentar a tela <text:span text:style-name="Strong_20_Emphasis"><text:a xlink:type="simple" xlink:href="https://gsan.com.br/doku.php?id=ajuda:pesquisar_logradouro" text:style-name="Internet_20_link" text:visited-style-name="Visited_20_Internet_20_Link">Pesquisar Logradouro</text:a></text:span>.<text:line-break/>Após a realização da pesquisa, será apresentada a relação de Logradouros selecionados.<text:line-break/>Caso você clique no <text:span text:style-name="Emphasis">link</text:span> existente no nome do Logradouro, o sistema irá transferir o controle para a funcionalidade <text:span text:style-name="Strong_20_Emphasis"><text:a xlink:type="simple" xlink:href="https://gsan.com.br/doku.php?id=ajuda:atualizar_logradouro" text:style-name="Internet_20_link" text:visited-style-name="Visited_20_Internet_20_Link">Atualizar Logradour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limpar as informações existentes em um determinado campo da tela.<text:line-break/>Eventualmente, poderá efetuar a limpeza de campos relacionados, com o objetivo de eliminar inconsistências.<text:line-break/>Por exemplo, nesta tela, ao limpar o campo <text:span text:style-name="Strong_20_Emphasis">Município</text:span>, o sistema limpará, automaticamente, os campos de <text:span text:style-name="Strong_20_Emphasis">Bairro</text:span> e <text:span text:style-name="Strong_20_Emphasis">CEP</text:span>.<text:line-break/>É importante observar, também, que, nesta tela, ao clicar o no botão <text:span text:style-name="Strong_20_Emphasis">Apagar</text:span> do Bairro, o sistema, além de limpar o campo Bairro(s), irá excluir todos os bairros existentes na tabela correspondente.<text:line-break/>O mesmo procedimento é realizado para o campo CEP(s)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3.96875cm" style:rel-width="100%" svg:height="1.1738556338028cm" style:rel-height="scale"><draw:image xlink:href="Pictures/825b50e32f6906a8d71c4aeba83e8b6b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efetuar a vinculação de um Bairro, ou de um CEP ao Logradouro.<text:line-break/>Após clicar neste botão, o sistema irá efetuar a inserção do Bairro, ou do CEP, na tabel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remover a vinculação de um Bairro, ou de um CEP, do Logradouro.<text:line-break/>Após clicar neste botão, o sistema irá efetuar a remoção da linha do Bairro, ou do CEP, na tabel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inserção do logradouro na base de dados. Neste caso, é necessário que todos os campos estejam preenchidos corretamente.<text:line-break/>Caso exista alguma inconsistência, o sistema emitirá a mensagem de crític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a tela volte ao seu estado inicial de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o sistema encerre, sem salvar, o que está sendo feito, e volte para a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1" text:anchor-type="as-char" draw:z-index="31" svg:width="2.06375cm" style:rel-width="100%" svg:height="0.555625cm" style:rel-height="scale"><draw:image xlink:href="Pictures/2fadf8b7b54c0798434e0631b6944884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confirmar o logradouro para inser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2" text:anchor-type="as-char" draw:z-index="32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voltar à tela anterior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adastro:uc0032" text:style-name="Internet_20_link" text:visited-style-name="Visited_20_Internet_20_Link">Inserir Logradouro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logradouro" text:style-name="Internet_20_link" text:visited-style-name="Visited_20_Internet_20_Link">Logradouro</text:a></text:span></text:p>
      <text:p text:style-name="Text_20_body"><text:span text:style-name="Strong_20_Emphasis"><text:a xlink:type="simple" xlink:href="https://gsan.com.br/doku.php?id=ajuda:bairro" text:style-name="Internet_20_link" text:visited-style-name="Visited_20_Internet_20_Link">Bairro</text:a></text:span></text:p>
      <text:p text:style-name="Text_20_body"><text:span text:style-name="Strong_20_Emphasis"><text:a xlink:type="simple" xlink:href="https://gsan.com.br/doku.php?id=ajuda:enderecogrupo" text:style-name="Internet_20_link" text:visited-style-name="Visited_20_Internet_20_Link">Endereço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inserir_logradouro" text:style-name="Internet_20_link" text:visited-style-name="Visited_20_Internet_20_Link">Inserir Logradour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14:23</meta:creation-date>
    <dc:creator>Generated</dc:creator>
    <dc:date>2026-09-16T10::14:23</dc:date>
    <dc:language>en-US</dc:language>
    <meta:editing-cycles>1</meta:editing-cycles>
    <meta:editing-duration>PT0S</meta:editing-duration>
    <dc:title>ajuda:inserir_logradouro</dc:title>
  </office:meta>
</office:document-meta>
</file>