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cb2d01f80c154504f2462096c100e18e.jpg"/>
  <manifest:file-entry manifest:media-type="image/jpeg" manifest:full-path="Pictures/dfd58410fa7742af190efcb08208f096.jpg"/>
  <manifest:file-entry manifest:media-type="image/jpeg" manifest:full-path="Pictures/d7a8d08f0b947e8a22041110e23f1257.jpg"/>
  <manifest:file-entry manifest:media-type="image/png" manifest:full-path="Pictures/8d72cad27456991f60cbfd528ee32779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d79dafc4a3d658f2e75d12245045c152.jpg"/>
  <manifest:file-entry manifest:media-type="image/jpeg" manifest:full-path="Pictures/9ccbfbf9be972318ac93bac64f0981b5.jpg"/>
  <manifest:file-entry manifest:media-type="image/png" manifest:full-path="Pictures/5f590b4f0af08d229e3ffdc9b7f87be9.png"/>
  <manifest:file-entry manifest:media-type="image/jpeg" manifest:full-path="Pictures/b94c0738487e12774fea601c19165ab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inserir_dados_tarifa_social_-_caerr"/><text:bookmark-start text:name="__RefHeading___inserir_dados_tarifa_social_-_caerr_1"/><text:bookmark-start text:name="inserir_dados_tarifa_social_-_caerr"/>Inserir Dados Tarifa Social - CAERR<text:bookmark-end text:name="__RefHeading___inserir_dados_tarifa_social_-_caerr_1"/><text:bookmark-end text:name="inserir_dados_tarifa_social_-_caerr"/></text:h>
      <text:p text:style-name="Text_20_body">O objetivo desta funcionalidade é inserir os dados da tarifa social para determinado imóvel, segundo os novos critérios no cálculo do valor da conta dos imóveis cadastrados na tarifa social para a <text:span text:style-name="Strong_20_Emphasis">CAERR</text:span> 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tarifa_social" text:style-name="Internet_20_link" text:visited-style-name="Visited_20_Internet_20_Link">Tarifa Social</text:a> &gt; <text:a xlink:type="simple" xlink:href="https://gsan.com.br/doku.php?id=ajuda:dados_da_tarifa_social" text:style-name="Internet_20_link" text:visited-style-name="Visited_20_Internet_20_Link">Dados da Tarifa Social</text:a> &gt; Inserir Dados Tarifa Social</text:span>. Feito isso, o sistema acessa a tela abaixo. Para verificar o procedimento para as demais empresas, clique <text:span text:style-name="Strong_20_Emphasis"><text:a xlink:type="simple" xlink:href="https://gsan.com.br/doku.php?id=ajuda:inserir_dados_tarifa_social" text:style-name="Internet_20_link" text:visited-style-name="Visited_20_Internet_20_Link">AQUI</text:a></text:span>.</text:p>
          </table:table-cell>
        </table:table-row>
      </table:table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5125cm" svg:height="11.403541666667cm"><draw:image xlink:href="Pictures/cb2d01f80c154504f2462096c100e18e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 número do registro de atendimento (RA). O sistema obtém a matrícula do imóvel a partir do registro de atendimento e exibe as seguintes informações: matrícula do imóvel e seu endereço. No campo <text:span text:style-name="Strong_20_Emphasis">Parecer do Encerramento</text:span> deixe registrado por extenso o parecer quando do encerramento do imóvel da tarifa social. Caso deixe o campo em branco, o sistema informará a mensagem padrão: <text:span text:style-name="Emphasis">Encerrado através da funcionalidade Inserir Dados da Tarifa Social</text:span>.</text:p>
            <text:p text:style-name="Text_20_body">Dito isso, acesse a aba <text:span text:style-name="Strong_20_Emphasis">Tarifa Social</text:span> para visualizar os dados do cliente com mais detalhes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2" text:anchor-type="paragraph" draw:z-index="2" svg:width="16.377708333333cm" svg:height="13.229166666667cm"><draw:image xlink:href="Pictures/dfd58410fa7742af190efcb08208f096.jpg" xlink:type="simple" xlink:show="embed" xlink:actuate="onLoad"/></draw:frame></text:p></table:table-cell></table:table-row></table:table></draw:text-box></draw:frame></text:p>
      <text:p text:style-name="Text_20_body">Acima, o sistema traz os detalhes dos dados do cliente, como complemento do endereço, número do cartão do programa social, além de uma tabela com os consumos superiores ao limite definido. Para a <text:span text:style-name="Strong_20_Emphasis">CAERR</text:span>, o limite definido e os critérios do cálculo do valor da conta dos imóveis cadastrados na <text:span text:style-name="Emphasis">Tarifa Social</text:span> foram registrados na <text:span text:style-name="Strong_20_Emphasis">RESOLUÇÃO N° 002/2018 — DIRETORIA EXECUTIVA</text:span>. São eles:</text:p>
      <text:list text:style-name="Numbering_20_1" text:continue-numbering="false">
        <text:list-item>
          <text:p text:style-name="LastListParagraph_Numbering_20_1_Content_First"> A tarifa mínima para imóveis na tarifa social será <text:span text:style-name="Strong_20_Emphasis">15,02</text:span> para consumo até <text:span text:style-name="Strong_20_Emphasis">12 m³</text:span>. Para consumos por economia entre <text:span text:style-name="Strong_20_Emphasis">13</text:span> e <text:span text:style-name="Strong_20_Emphasis">20</text:span>, os valores são calculados conforme a tabela abaixo:</text:p>
        </text:list-item>
      </text:list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CONSUMO M³</text:span> </text:p>
          </table:table-cell>
          <table:table-cell office:value-type="string" table:style-name="tableheader">
            <text:p text:style-name="Table_20_Heading"><text:span text:style-name="Strong_20_Emphasis">VALORES EM REAL (SEM ESGOTO)</text:span> </text:p>
          </table:table-cell>
          <table:table-cell office:value-type="string" table:style-name="tableheader">
            <text:p text:style-name="Table_20_Heading"><text:span text:style-name="Strong_20_Emphasis">VALORES EM REAL (COM ESGOTO 80%)</text:span></text:p>
          </table:table-cell>
        </table:table-row>
        <table:table-row>
          <table:table-cell office:value-type="string" table:style-name="tablecell">
            <text:p text:style-name="tablealignleft">0-12</text:p>
          </table:table-cell>
          <table:table-cell office:value-type="string" table:style-name="tablecell">
            <text:p text:style-name="tablealignleft">15,02</text:p>
          </table:table-cell>
          <table:table-cell office:value-type="string" table:style-name="tablecell">
            <text:p text:style-name="tablealignleft">27,03</text:p>
          </table:table-cell>
        </table:table-row>
        <table:table-row>
          <table:table-cell office:value-type="string" table:style-name="tablecell">
            <text:p text:style-name="tablealignleft">13-15</text:p>
          </table:table-cell>
          <table:table-cell office:value-type="string" table:style-name="tablecell">
            <text:p text:style-name="tablealignleft">19,14</text:p>
          </table:table-cell>
          <table:table-cell office:value-type="string" table:style-name="tablecell">
            <text:p text:style-name="tablealignleft">34,45</text:p>
          </table:table-cell>
        </table:table-row>
        <table:table-row>
          <table:table-cell office:value-type="string" table:style-name="tablecell">
            <text:p text:style-name="tablealignleft">16-17</text:p>
          </table:table-cell>
          <table:table-cell office:value-type="string" table:style-name="tablecell">
            <text:p text:style-name="tablealignleft">21,97</text:p>
          </table:table-cell>
          <table:table-cell office:value-type="string" table:style-name="tablecell">
            <text:p text:style-name="tablealignleft">39,54</text:p>
          </table:table-cell>
        </table:table-row>
        <table:table-row>
          <table:table-cell office:value-type="string" table:style-name="tablecell">
            <text:p text:style-name="tablealignleft">18-19</text:p>
          </table:table-cell>
          <table:table-cell office:value-type="string" table:style-name="tablecell">
            <text:p text:style-name="tablealignleft">24,86</text:p>
          </table:table-cell>
          <table:table-cell office:value-type="string" table:style-name="tablecell">
            <text:p text:style-name="tablealignleft">44,74</text:p>
          </table:table-cell>
        </table:table-row>
        <table:table-row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29,46</text:p>
          </table:table-cell>
          <table:table-cell office:value-type="string" table:style-name="tablecell">
            <text:p text:style-name="tablealignleft">53,02</text:p>
          </table:table-cell>
        </table:table-row>
      </table:table>
      <text:list text:style-name="List_20_1" text:continue-numbering="false">
        <text:list-item>
          <text:p text:style-name="LastListParagraph_List_20_1_Content_First"> 2 Acima de <text:span text:style-name="Strong_20_Emphasis">20 m³</text:span>, o sistema cobra a tarifa normal para imóveis residenciais, como se eles não estivessem enquadrados na <text:span text:style-name="Emphasis">Tarifa Social</text:span>, sendo definido que o cálculo dos valores de água e esgoto para os imóveis que estiverem na <text:span text:style-name="Emphasis">Tarifa Social</text:span> são obtidos mediante a utilização de uma <text:span text:style-name="Strong_20_Emphasis">Tabela de Tarifas por Faixa de Consumo</text:span>, conforme apresentada a seguir:</text:p>
        </text:list-item>
      </text:list>
      <text:p text:style-name="Text_20_body"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CONSUMO M³</text:span> </text:p>
          </table:table-cell>
          <table:table-cell office:value-type="string" table:style-name="tableheader">
            <text:p text:style-name="Table_20_Heading"><text:span text:style-name="Strong_20_Emphasis">VALOR M³</text:span> </text:p>
          </table:table-cell>
          <table:table-cell office:value-type="string" table:style-name="tableheader">
            <text:p text:style-name="Table_20_Heading"><text:span text:style-name="Strong_20_Emphasis">VALOR COBRADO</text:span></text:p>
          </table:table-cell>
        </table:table-row>
        <table:table-row>
          <table:table-cell office:value-type="string" table:style-name="tablecell">
            <text:p text:style-name="tablealignleft">13-13</text:p>
          </table:table-cell>
          <table:table-cell office:value-type="string" table:style-name="tablecell">
            <text:p text:style-name="tablealignleft">4,12</text:p>
          </table:table-cell>
          <table:table-cell office:value-type="string" table:style-name="tablecell">
            <text:p text:style-name="tablealignleft">19,14</text:p>
          </table:table-cell>
        </table:table-row>
        <table:table-row>
          <table:table-cell office:value-type="string" table:style-name="tablecell">
            <text:p text:style-name="tablealignleft">14-15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19,14</text:p>
          </table:table-cell>
        </table:table-row>
        <table:table-row>
          <table:table-cell office:value-type="string" table:style-name="tablecell">
            <text:p text:style-name="tablealignleft">16-16</text:p>
          </table:table-cell>
          <table:table-cell office:value-type="string" table:style-name="tablecell">
            <text:p text:style-name="tablealignleft">2,83</text:p>
          </table:table-cell>
          <table:table-cell office:value-type="string" table:style-name="tablecell">
            <text:p text:style-name="tablealignleft">21,97</text:p>
          </table:table-cell>
        </table:table-row>
        <table:table-row>
          <table:table-cell office:value-type="string" table:style-name="tablecell">
            <text:p text:style-name="tablealignleft">17-17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21,97</text:p>
          </table:table-cell>
        </table:table-row>
        <table:table-row>
          <table:table-cell office:value-type="string" table:style-name="tablecell">
            <text:p text:style-name="tablealignleft">18-18</text:p>
          </table:table-cell>
          <table:table-cell office:value-type="string" table:style-name="tablecell">
            <text:p text:style-name="tablealignleft">2,89</text:p>
          </table:table-cell>
          <table:table-cell office:value-type="string" table:style-name="tablecell">
            <text:p text:style-name="tablealignleft">24,86</text:p>
          </table:table-cell>
        </table:table-row>
        <table:table-row>
          <table:table-cell office:value-type="string" table:style-name="tablecell">
            <text:p text:style-name="tablealignleft">19-19</text:p>
          </table:table-cell>
          <table:table-cell office:value-type="string" table:style-name="tablecell">
            <text:p text:style-name="tablealignleft">0,00</text:p>
          </table:table-cell>
          <table:table-cell office:value-type="string" table:style-name="tablecell">
            <text:p text:style-name="tablealignleft">24,86</text:p>
          </table:table-cell>
        </table:table-row>
        <table:table-row>
          <table:table-cell office:value-type="string" table:style-name="tablecell">
            <text:p text:style-name="tablealignleft">20-20</text:p>
          </table:table-cell>
          <table:table-cell office:value-type="string" table:style-name="tablecell">
            <text:p text:style-name="tablealignleft">4,60</text:p>
          </table:table-cell>
          <table:table-cell office:value-type="string" table:style-name="tablecell">
            <text:p text:style-name="tablealignleft">29,46</text:p>
          </table:table-cell>
        </table:table-row>
        <table:table-row>
          <table:table-cell office:value-type="string" table:style-name="tablecell">
            <text:p text:style-name="tablealignleft">21-21</text:p>
          </table:table-cell>
          <table:table-cell office:value-type="string" table:style-name="tablecell">
            <text:p text:style-name="tablealignleft">34,44</text:p>
          </table:table-cell>
          <table:table-cell office:value-type="string" table:style-name="tablecell">
            <text:p text:style-name="tablealignleft">63,90</text:p>
          </table:table-cell>
        </table:table-row>
        <table:table-row>
          <table:table-cell office:value-type="string" table:style-name="tablecell">
            <text:p text:style-name="tablealignleft">22-30</text:p>
          </table:table-cell>
          <table:table-cell office:value-type="string" table:style-name="tablecell">
            <text:p text:style-name="tablealignleft">3,4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31-31</text:p>
          </table:table-cell>
          <table:table-cell office:value-type="string" table:style-name="tablecell">
            <text:p text:style-name="tablealignleft">10,09</text:p>
          </table:table-cell>
          <table:table-cell office:value-type="string" table:style-name="tablecell">
            <text:p text:style-name="tablealignleft">104,68</text:p>
          </table:table-cell>
        </table:table-row>
        <table:table-row>
          <table:table-cell office:value-type="string" table:style-name="tablecell">
            <text:p text:style-name="tablealignleft">32-40</text:p>
          </table:table-cell>
          <table:table-cell office:value-type="string" table:style-name="tablecell">
            <text:p text:style-name="tablealignleft">3,9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41-41</text:p>
          </table:table-cell>
          <table:table-cell office:value-type="string" table:style-name="tablecell">
            <text:p text:style-name="tablealignleft">5,41</text:p>
          </table:table-cell>
          <table:table-cell office:value-type="string" table:style-name="tablecell">
            <text:p text:style-name="tablealignleft">145,28</text:p>
          </table:table-cell>
        </table:table-row>
        <table:table-row>
          <table:table-cell office:value-type="string" table:style-name="tablecell">
            <text:p text:style-name="tablealignleft">42-50</text:p>
          </table:table-cell>
          <table:table-cell office:value-type="string" table:style-name="tablecell">
            <text:p text:style-name="tablealignleft">4,2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51-51</text:p>
          </table:table-cell>
          <table:table-cell office:value-type="string" table:style-name="tablecell">
            <text:p text:style-name="tablealignleft">5,70</text:p>
          </table:table-cell>
          <table:table-cell office:value-type="string" table:style-name="tablecell">
            <text:p text:style-name="tablealignleft">189,23</text:p>
          </table:table-cell>
        </table:table-row>
        <table:table-row>
          <table:table-cell office:value-type="string" table:style-name="tablecell">
            <text:p text:style-name="tablealignleft">52-60</text:p>
          </table:table-cell>
          <table:table-cell office:value-type="string" table:style-name="tablecell">
            <text:p text:style-name="tablealignleft">4,57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61-61</text:p>
          </table:table-cell>
          <table:table-cell office:value-type="string" table:style-name="tablecell">
            <text:p text:style-name="tablealignleft">6,15</text:p>
          </table:table-cell>
          <table:table-cell office:value-type="string" table:style-name="tablecell">
            <text:p text:style-name="tablealignleft">236,51</text:p>
          </table:table-cell>
        </table:table-row>
        <table:table-row>
          <table:table-cell office:value-type="string" table:style-name="tablecell">
            <text:p text:style-name="tablealignleft">62-70</text:p>
          </table:table-cell>
          <table:table-cell office:value-type="string" table:style-name="tablecell">
            <text:p text:style-name="tablealignleft">4,9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71-71</text:p>
          </table:table-cell>
          <table:table-cell office:value-type="string" table:style-name="tablecell">
            <text:p text:style-name="tablealignleft">6,42</text:p>
          </table:table-cell>
          <table:table-cell office:value-type="string" table:style-name="tablecell">
            <text:p text:style-name="tablealignleft">287,12</text:p>
          </table:table-cell>
        </table:table-row>
        <table:table-row>
          <table:table-cell office:value-type="string" table:style-name="tablecell">
            <text:p text:style-name="tablealignleft">72-80</text:p>
          </table:table-cell>
          <table:table-cell office:value-type="string" table:style-name="tablecell">
            <text:p text:style-name="tablealignleft">5,25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81-81</text:p>
          </table:table-cell>
          <table:table-cell office:value-type="string" table:style-name="tablecell">
            <text:p text:style-name="tablealignleft">6,70</text:p>
          </table:table-cell>
          <table:table-cell office:value-type="string" table:style-name="tablecell">
            <text:p text:style-name="tablealignleft">341,07</text:p>
          </table:table-cell>
        </table:table-row>
        <table:table-row>
          <table:table-cell office:value-type="string" table:style-name="tablecell">
            <text:p text:style-name="tablealignleft">82-90</text:p>
          </table:table-cell>
          <table:table-cell office:value-type="string" table:style-name="tablecell">
            <text:p text:style-name="tablealignleft">5,58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91-91</text:p>
          </table:table-cell>
          <table:table-cell office:value-type="string" table:style-name="tablecell">
            <text:p text:style-name="tablealignleft">7,07</text:p>
          </table:table-cell>
          <table:table-cell office:value-type="string" table:style-name="tablecell">
            <text:p text:style-name="tablealignleft">398,36</text:p>
          </table:table-cell>
        </table:table-row>
        <table:table-row>
          <table:table-cell office:value-type="string" table:style-name="tablecell">
            <text:p text:style-name="tablealignleft">92-100</text:p>
          </table:table-cell>
          <table:table-cell office:value-type="string" table:style-name="tablecell">
            <text:p text:style-name="tablealignleft">5,91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1-101</text:p>
          </table:table-cell>
          <table:table-cell office:value-type="string" table:style-name="tablecell">
            <text:p text:style-name="tablealignleft">9,84</text:p>
          </table:table-cell>
          <table:table-cell office:value-type="string" table:style-name="tablecell">
            <text:p text:style-name="tablealignleft">461,39</text:p>
          </table:table-cell>
        </table:table-row>
        <table:table-row>
          <table:table-cell office:value-type="string" table:style-name="tablecell">
            <text:p text:style-name="tablealignleft">Acima de 101</text:p>
          </table:table-cell>
          <table:table-cell office:value-type="string" table:style-name="tablecell">
            <text:p text:style-name="tablealignleft">6,27</text:p>
          </table:table-cell>
          <table:table-cell office:value-type="string" table:style-name="tablecell"/>
        </table:table-row>
      </table:table>
      <text:p text:style-name="Text_20_body"><text:line-break/></text:p>
      <table:table table:style-name="Table">
        <table:table-column table:style-name="odt_auto_style_table_column_8_1"/>
        <table:table-row>
          <table:table-cell office:value-type="string" table:style-name="tablecell">
            <text:list text:style-name="List_20_1" text:continue-numbering="false">
              <text:list-item>
                <text:p text:style-name="List_20_1_Content_First"> 3 Caso o imóvel utilize a rede coletora de esgotos da <text:span text:style-name="Strong_20_Emphasis">CAERR</text:span>, o valor de esgoto cobrado corresponde a <text:span text:style-name="Strong_20_Emphasis">80%</text:span> do valor de água.</text:p>
              </text:list-item>
              <text:list-item>
                <text:p text:style-name="List_20_1_Content"> 4 No caso da <text:span text:style-name="Strong_20_Emphasis">CAERR</text:span>, para a obtenção do valor de água e esgoto dos imóveis não enquadrados na <text:span text:style-name="Emphasis">Tarifa Social</text:span>, o cálculo continua da mesma forma de hoje.</text:p>
              </text:list-item>
              <text:list-item>
                <text:p text:style-name="List_20_1_Content"> 5 O usuário deve cadastrar a tabela com a respectiva vigência e com as faixas para a categoria residencial, para que a regra de consumo acima de <text:span text:style-name="Strong_20_Emphasis">20 m³</text:span> tenha o cálculo aproximado do valor sem tarifa social. Deve-se informar todos os valores na tabela de faixa.</text:p>
              </text:list-item>
              <text:list-item>
                <text:p text:style-name="List_20_1_Content"> 6 Para atender a nova resolução, foram alterados o cálculo dos valores de água e esgoto, inclusive no <text:span text:style-name="Strong_20_Emphasis"><text:a xlink:type="simple" xlink:href="https://gsan.com.br/doku.php?id=ajuda:calcular_consumo_no_dispositivo_movel_android" text:style-name="Internet_20_link" text:visited-style-name="Visited_20_Internet_20_Link">mobile</text:a></text:span>.</text:p>
              </text:list-item>
              <text:list-item>
                <text:p text:style-name="List_20_1_Content_Last"> 7 Durante a renovação do cadastro de tarifa social, será feita uma consulta às últimas doze contas. Caso o consumo em pelo menos <text:span text:style-name="Strong_20_Emphasis">3 contas</text:span> tenha sido <text:span text:style-name="Emphasis">maior</text:span> que o valor definido como limite, que no caso é <text:span text:style-name="Strong_20_Emphasis">20 m³</text:span>, é emitido um alerta relatando quais contas ultrapassaram esse limite. Nesse caso, a renovação só será permitida se o usuário do sistema tiver <text:span text:style-name="Emphasis">permissão especial</text:span> (na tela acima, aba <text:span text:style-name="Strong_20_Emphasis">Tarifa Social</text:span>, o alerta é dado em <text:span text:style-name=""><text:span text:style-name="Strong_20_Emphasis">vermelho</text:span></text:span>). Esta validação só será feita se o cliente já tiver sido enquadrado na tarifa social.</text:p>
              </text:list-item>
            </text:list>
          </table:table-cell>
        </table:table-row>
      </table:table>
      <text:p text:style-name="Text_20_body"><text:line-break/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Dito isso, clique no <text:span text:style-name="Emphasis">link</text:span> do nome do <text:span text:style-name="Strong_20_Emphasis">Cliente Usuário</text:span> para inserir os dados da tarifa social. O sistema acessa a tela a seguir:</text:p>
          </table:table-cell>
        </table:table-row>
      </table:table>
      <text:p text:style-name="Text_20_body"><draw:frame draw:style-name="PluginODTAutoStyle_Frame_22_text_frame" draw:name="Frame3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draw:frame draw:style-name="mediacenter" draw:name="3" text:anchor-type="paragraph" draw:z-index="3" svg:width="11.641666666667cm" svg:height="14.419791666667cm"><draw:image xlink:href="Pictures/d7a8d08f0b947e8a22041110e23f1257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tablealignleft">Agora, preencha os campos acima para inserir os dados da tarifa social, com atenção especial para os campos <text:span text:style-name="Strong_20_Emphasis">Data de validade</text:span> e <text:span text:style-name="Strong_20_Emphasis">Número de Parcelas</text:span>, de preenchimento obrigatório apenas se o cartão do programa social selecionado possuir <text:span text:style-name="Emphasis">validade</text:span> ou um <text:span text:style-name="Emphasis">número máximo de meses</text:span> para adesão na tarifa social. Os preenchimentos devem se limitar ao restrito ao cartão; e não informado, caso contrário.</text:p>
            <text:p text:style-name="Text_20_body">Já o número de contrato da companhia de eletricidade deve ser informado apenas se o consumo for informado, com até cinco dígitos. <text:span text:style-name="Strong_20_Emphasis">Atenção</text:span>: Para o cadastramento na tarifa social, é obrigatório que o imóvel tenha o número do contrato da empresa de energia <text:span text:style-name="Emphasis">ou</text:span> o número do IPTU <text:span text:style-name="Emphasis">ou</text:span> tenha sido realizada uma fiscalização no imóvel. Quanto aos dados relativos à renda familiar, são obrigatórios caso os dados do cartão do programa social não sejam informados. Ainda assim, a renda informada não deve exceder a um salário mínimo.</text:p>
            <text:p text:style-name="Text_20_body">Preenchidos os campos, clique em <draw:frame draw:style-name="media" draw:name="4" text:anchor-type="as-char" draw:z-index="4" svg:width="1.4816666666667cm" svg:height="0.58208333333333cm"><draw:image xlink:href="Pictures/8d72cad27456991f60cbfd528ee32779.png" xlink:type="simple" xlink:show="embed" xlink:actuate="onLoad"/></draw:frame>. Feito isso, o sistema insere os dados da tarifa social para o cliente vinculado ao registro de atendimento, cujo cartão do programa social esteja válido.</text:p>
          </table:table-cell>
        </table:table-row>
      </table:table>
      <text:p text:style-name="Text_20_body"><text:line-break/></text:p>
      <text:h text:style-name="Heading_20_2" text:outline-level="2"><text:bookmark-start text:name="__RefHeading___funcionalidade_dos_botoes_3"/><text:bookmark-start text:name="funcionalidade_dos_botoes"/>Funcionalidade dos Botões<text:bookmark-end text:name="__RefHeading___funcionalidade_dos_botoes_3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r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4816666666667cm" svg:height="0.58208333333333cm"><draw:image xlink:href="Pictures/8d72cad27456991f60cbfd528ee3277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insere os dados da tarifa soci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666875cm" svg:height="0.52916666666667cm"><draw:image xlink:href="Pictures/d79dafc4a3d658f2e75d12245045c15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conclusão da atualização dos dados na base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2.2489583333333cm" style:rel-width="100%" svg:height="0.714375cm" style:rel-height="scale"><draw:image xlink:href="Pictures/9ccbfbf9be972318ac93bac64f0981b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cess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2.4341666666667cm" style:rel-width="100%" svg:height="0.66145833333333cm" style:rel-height="scale"><draw:image xlink:href="Pictures/5f590b4f0af08d229e3ffdc9b7f87be9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.</text:p>
          </table:table-cell>
        </table:table-row>
      </table:table>
      <text:h text:style-name="Heading_20_2" text:outline-level="2"><text:bookmark-start text:name="__RefHeading___referencias_4"/><text:bookmark-start text:name="referencias"/>Referências<text:bookmark-end text:name="__RefHeading___referencias_4"/><text:bookmark-end text:name="referencias"/></text:h>
      <text:p text:style-name="Text_20_body"><text:span text:style-name="Strong_20_Emphasis"><text:a xlink:type="simple" xlink:href="https://gsan.com.br/doku.php?id=postgres:cadastro:uc0054" text:style-name="Internet_20_link" text:visited-style-name="Visited_20_Internet_20_Link">Inserir Dados Tarifa Social</text:a></text:span></text:p>
      <text:p text:style-name="Text_20_body"><text:span text:style-name="Strong_20_Emphasis"><text:a xlink:type="simple" xlink:href="https://gsan.com.br/doku.php?id=postgres:cadastro:uc0069" text:style-name="Internet_20_link" text:visited-style-name="Visited_20_Internet_20_Link">Manter Dados Tarifa Social</text:a></text:span></text:p>
      <text:p text:style-name="Text_20_body"><text:span text:style-name="Strong_20_Emphasis"><text:a xlink:type="simple" xlink:href="https://gsan.com.br/doku.php?id=postgres:atendimento_ao_publico:uc0366" text:style-name="Internet_20_link" text:visited-style-name="Visited_20_Internet_20_Link">Inserir Registro de Atendimento</text:a></text:span></text:p>
      <text:h text:style-name="Heading_20_3" text:outline-level="3"><text:bookmark-start text:name="__RefHeading___termos_principais_5"/><text:bookmark-start text:name="termos_principais"/>Termos Principais<text:bookmark-end text:name="__RefHeading___termos_principais_5"/><text:bookmark-end text:name="termos_principais"/></text:h>
      <text:p text:style-name="Text_20_body"><text:span text:style-name="Strong_20_Emphasis"><text:a xlink:type="simple" xlink:href="https://gsan.com.br/doku.php?id=ajuda:e#economia" text:style-name="Internet_20_link" text:visited-style-name="Visited_20_Internet_20_Link">Economia</text:a></text:span></text:p>
      <text:p text:style-name="Text_20_body"><text:span text:style-name="Strong_20_Emphasis"><text:a xlink:type="simple" xlink:href="https://gsan.com.br/doku.php?id=ajuda:c#categoria_do_imovel" text:style-name="Internet_20_link" text:visited-style-name="Visited_20_Internet_20_Link">Categoria do Imóvel</text:a></text:span></text:p>
      <text:p text:style-name="Text_20_body"><text:span text:style-name="Strong_20_Emphasis"><text:a xlink:type="simple" xlink:href="https://gsan.com.br/doku.php?id=ajuda:s#subcategoria" text:style-name="Internet_20_link" text:visited-style-name="Visited_20_Internet_20_Link">Subcategoria do Imóvel</text:a></text:span></text:p>
      <text:p text:style-name="Text_20_body"><text:span text:style-name="Strong_20_Emphasis"><text:a xlink:type="simple" xlink:href="https://gsan.com.br/doku.php?id=ajuda:a#anormalidade_de_leitura" text:style-name="Internet_20_link" text:visited-style-name="Visited_20_Internet_20_Link">Anormalidade de Leitura</text:a></text:span></text:p>
      <text:p text:style-name="Text_20_body"><text:span text:style-name="Strong_20_Emphasis"><text:a xlink:type="simple" xlink:href="https://gsan.com.br/doku.php?id=ajuda:p#perfil_do_imovel" text:style-name="Internet_20_link" text:visited-style-name="Visited_20_Internet_20_Link">Perfil do Imóvel</text:a></text:span></text:p>
      <text:p text:style-name="Text_20_body"><text:span text:style-name="Strong_20_Emphasis"><text:a xlink:type="simple" xlink:href="https://gsan.com.br/doku.php?id=ajuda:r#registro_de_atendimento" text:style-name="Internet_20_link" text:visited-style-name="Visited_20_Internet_20_Link">Registro de Atendimento</text:a></text:span></text:p>
      <text:p text:style-name="Text_20_body"><text:span text:style-name="Strong_20_Emphasis"><text:a xlink:type="simple" xlink:href="http://www.rn.gov.br/Conteudo.asp?TRAN=ITEM&amp;TARG=41245&amp;ACT=null&amp;PAGE=0&amp;PARM=null&amp;LBL=ACERVO+DE+MAT%C3%89RIAS" text:style-name="Internet_20_link" text:visited-style-name="Visited_20_Internet_20_Link">Tarifa Social</text:a></text:span></text:p>
      <text:p text:style-name="Text_20_body"><text:line-break/>
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9::38:59</meta:creation-date>
    <dc:creator>Generated</dc:creator>
    <dc:date>2026-09-12T19::38:59</dc:date>
    <dc:language>en-US</dc:language>
    <meta:editing-cycles>1</meta:editing-cycles>
    <meta:editing-duration>PT0S</meta:editing-duration>
    <dc:title>ajuda:inserir_dados_tarifa_social_-_caerr</dc:title>
  </office:meta>
</office:document-meta>
</file>