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886f88f65835e21468f6cf02f215ae91.png"/>
  <manifest:file-entry manifest:media-type="image/jpeg" manifest:full-path="Pictures/c1ecb1d691e0babeca18114770bb4e79.jpg"/>
  <manifest:file-entry manifest:media-type="image/png" manifest:full-path="Pictures/cd5fa571241607c16cfe66b63211e2ba.png"/>
  <manifest:file-entry manifest:media-type="image/jpeg" manifest:full-path="Pictures/d96b8860e9e0641abe9ab987327b3d4b.jpg"/>
  <manifest:file-entry manifest:media-type="image/png" manifest:full-path="Pictures/7a3ee5346a6dae1d0123bfe37257827a.png"/>
  <manifest:file-entry manifest:media-type="image/jpeg" manifest:full-path="Pictures/809d1c3219c33efb2eb26f2d3a0fd4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" draw:name="0" text:anchor-type="as-char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
<draw:a xlink:type="simple" xlink:href="https://gsan.com.br/doku.php?id=ajuda"><draw:frame draw:style-name="mediaright" draw:name="1" text:anchor-type="paragraph" draw:z-index="1" svg:width="5.2916666666667cm" style:rel-width="100%" svg:height="4.0805171530978cm" style:rel-height="scale"><draw:image xlink:href="Pictures/886f88f65835e21468f6cf02f215ae91.png" xlink:type="simple" xlink:show="embed" xlink:actuate="onLoad"/></draw:frame></draw:a></text:p>
      <text:h text:style-name="Heading_20_1" text:outline-level="1"><text:bookmark text:name="ajuda:inserir_anormalidade_de_consumo"/><text:bookmark-start text:name="__RefHeading___inserir_anormalidade_de_consumo_1"/><text:bookmark-start text:name="inserir_anormalidade_de_consumo"/>Inserir Anormalidade de Consumo<text:bookmark-end text:name="__RefHeading___inserir_anormalidade_de_consumo_1"/><text:bookmark-end text:name="inserir_anormalidade_de_consum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uma anormalidade de consumo. Ela pode ser acessada via <text:span text:style-name="Strong_20_Emphasis">Menu de Sistema</text:span> por dois caminhos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hidrometro" text:style-name="Internet_20_link" text:visited-style-name="Visited_20_Internet_20_Link">Hidrômetro</text:a> &gt; Inserir Anormalidade de Consumo</text:span>.</text:p>
              </text:list-item>
              <text:list-item>
                <text:p text:style-name="List_20_1_Content_La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micromedicao" text:style-name="Internet_20_link" text:visited-style-name="Visited_20_Internet_20_Link">Micromedição</text:a> &gt; <text:a xlink:type="simple" xlink:href="https://gsan.com.br/doku.php?id=ajuda:hidrometro" text:style-name="Internet_20_link" text:visited-style-name="Visited_20_Internet_20_Link">Hidrômetro</text:a> &gt; Inserir Anormalidade de Consumo</text:span>.</text:p>
              </text:list-item>
            </text:list>
          </table:table-cell>
        </table:table-row>
      </table:table>
      <text:p text:style-name="Text_20_body">Feito isso, o sistema acessa a tela abaixo:</text:p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 tela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2" text:anchor-type="paragraph" draw:z-index="2" svg:width="16.404166666667cm" svg:height="12.805833333333cm"><draw:image xlink:href="Pictures/c1ecb1d691e0babeca18114770bb4e7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s dados necessários para realizar a inclusão da anormalidade (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) e clique no botão <draw:frame draw:style-name="media" draw:name="3" text:anchor-type="as-char" draw:z-index="3" svg:width="1.4816666666667cm" svg:height="0.58208333333333cm"><draw:image xlink:href="Pictures/cd5fa571241607c16cfe66b63211e2ba.png" xlink:type="simple" xlink:show="embed" xlink:actuate="onLoad"/></draw:frame>.</text:p>
            <text:p text:style-name="Text_20_body">Por solicitação da <text:span text:style-name="Strong_20_Emphasis">Caern</text:span>, foi criado um indicador <text:span text:style-name="Emphasis">Indicador Regra para o Cálculo de Consumo para Imóvel Condomínio</text:span> como parâmetro nas anormalidades de consumo, para indicar se essas anormalidades serão levadas em consideração no cálculo de consumo das medições individualizadas. Com esse parâmetro criado, foi alterada a geração de arquivos <text:span text:style-name="Emphasis">texto</text:span> para leitura, de forma a incluí-los no arquivo de ida. De modo semelhante, foi alterado o carregamento dos arquivos <text:span text:style-name="Emphasis">texto</text:span> no celular, para que esse parâmetro seja salvo na base de dados.</text:p>
            <text:p text:style-name="Text_20_body">Também para a <text:span text:style-name="Strong_20_Emphasis">CAERN</text:span>, o campo <text:span text:style-name="Strong_20_Emphasis">Consumo Utilizado no Rateio</text:span> ajusta o somatório dos volumes para rateio, considerando no somatório os consumos individuais. Nesse caso, para anormalidades de consumo marcadas como <text:span text:style-name="Emphasis">Medido</text:span>, é considerado o volume integral apurado para a economia (consumo medido) no cálculo do rateio no somatório dos consumos individuais dos imóveis para as unidades que tiverem anormalidade de consumo. Marcando <text:span text:style-name="Emphasis">Cobrado</text:span>, é considerado o consumo cobrado no cálculo do rateio no somatório dos consumos individuais dos imóveis para as unidades que tiverem anormalidade de consumo.</text:p>
            <text:p text:style-name="Text_20_body">No celular, o cálculo do consumo verifica se deve ou não levar em consideração essas anormalidades. Caso o parâmetro para o cálculo do consumo esteja com a opção <text:span text:style-name="Strong_20_Emphasis">Sim</text:span>, o sistema ignora o estouro de consumo para o imóvel condomínio e a anormalidade será utilizada. Caso a opção seja <text:span text:style-name="Strong_20_Emphasis">Não</text:span>, é considerado o consumo real. Mesmo que caia em uma das Anormalidades de Leituras <text:span text:style-name="Strong_20_Emphasis">EC - Estouro de Consumo</text:span>, <text:span text:style-name="Strong_20_Emphasis">AC - Alto Consumo</text:span> e <text:span text:style-name="Strong_20_Emphasis">BC - Baixo Consumo</text:span>, o sistema ignora a regra, fazendo com que a leitura informada seja levada em consideração no cálculo, independente do histórico de consumo.</text:p>
            <text:p text:style-name="Text_20_body">No celular, será enviado no arquivo de retorno o parâmetro utilizado para essa cálculo. Isso se faz necessário para evitar que uma mudança no parâmetro com os arquivos já gerados gere distorções entre o cálculo do GSAN e o realizado no celular.</text:p>
            <text:p text:style-name="Text_20_body">Para mais detalhes sobre o cálculo do consumo e a leitura dos hidrômetros via celular, consulte o módulo <text:span text:style-name="Strong_20_Emphasis"><text:a xlink:type="simple" xlink:href="https://gsan.com.br/doku.php?id=ajuda:mobile" text:style-name="Internet_20_link" text:visited-style-name="Visited_20_Internet_20_Link">Mobilidade</text:a></text:span>.</text:p>
            <text:p text:style-name="Text_20_body">Alterado o cálculo de consumo do GSAN para  levar em consideração o <text:span text:style-name="Strong_20_Emphasis">PARÂMETRO RETORNADO</text:span>. Caso o parâmetro para o cálculo do consumo esteja com a opção <text:span text:style-name="Strong_20_Emphasis">Sim</text:span>, o sistema ignora o estouro de consumo para o imóvel condomínio e a anormalidade será utilizada. Caso a opção seja <text:span text:style-name="Strong_20_Emphasis">Não</text:span>, é considerado o consumo real. Mesmo que caia em uma das Anormalidades de Leituras <text:span text:style-name="Strong_20_Emphasis">EC - Estouro de Consumo</text:span>, <text:span text:style-name="Strong_20_Emphasis">AC - Alto Consumo</text:span> e <text:span text:style-name="Strong_20_Emphasis">BC - Baixo Consumo</text:span>, o sistema ignora a regra, fazendo com que a leitura informada seja levada em consideração no calculo, independentemente do histórico de consumo do imóvel.</text:p>
            <text:p text:style-name="Text_20_body">Depois de preenchido os campos necessários, clique em <draw:frame draw:style-name="media" draw:name="4" text:anchor-type="as-char" draw:z-index="4" svg:width="1.4816666666667cm" svg:height="0.58208333333333cm"><draw:image xlink:href="Pictures/cd5fa571241607c16cfe66b63211e2ba.png" xlink:type="simple" xlink:show="embed" xlink:actuate="onLoad"/></draw:frame>. O sistema efetua algumas validações:</text:p>
            <text:list text:style-name="Numbering_20_1" text:continue-numbering="false">
              <text:list-item>
                <text:p text:style-name="Numbering_20_1_Content_First"> Verificar preenchimento dos campos:</text:p>
                <text:list text:style-name="Numbering_20_1">
                  <text:list-item>
                    <text:p text:style-name="Numbering_20_1_Content"> Caso o usuário não informe ou selecione o conteúdo de algum campo necessário à inclusão da anormalidade de consumo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Numbering_20_1_Content"> Verificar existência da anormalidade de consumo:</text:p>
                <text:list text:style-name="Numbering_20_1">
                  <text:list-item>
                    <text:p text:style-name="Numbering_20_1_Content"> Caso a descrição da anormalidade de consumo já exista no sistema, o sistema exibe a mensagem: <text:span text:style-name="Emphasis">Anormalidade de Consumo « descrição da anormalidade de consumo» já existe no cadastro</text:span>.</text:p>
                  </text:list-item>
                </text:list>
              </text:list-item>
              <text:list-item>
                <text:p text:style-name="Numbering_20_1_Content"> Verificar sucesso da operação:</text:p>
                <text:list text:style-name="Numbering_20_1">
                  <text:list-item>
                    <text:p text:style-name="Numbering_20_1_Content_Last"> Caso o código de retorno da operação efetuada no banco de dados seja diferente de zero, o sistema exibe a mensagem conforme o código de retorno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5" text:anchor-type="paragraph" draw:z-index="5" svg:width="20.108333333333cm" style:rel-width="100%" svg:height="3.7041666666667cm" style:rel-height="scale"><draw:image xlink:href="Pictures/d96b8860e9e0641abe9ab987327b3d4b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</text:span></text:p>
          </table:table-cell>
          <table:table-cell office:value-type="string" table:style-name="tablecell">
            <text:p text:style-name="tablealignleft">Campo obrigatório - Informe a descrição da anormalidade, com no máximo 25 (vinte e cinco)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 Abreviada</text:span></text:p>
          </table:table-cell>
          <table:table-cell office:value-type="string" table:style-name="tablecell">
            <text:p text:style-name="tablealignleft">Informe a descrição abreviada da anormalidade, com no máximo 5 (cinco)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ensagem da Conta</text:span></text:p>
          </table:table-cell>
          <table:table-cell office:value-type="string" table:style-name="tablecell">
            <text:p text:style-name="tablealignleft">Informe a mensagem da conta, com no máximo 100 (cem)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Permissão Especial para Revisar</text:span></text:p>
          </table:table-cell>
          <table:table-cell office:value-type="string" table:style-name="tablecell">
            <text:p text:style-name="tablealignleft">Informe o indicador de permissão especial para revisão de conta com a opção <text:span text:style-name="Strong_20_Emphasis">Sim</text:span>, caso contrário, marque a opção <text:span text:style-name="Strong_20_Emphasis">Não</text:span>.<text:line-break/>O sistema inicializa com a opção <text:span text:style-name="Strong_20_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Regra para o Cálculo de Consumo para Imóvel Condomínio</text:span></text:p>
          </table:table-cell>
          <table:table-cell office:value-type="string" table:style-name="tablecell">
            <text:p text:style-name="tablealignleft">Caso o parâmetro para o cálculo do consumo esteja marcado com a opção <text:span text:style-name="Strong_20_Emphasis">Sim</text:span>, a anormalidade será utilizada.<text:line-break/>Caso a opção seja <text:span text:style-name="Strong_20_Emphasis">Não</text:span>, o sistema ignora a regra, fazendo com que a leitura informada seja levada em consideração no cálculo, independente do histórico de consum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to Obrigatória</text:span></text:p>
          </table:table-cell>
          <table:table-cell office:value-type="string" table:style-name="tablecell">
            <text:p text:style-name="tablealignleft">Informe o indicador para tornar a foto obrigatória para a anormalidade com a opção <text:span text:style-name="Strong_20_Emphasis">Sim</text:span>; caso contrário, marque a opção <text:span text:style-name="Strong_20_Emphasis">Não</text:span>.<text:line-break/>O sistema inicializa com a opção <text:span text:style-name="Strong_20_Emphasis">Não</text:span>.<text:line-break/>A anormalidade de consumo <text:span text:style-name="Strong_20_Emphasis">Estouro de Consumo</text:span> e <text:span text:style-name="Strong_20_Emphasis">Alto Consumo</text:span> obriga o registro de uma foto do hidrômetro no momento da leitura; esse indicador receberá o valor <text:span text:style-name="Strong_20_Emphasis">Sim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rar Registro de Atendimento</text:span></text:p>
          </table:table-cell>
          <table:table-cell office:value-type="string" table:style-name="tablecell">
            <text:p text:style-name="tablealignleft">Selecione entre e<text:span text:style-name="Emphasis">Sim</text:span> ou <text:span text:style-name="Emphasis">Não</text:span> se a anormalidade inserida gerará registro de atendiment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sumo Utilizado no Rateio</text:span></text:p>
          </table:table-cell>
          <table:table-cell office:value-type="string" table:style-name="tablecell">
            <text:p text:style-name="tablealignleft">Marque <text:span text:style-name="Emphasis">Medido</text:span> para considerar o volume integral apurado para a economia (consumo medido) no cálculo do rateio no somatório dos consumos individuais dos imóveis para as unidades que tiverem anormalidade de consumo. Marque <text:span text:style-name="Emphasis">Cobrado</text:span> para considerar o consumo cobrado no cálculo do rateio no somatório dos consumos individuais dos imóveis para as unidades que tiverem anormalidade de consum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6933333333333cm" svg:height="0.555625cm"><draw:image xlink:href="Pictures/809d1c3219c33efb2eb26f2d3a0fd46c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manda a inserção dos dados na base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micromedicao:uc0807" text:style-name="Internet_20_link" text:visited-style-name="Visited_20_Internet_20_Link">Inserir Anormalidade de Consum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h#hidrometro" text:style-name="Internet_20_link" text:visited-style-name="Visited_20_Internet_20_Link">Hidrômetro</text:a></text:span></text:p>
      <text:p text:style-name="Text_20_body"><text:span text:style-name="Strong_20_Emphasis"><text:a xlink:type="simple" xlink:href="https://gsan.com.br/doku.php?id=ajuda:a#anormalidade_de_consumo" text:style-name="Internet_20_link" text:visited-style-name="Visited_20_Internet_20_Link">Anormalidade de Consum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7::40:00</meta:creation-date>
    <dc:creator>Generated</dc:creator>
    <dc:date>2026-09-15T17::40:00</dc:date>
    <dc:language>en-US</dc:language>
    <meta:editing-cycles>1</meta:editing-cycles>
    <meta:editing-duration>PT0S</meta:editing-duration>
    <dc:title>ajuda:inserir_anormalidade_de_consumo</dc:title>
  </office:meta>
</office:document-meta>
</file>