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4aa192fd3904548ba4169fb25719253.png"/>
  <manifest:file-entry manifest:media-type="image/jpeg" manifest:full-path="Pictures/fd7a4f2fee237ec8b96a792876432111.jpg"/>
  <manifest:file-entry manifest:media-type="image/jpeg" manifest:full-path="Pictures/0822df0565fa2b4e571323e0992f5dd2.jpg"/>
  <manifest:file-entry manifest:media-type="image/jpeg" manifest:full-path="Pictures/4520933631e5427ef6e66977cdee6d14.jpg"/>
  <manifest:file-entry manifest:media-type="image/jpeg" manifest:full-path="Pictures/0a84bac3b477726972aa519aa4ede3bb.jpg"/>
  <manifest:file-entry manifest:media-type="image/jpeg" manifest:full-path="Pictures/c88d0c53971869bc54a0f7e48ba36351.jpg"/>
  <manifest:file-entry manifest:media-type="image/jpeg" manifest:full-path="Pictures/26a59880226ef09e463bb6f8e0c75baf.jpg"/>
  <manifest:file-entry manifest:media-type="image/jpeg" manifest:full-path="Pictures/d618cc75862727e077a14b6699c1b87b.jpg"/>
  <manifest:file-entry manifest:media-type="image/jpeg" manifest:full-path="Pictures/68ea768312a962bec66c8dd124670c1a.jpg"/>
  <manifest:file-entry manifest:media-type="image/jpeg" manifest:full-path="Pictures/f9a258e76f5047c02c33a2c356118e26.jpg"/>
  <manifest:file-entry manifest:media-type="image/jpeg" manifest:full-path="Pictures/49ee925cdcfd46b748e79601db5dce88.jpg"/>
  <manifest:file-entry manifest:media-type="image/jpeg" manifest:full-path="Pictures/8b646eacc3e21d7e18628ff786aefd48.jpg"/>
  <manifest:file-entry manifest:media-type="image/jpeg" manifest:full-path="Pictures/670515ed819e28eb930c8f63e9c499a8.jpg"/>
  <manifest:file-entry manifest:media-type="image/jpeg" manifest:full-path="Pictures/f726baf3b9a6bcda298916dbd5614b8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85.51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"><draw:frame draw:style-name="mediaright" draw:name="0" text:anchor-type="paragraph" draw:z-index="0" svg:width="3.96875cm" style:rel-width="100%" svg:height="2.96416015625cm" style:rel-height="scale"><draw:image xlink:href="Pictures/04aa192fd3904548ba4169fb25719253.png" xlink:type="simple" xlink:show="embed" xlink:actuate="onLoad"/></draw:frame></draw:a></text:p>
      <text:h text:style-name="Heading_20_1" text:outline-level="1"><text:bookmark text:name="ajuda:informar_leituras_no_dispositivo_movel"/><text:bookmark-start text:name="__RefHeading___informar_leitura_no_dispositivo_movel_1"/><text:bookmark-start text:name="informar_leitura_no_dispositivo_movel"/>Informar Leitura no Dispositivo Móvel<text:bookmark-end text:name="__RefHeading___informar_leitura_no_dispositivo_movel_1"/><text:bookmark-end text:name="informar_leitura_no_dispositivo_movel"/></text:h>
      <text:p text:style-name="Text_20_body">O objetivo desta funcionalidade é permitir que o leiturista informe a leitura do hidrômetro e/ou anormalidades de leitura. Ao final do processo devemos ter no mínimo uma leitura realizada. Essa coleta de leitura dos hidrômetros em campo é para fins de cálculo de consumo. </text:p>
      <text:p text:style-name="Text_20_body">Selecione a opção <text:span text:style-name="Strong_20_Emphasis">Lista de Imóveis</text:span> no Menu Principal do seu dispositivo móvel:</text:p>
      <text:p text:style-name="Text_20_body"><draw:frame draw:style-name="PluginODTAutoStyle_Frame_1_text_frame" draw:name="Frame1" text:anchor-type="paragraph" svg:width="385.51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draw:frame draw:style-name="media" draw:name="1" text:anchor-type="as-char" draw:z-index="1" svg:width="6.5352083333333cm" style:rel-width="100%" svg:height="11.58875cm" style:rel-height="scale"><draw:image xlink:href="Pictures/fd7a4f2fee237ec8b96a792876432111.jpg" xlink:type="simple" xlink:show="embed" xlink:actuate="onLoad"/></draw:frame></text:p></table:table-cell></table:table-row></table:table></draw:text-box></draw:frame></text:p>
      <text:p text:style-name="Text_20_body">Antes disso, caso a data do celular esteja dentro da faixa definida no arquivo, o sistema dispara uma confirmação da data atual.</text:p>
      <text:p text:style-name="Text_20_body"><draw:frame draw:style-name="PluginODTAutoStyle_Frame_5_text_frame" draw:name="Frame2" text:anchor-type="paragraph" svg:width="385.512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draw:frame draw:style-name="media" draw:name="2" text:anchor-type="as-char" draw:z-index="2" svg:width="6.4558333333333cm" style:rel-width="100%" svg:height="11.615208333333cm" style:rel-height="scale"><draw:image xlink:href="Pictures/0822df0565fa2b4e571323e0992f5dd2.jpg" xlink:type="simple" xlink:show="embed" xlink:actuate="onLoad"/></draw:frame></text:p></table:table-cell></table:table-row></table:table></draw:text-box></draw:frame></text:p>
      <text:p text:style-name="Text_20_body">É bom alterar a data caso precise ajustá-la, antes de iniciar as leituras/impressões de contas.</text:p>
      <text:p text:style-name="Text_20_body">Caso o leiturista precise verificar os clientes já visitados da rota, deve escolher a opção de <text:span text:style-name="Strong_20_Emphasis">Imóveis a revisitar</text:span>, dentro de <text:span text:style-name="Strong_20_Emphasis">Lista de Imóveis</text:span>:</text:p>
      <text:p text:style-name="Text_20_body"><draw:frame draw:style-name="PluginODTAutoStyle_Frame_9_text_frame" draw:name="Frame3" text:anchor-type="paragraph" svg:width="385.512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draw:frame draw:style-name="media" draw:name="3" text:anchor-type="as-char" draw:z-index="3" svg:width="14.684375cm" svg:height="11.773958333333cm"><draw:image xlink:href="Pictures/4520933631e5427ef6e66977cdee6d14.jpg" xlink:type="simple" xlink:show="embed" xlink:actuate="onLoad"/></draw:frame></text:p></table:table-cell></table:table-row></table:table></draw:text-box></draw:frame></text:p>
      <text:p text:style-name="Text_20_body">Nela, as informações dos clientes mostradas na tela de Leitura são apenas dos que já haviam sido visitados (com ou sem anormalidades).</text:p>
      <text:p text:style-name="Text_20_body">Caso o dispositivo receba algum dos eventos abaixo relacionados, o sistema executa o procedimento de armazenamento dos dados na estrutura de leitura, e consequentemente, persistência dos dados para um arquivo texto. Os eventos a serem tratados podem ser:</text:p>
      <text:list text:style-name="Numbering_20_1" text:continue-numbering="false">
        <text:list-item>
          <text:p text:style-name="Numbering_20_1_Content_First"> Alerta de bateria fraca;</text:p>
        </text:list-item>
        <text:list-item>
          <text:p text:style-name="Numbering_20_1_Content"> Alerta de recebimento de mensagens (SMS, MMS, etc);</text:p>
        </text:list-item>
        <text:list-item>
          <text:p text:style-name="Numbering_20_1_Content_Last"> Alerta de recebimento de chamadas.</text:p>
        </text:list-item>
      </text:list>
      <text:p text:style-name="Text_20_body">Caso a leitura informada não esteja dentro da faixa esperada, o sistema exibe a mensagem abaixo:</text:p>
      <text:p text:style-name="Text_20_body"><draw:frame draw:style-name="PluginODTAutoStyle_Frame_13_text_frame" draw:name="Frame4" text:anchor-type="paragraph" svg:width="385.512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<draw:frame draw:style-name="media" draw:name="4" text:anchor-type="as-char" draw:z-index="4" svg:width="5.55625cm" style:rel-width="100%" svg:height="9.9483333333333cm" style:rel-height="scale"><draw:image xlink:href="Pictures/0a84bac3b477726972aa519aa4ede3bb.jpg" xlink:type="simple" xlink:show="embed" xlink:actuate="onLoad"/></draw:frame></text:p></table:table-cell></table:table-row></table:table></draw:text-box></draw:frame></text:p>
      <text:p text:style-name="Text_20_body">Em seguida, retorna o foco para o campo de leitura a fim de que o leiturista informe a leitura novamente até ser validada. Caso ele informe o mesmo valor informado anteriormente, o sistema aceita o valor e informa <text:span text:style-name="Strong_20_Emphasis">1</text:span> na situação da leitura.</text:p>
      <text:p text:style-name="Text_20_body">Caso a leitura informada esteja dentro da faixa de leitura esperada, o leiturista escolhe alguma anormalidade e informa <text:span text:style-name="Strong_20_Emphasis">0</text:span> em situação da leitura;</text:p>
      <text:p text:style-name="Text_20_body">Ao receber a mensagem de releitura do imóvel, o leiturista seleciona <text:span text:style-name="Strong_20_Emphasis">Sim</text:span> e o imóvel é selecionado para fazer a releitura.</text:p>
      <text:p text:style-name="Text_20_body">Para informar a leitura, selecione a opção <text:span text:style-name="Strong_20_Emphasis">Lista de Imóveis</text:span>. O sistema visualiza a tela abaixo:</text:p>
      <text:p text:style-name="Text_20_body"><draw:frame draw:style-name="PluginODTAutoStyle_Frame_17_text_frame" draw:name="Frame5" text:anchor-type="paragraph" svg:width="385.512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draw:frame draw:style-name="mediacenter" draw:name="5" text:anchor-type="paragraph" draw:z-index="5" svg:width="5.5827083333333cm" style:rel-width="100%" svg:height="10.00125cm" style:rel-height="scale"><draw:image xlink:href="Pictures/c88d0c53971869bc54a0f7e48ba36351.jpg" xlink:type="simple" xlink:show="embed" xlink:actuate="onLoad"/></draw:frame></text:p></table:table-cell></table:table-row></table:table></draw:text-box></draw:frame></text:p>
      <text:p text:style-name="Text_20_body">Caso o imóvel seja medido, o sistema exibirá a aba de <text:span text:style-name="Strong_20_Emphasis">Hidrômetro</text:span> (de Água ou de Poço) do primeiro registro. Essa aba mostra o endereço, o número e o local de instalação do hidrômetro, os campos de leitura e anormalidade e os botões <text:span text:style-name="Strong_20_Emphasis">Calcular, Imprimir e Ver Imóvel</text:span>.</text:p>
      <text:p text:style-name="Text_20_body">Caso o imóvel seja não-medido, o sistema exibirá a aba de <text:span text:style-name="Strong_20_Emphasis">Conta</text:span>, com informações sobre os consumos e valores de água e esgoto daquele imóvel, por exemplo:</text:p>
      <text:p text:style-name="Text_20_body"><draw:frame draw:style-name="PluginODTAutoStyle_Frame_21_text_frame" draw:name="Frame6" text:anchor-type="paragraph" svg:width="385.512pt" draw:z-index="0" svg:min-height="1cm"><draw:text-box><table:table table:style-name="Table"><table:table-column table:style-name="odt_auto_style_table_column_6_1"/><table:table-row><table:table-cell office:value-type="string" table:style-name="tablecell"><text:p text:style-name="tablealignleft"><draw:frame draw:style-name="mediacenter" draw:name="6" text:anchor-type="paragraph" draw:z-index="6" svg:width="15.001875cm" svg:height="10.662708333333cm"><draw:image xlink:href="Pictures/26a59880226ef09e463bb6f8e0c75baf.jpg" xlink:type="simple" xlink:show="embed" xlink:actuate="onLoad"/></draw:frame></text:p></table:table-cell></table:table-row></table:table></draw:text-box></draw:frame></text:p>
      <text:p text:style-name="Text_20_body">Caso o imóvel possua hidrômetro de poço, uma terceira aba será exibida, a aba de Hidrômetro de Poço. Um imóvel pode ter tanto Hidrômetro de Água e/ou Hidrômetro de Poço quanto nenhum deles.</text:p>
      <text:p text:style-name="Text_20_body">Preencha os campos requeridos de acordo com as informações coletadas no(s) hidrômetro(s) do cliente e pressione um dos botões abaixo:</text:p>
      <text:list text:style-name="List_20_1" text:continue-numbering="false">
        <text:list-item>
          <text:p text:style-name="List_20_1_Content_First"> <draw:frame draw:style-name="media" draw:name="7" text:anchor-type="as-char" draw:z-index="7" svg:width="1.2964583333333cm" svg:height="0.89958333333333cm"><draw:image xlink:href="Pictures/d618cc75862727e077a14b6699c1b87b.jpg" xlink:type="simple" xlink:show="embed" xlink:actuate="onLoad"/></draw:frame>: imprime a conta de acordo com os valores fornecidos pelo leiturista (e os dados recebidos do arquivo inserido no celular, como débito e crédito do imóvel) e envia os dados para que o servidor possa atualizar as informações;</text:p>
        </text:list-item>
        <text:list-item>
          <text:p text:style-name="List_20_1_Content"> <draw:frame draw:style-name="media" draw:name="8" text:anchor-type="as-char" draw:z-index="8" svg:width="1.11125cm" svg:height="0.79375cm"><draw:image xlink:href="Pictures/68ea768312a962bec66c8dd124670c1a.jpg" xlink:type="simple" xlink:show="embed" xlink:actuate="onLoad"/></draw:frame>: calcula o consumo e o valor da conta de acordo com os dados fornecidos pelo leiturista (e os recebidos do arquivo inserido no celular, como débito e crédito do imóvel);</text:p>
        </text:list-item>
        <text:list-item>
          <text:p text:style-name="List_20_1_Content"> <draw:frame draw:style-name="media" draw:name="9" text:anchor-type="as-char" draw:z-index="9" svg:width="1.3229166666667cm" svg:height="0.84666666666667cm"><draw:image xlink:href="Pictures/f9a258e76f5047c02c33a2c356118e26.jpg" xlink:type="simple" xlink:show="embed" xlink:actuate="onLoad"/></draw:frame>: visualiza dados do imóvel;</text:p>
        </text:list-item>
        <text:list-item>
          <text:p text:style-name="List_20_1_Content"> <draw:frame draw:style-name="media" draw:name="10" text:anchor-type="as-char" draw:z-index="10" svg:width="1.2435416666667cm" svg:height="0.714375cm"><draw:image xlink:href="Pictures/49ee925cdcfd46b748e79601db5dce88.jpg" xlink:type="simple" xlink:show="embed" xlink:actuate="onLoad"/></draw:frame>: avança para a aba do próximo imóvel da rota;</text:p>
        </text:list-item>
        <text:list-item>
          <text:p text:style-name="List_20_1_Content_Last"> <draw:frame draw:style-name="media" draw:name="11" text:anchor-type="as-char" draw:z-index="11" svg:width="1.1641666666667cm" svg:height="0.68791666666667cm"><draw:image xlink:href="Pictures/8b646eacc3e21d7e18628ff786aefd48.jpg" xlink:type="simple" xlink:show="embed" xlink:actuate="onLoad"/></draw:frame>: volta para a aba do próximo imóvel da rota.</text:p>
        </text:list-item>
      </text:list>
      <text:p text:style-name="Text_20_body">Para informar as leituras, selecione no Menu a opção <text:span text:style-name="Strong_20_Emphasis">Enviar imóveis lidos</text:span>:</text:p>
      <text:p text:style-name="Text_20_body"><draw:frame draw:style-name="PluginODTAutoStyle_Frame_25_text_frame" draw:name="Frame7" text:anchor-type="paragraph" svg:width="385.512pt" draw:z-index="0" svg:min-height="1cm"><draw:text-box><table:table table:style-name="Table"><table:table-column table:style-name="odt_auto_style_table_column_7_1"/><table:table-row><table:table-cell office:value-type="string" table:style-name="tablecell"><text:p text:style-name="tablealignleft"><draw:frame draw:style-name="media" draw:name="12" text:anchor-type="as-char" draw:z-index="12" svg:width="6.429375cm" style:rel-width="100%" svg:height="11.403541666667cm" style:rel-height="scale"><draw:image xlink:href="Pictures/670515ed819e28eb930c8f63e9c499a8.jpg" xlink:type="simple" xlink:show="embed" xlink:actuate="onLoad"/></draw:frame></text:p></table:table-cell></table:table-row></table:table></draw:text-box></draw:frame></text:p>
      <text:p text:style-name="Text_20_body">O sistema pergunta se deseja imprimir a leitura:</text:p>
      <text:p text:style-name="Text_20_body"><draw:frame draw:style-name="PluginODTAutoStyle_Frame_29_text_frame" draw:name="Frame8" text:anchor-type="paragraph" svg:width="385.512pt" draw:z-index="0" svg:min-height="1cm"><draw:text-box><table:table table:style-name="Table"><table:table-column table:style-name="odt_auto_style_table_column_8_1"/><table:table-row><table:table-cell office:value-type="string" table:style-name="tablecell"><text:p text:style-name="tablealignleft"><draw:frame draw:style-name="media" draw:name="13" text:anchor-type="as-char" draw:z-index="13" svg:width="6.4822916666667cm" style:rel-width="100%" svg:height="11.456458333333cm" style:rel-height="scale"><draw:image xlink:href="Pictures/f726baf3b9a6bcda298916dbd5614b8b.jpg" xlink:type="simple" xlink:show="embed" xlink:actuate="onLoad"/></draw:frame></text:p></table:table-cell></table:table-row></table:table></draw:text-box></draw:frame></text:p>
      <text:p text:style-name="Text_20_body">Informe <text:span text:style-name="Strong_20_Emphasis">Sim</text:span> ou <text:span text:style-name="Strong_20_Emphasis">Não</text:span>, finalizando o processo.</text:p>
      <text:p text:style-name="Text_20_body"><text:line-break/>
<text:line-break/>
<text:line-break/>
Clique <text:a xlink:type="simple" xlink:href="https://gsan.com.br/doku.php?id=ajuda" text:style-name="Internet_20_link" text:visited-style-name="Visited_20_Internet_20_Link">aqui</text:a> para retornar ao Menu Principal do GSA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85.51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5T21::55:45</meta:creation-date>
    <dc:creator>Generated</dc:creator>
    <dc:date>2026-09-15T21::55:45</dc:date>
    <dc:language>en-US</dc:language>
    <meta:editing-cycles>1</meta:editing-cycles>
    <meta:editing-duration>PT0S</meta:editing-duration>
    <dc:title>ajuda:informar_leituras_no_dispositivo_movel</dc:title>
  </office:meta>
</office:document-meta>
</file>