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08cc86d6521259efb641ee882db13a1.png"/>
  <manifest:file-entry manifest:media-type="image/png" manifest:full-path="Pictures/84532f5a997a0a594217dfa4dc73e138.png"/>
  <manifest:file-entry manifest:media-type="image/png" manifest:full-path="Pictures/a6bdf8fd0b5de349d1c7b749f44b28df.png"/>
  <manifest:file-entry manifest:media-type="image/png" manifest:full-path="Pictures/7fe78e1b9d728129c2e5778d319f1fea.png"/>
  <manifest:file-entry manifest:media-type="image/png" manifest:full-path="Pictures/5f1bf819d5dd62f7e42d042bf5f70089.png"/>
  <manifest:file-entry manifest:media-type="image/png" manifest:full-path="Pictures/da790b7d7828d5bc84a7447e9c6278cd.png"/>
  <manifest:file-entry manifest:media-type="image/png" manifest:full-path="Pictures/cbc9296eac15715dfe2a8a2b881abf72.png"/>
  <manifest:file-entry manifest:media-type="image/png" manifest:full-path="Pictures/9f119f6c17e09116e7bec01c3155bdab.png"/>
  <manifest:file-entry manifest:media-type="image/png" manifest:full-path="Pictures/390e3b5d3a4820589a58546a6f338bba.png"/>
  <manifest:file-entry manifest:media-type="image/png" manifest:full-path="Pictures/bf4609f4607c004635de8bead0103af6.png"/>
  <manifest:file-entry manifest:media-type="image/png" manifest:full-path="Pictures/5261694e427c62d51c8363762f345b6a.png"/>
  <manifest:file-entry manifest:media-type="image/png" manifest:full-path="Pictures/9c8fb37c86e42f8de903147def01768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738590519415cm" style:rel-height="scale"><draw:image xlink:href="Pictures/b08cc86d6521259efb641ee882db13a1.png" xlink:type="simple" xlink:show="embed" xlink:actuate="onLoad"/></draw:frame></draw:a></text:p>
      <text:h text:style-name="Heading_20_1" text:outline-level="1"><text:bookmark text:name="ajuda:gerencial:quadro_de_acompanhamento_da_micromedicao_por_ano"/><text:bookmark-start text:name="__RefHeading___quadro_de_acompanhamento_da_micromedicao_por_ano_1"/><text:bookmark-start text:name="quadro_de_acompanhamento_da_micromedicao_por_ano"/>Quadro de Acompanhamento da Micromedição Por Ano<text:bookmark-end text:name="__RefHeading___quadro_de_acompanhamento_da_micromedicao_por_ano_1"/><text:bookmark-end text:name="quadro_de_acompanhamento_da_micromedicao_por_ano"/></text:h>
      <text:p text:style-name="Text_20_body">O objetivo desta funcionalidade é gerar o quadro de acompanhamento da micromedição por ano, podendo ser acessada no caminho 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gerencial" text:style-name="Internet_20_link" text:visited-style-name="Visited_20_Internet_20_Link">Gerencial</text:a> &gt; <text:a xlink:type="simple" xlink:href="https://gsan.com.br/doku.php?id=ajuda:gerencial:gerencial_de_micromedicao" text:style-name="Internet_20_link" text:visited-style-name="Visited_20_Internet_20_Link">Gerencial de Micromedição</text:a> &gt; Quadro de Acompanhamento da Micromedicao Por Ano.</text:p>
      <text:p text:style-name="Text_20_body">Inicialmente, o sistema exibe a tela para que seja selecionada a data entre as opções disponibilizada, para geração do resumo:</text:p>
      <text:p text:style-name="Text_20_body"><draw:frame draw:style-name="media" draw:name="1" text:anchor-type="as-char" draw:z-index="1" svg:width="16.615833333333cm" svg:height="10.424583333333cm"><draw:image xlink:href="Pictures/84532f5a997a0a594217dfa4dc73e138.png" xlink:type="simple" xlink:show="embed" xlink:actuate="onLoad"/></draw:frame>
<text:line-break/></text:p>
      <text:h text:style-name="Heading_20_1" text:outline-level="1"><text:bookmark-start text:name="__RefHeading___preenchimento_dos_campos_2"/><text:bookmark-start text:name="preenchimento_dos_campos"/>Preenchimento dos Campos<text:bookmark-end text:name="__RefHeading___preenchimento_dos_campos_2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Ano</text:p>
          </table:table-cell>
          <table:table-cell office:value-type="string" table:style-name="tablecell">
            <text:p text:style-name="tablealignleft">Selecione uma das opções disponibilizadas pelo sistema.</text:p>
          </table:table-cell>
        </table:table-row>
      </table:table>
      <text:p text:style-name="Text_20_body"><text:line-break/></text:p>
      <text:p text:style-name="Text_20_body">Ao selecionar o “Ano”, o sistema gera uma tabela contendo as informações, permitindo salvar a visão em “xml” quando clicado no botão <draw:frame draw:style-name="media" draw:name="2" text:anchor-type="as-char" draw:z-index="2" svg:width="1.4022916666667cm" svg:height="0.50270833333333cm"><draw:image xlink:href="Pictures/a6bdf8fd0b5de349d1c7b749f44b28df.png" xlink:type="simple" xlink:show="embed" xlink:actuate="onLoad"/></draw:frame>.</text:p>
      <text:p text:style-name="Text_20_body">Para visualizar a visão do arquivo salvo, clique no botão <draw:frame draw:style-name="media" draw:name="3" text:anchor-type="as-char" draw:z-index="3" svg:width="3.8629166666667cm" style:rel-width="100%" svg:height="0.68791666666667cm" style:rel-height="scale"><draw:image xlink:href="Pictures/7fe78e1b9d728129c2e5778d319f1fea.png" xlink:type="simple" xlink:show="embed" xlink:actuate="onLoad"/></draw:frame> para selecionar o arquivo desejado e, em seguida, clique no botão <draw:frame draw:style-name="media" draw:name="4" text:anchor-type="as-char" draw:z-index="4" svg:width="3.5454166666667cm" style:rel-width="100%" svg:height="0.58208333333333cm" style:rel-height="scale"><draw:image xlink:href="Pictures/5f1bf819d5dd62f7e42d042bf5f70089.png" xlink:type="simple" xlink:show="embed" xlink:actuate="onLoad"/></draw:frame>.</text:p>
      <text:p text:style-name="Text_20_body">A planilha exibida, em resumo, pode ter a visualização expandida em vários níveis com o auxilio da ferramenta “<text:a xlink:type="simple" xlink:href="https://gsan.com.br/doku.php?id=ajuda:gerencial:ferramenta_olap" text:style-name="Internet_20_link" text:visited-style-name="Visited_20_Internet_20_Link">Ferramenta OLAP</text:a>”, basta clicar em <draw:frame draw:style-name="media" draw:name="5" text:anchor-type="as-char" draw:z-index="5" svg:width="1.4816666666667cm" svg:height="0.47625cm"><draw:image xlink:href="Pictures/da790b7d7828d5bc84a7447e9c6278cd.png" xlink:type="simple" xlink:show="embed" xlink:actuate="onLoad"/></draw:frame>, ou para voltar à situação anterior (resumo), clique em <draw:frame draw:style-name="media" draw:name="6" text:anchor-type="as-char" draw:z-index="6" svg:width="1.2435416666667cm" svg:height="0.47625cm"><draw:image xlink:href="Pictures/cbc9296eac15715dfe2a8a2b881abf72.png" xlink:type="simple" xlink:show="embed" xlink:actuate="onLoad"/></draw:frame>, nos seguintes campos:</text:p>
      <text:list text:style-name="List_20_1" text:continue-numbering="false">
        <text:list-item>
          <text:p text:style-name="List_20_1_Content_First"> Gerência Regional;</text:p>
        </text:list-item>
        <text:list-item>
          <text:p text:style-name="List_20_1_Content"> Localidade;</text:p>
        </text:list-item>
        <text:list-item>
          <text:p text:style-name="List_20_1_Content_Last"> Ano/Mês.</text:p>
        </text:list-item>
      </text:list>
      <text:p text:style-name="Text_20_body"><draw:frame draw:style-name="media" draw:name="7" text:anchor-type="as-char" draw:z-index="7" svg:width="15.001875cm" svg:height="17.118541666667cm"><draw:image xlink:href="Pictures/9f119f6c17e09116e7bec01c3155bdab.png" xlink:type="simple" xlink:show="embed" xlink:actuate="onLoad"/></draw:frame>
<text:line-break/></text:p>
      <text:p text:style-name="Text_20_body">Com a expansão das informações, a tabela pode exceder o tamanho da tela e, para ter a visão completa, clique na barra de rolagem horizontal/vertical.</text:p>
      <text:p text:style-name="Text_20_body"><draw:frame draw:style-name="media" draw:name="8" text:anchor-type="as-char" draw:z-index="8" svg:width="19.817291666667cm" style:rel-width="100%" svg:height="17.145cm" style:rel-height="scale"><draw:image xlink:href="Pictures/390e3b5d3a4820589a58546a6f338bba.png" xlink:type="simple" xlink:show="embed" xlink:actuate="onLoad"/></draw:frame>
<text:line-break/></text:p>
      <text:h text:style-name="Heading_20_1" text:outline-level="1"><text:bookmark-start text:name="__RefHeading___funcionalidade_dos_botoes_3"/><text:bookmark-start text:name="funcionalidade_dos_botoes"/>Funcionalidade dos Botões<text:bookmark-end text:name="__RefHeading___funcionalidade_dos_botoes_3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1.4022916666667cm" svg:height="0.50270833333333cm"><draw:image xlink:href="Pictures/bf4609f4607c004635de8bead0103af6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salvar a visão dos dados gerados em “xml”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3.8629166666667cm" style:rel-width="100%" svg:height="0.68791666666667cm" style:rel-height="scale"><draw:image xlink:href="Pictures/5261694e427c62d51c8363762f345b6a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permite selecionar o arquivo visão gerado para exibiçã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3.5454166666667cm" style:rel-width="100%" svg:height="0.58208333333333cm" style:rel-height="scale"><draw:image xlink:href="Pictures/9c8fb37c86e42f8de903147def017681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visualiza os dados do arquivo visão selecion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1.4816666666667cm" svg:height="0.47625cm"><draw:image xlink:href="Pictures/da790b7d7828d5bc84a7447e9c6278cd.png" xlink:type="simple" xlink:show="embed" xlink:actuate="onLoad"/></draw:frame></text:p>
          </table:table-cell>
          <table:table-cell office:value-type="string" table:style-name="tablecell">
            <text:p text:style-name="tablealignleft">Ao clicar neste hiperlink, o sistema permite a visuação expandida dos dados em vários nívei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1.2435416666667cm" svg:height="0.47625cm"><draw:image xlink:href="Pictures/cbc9296eac15715dfe2a8a2b881abf72.png" xlink:type="simple" xlink:show="embed" xlink:actuate="onLoad"/></draw:frame></text:p>
          </table:table-cell>
          <table:table-cell office:value-type="string" table:style-name="tablecell">
            <text:p text:style-name="tablealignleft">Ao clicar neste hiperlink, o sistema retorna a posição inicial dos dados em exibição.</text:p>
          </table:table-cell>
        </table:table-row>
      </table:table>
      <text:p text:style-name="Text_20_body"><text:line-break/>
<text:line-break/>
<text:line-break/>
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5::01:45</meta:creation-date>
    <dc:creator>Generated</dc:creator>
    <dc:date>2026-09-13T15::01:45</dc:date>
    <dc:language>en-US</dc:language>
    <meta:editing-cycles>1</meta:editing-cycles>
    <meta:editing-duration>PT0S</meta:editing-duration>
    <dc:title>ajuda:gerencial:quadro_de_acompanhamento_da_micromedicao_por_ano</dc:title>
  </office:meta>
</office:document-meta>
</file>