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8dc9e1b02b04878035dd985c325525a.png"/>
  <manifest:file-entry manifest:media-type="image/jpeg" manifest:full-path="Pictures/523eea3ebe57507e419fc2db4997803b.jpg"/>
  <manifest:file-entry manifest:media-type="image/jpeg" manifest:full-path="Pictures/ef1a29574b389406f8b5dc949362f6ae.jpg"/>
  <manifest:file-entry manifest:media-type="image/jpeg" manifest:full-path="Pictures/0c9856dd9ac4b498e02e8a366a43d865.jpg"/>
  <manifest:file-entry manifest:media-type="image/jpeg" manifest:full-path="Pictures/840427dbcf993dc22af09246acfe5637.jpg"/>
  <manifest:file-entry manifest:media-type="image/jpeg" manifest:full-path="Pictures/9986429b8d0867a7c25f1cb2d614718b.jpg"/>
  <manifest:file-entry manifest:media-type="image/jpeg" manifest:full-path="Pictures/3e0d55f80c324404ca666c4a9a0cf3df.jpg"/>
  <manifest:file-entry manifest:media-type="image/jpeg" manifest:full-path="Pictures/6d5067420b00a90d47ccc9ab04671570.jpg"/>
  <manifest:file-entry manifest:media-type="image/jpeg" manifest:full-path="Pictures/2556be76b4485d167b670068a1b1d52f.jpg"/>
  <manifest:file-entry manifest:media-type="image/gif" manifest:full-path="Pictures/4a1d013358fec02f62fd9128287614a7.gif"/>
  <manifest:file-entry manifest:media-type="image/gif" manifest:full-path="Pictures/7d683db972d9051c5dfecc78c7cc997d.gif"/>
  <manifest:file-entry manifest:media-type="image/jpeg" manifest:full-path="Pictures/0691888d6e0ca0b061363683176b69f3.jpg"/>
  <manifest:file-entry manifest:media-type="image/png" manifest:full-path="Pictures/7a3ee5346a6dae1d0123bfe37257827a.png"/>
  <manifest:file-entry manifest:media-type="image/jpeg" manifest:full-path="Pictures/b94c0738487e12774fea601c19165ab7.jpg"/>
  <manifest:file-entry manifest:media-type="image/jpeg" manifest:full-path="Pictures/cd06cf9b34c78a0df2d64a83e1bb77f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gsan.com.br/doku.php?id=ajuda"><draw:frame draw:style-name="mediaright" draw:name="0" text:anchor-type="paragraph" draw:z-index="0" svg:width="5.2916666666667cm" style:rel-width="100%" svg:height="3.9418362023996cm" style:rel-height="scale"><draw:image xlink:href="Pictures/58dc9e1b02b04878035dd985c325525a.png" xlink:type="simple" xlink:show="embed" xlink:actuate="onLoad"/></draw:frame></draw:a></text:p>
      <text:h text:style-name="Heading_20_1" text:outline-level="1"><text:bookmark text:name="ajuda:gerar_ordem_de_servico"/><text:bookmark-start text:name="__RefHeading___gerar_ordem_de_servico_1"/><text:bookmark-start text:name="gerar_ordem_de_servico"/>Gerar Ordem de Serviço<text:bookmark-end text:name="__RefHeading___gerar_ordem_de_servico_1"/><text:bookmark-end text:name="gerar_ordem_de_servico"/></text:h>
      <table:table table:style-name="Table">
        <table:table-column table:style-name="odt_auto_style_table_column_1_1"/>
        <table:table-row>
          <table:table-cell office:value-type="string" table:style-name="tablecell">
            <text:p text:style-name="tablealignleft">A seguir veremos os procedimentos necessários para a geração de uma ordem de serviço, que pode ter a seguinte origem:</text:p>
            <text:list text:style-name="Numbering_20_1" text:continue-numbering="false">
              <text:list-item>
                <text:p text:style-name="Numbering_20_1_Content_First"> <text:span text:style-name="Strong_20_Emphasis"><text:a xlink:type="simple" xlink:href="https://gsan.com.br/doku.php?id=ajuda:consultar_registro_de_atendimento" text:style-name="Internet_20_link" text:visited-style-name="Visited_20_Internet_20_Link">Consultar Registro de Atendimento</text:a></text:span>;</text:p>
              </text:list-item>
              <text:list-item>
                <text:p text:style-name="Numbering_20_1_Content_Last"> <text:span text:style-name="Strong_20_Emphasis"><text:a xlink:type="simple" xlink:href="https://gsan.com.br/doku.php?id=ajuda:inserir_registro_de_atendimento" text:style-name="Internet_20_link" text:visited-style-name="Visited_20_Internet_20_Link">Inserir Registro de Atendimento</text:a></text:span>.</text:p>
              </text:list-item>
            </text:list>
          </table:table-cell>
        </table:table-row>
      </table:table>
      <table:table table:style-name="Table">
        <table:table-column table:style-name="odt_auto_style_table_column_2_1"/>
        <table:table-row>
          <table:table-cell office:value-type="string" table:style-name="tablecell">
            <text:p text:style-name="tablealignleft">O sistema permite a geração de ordens de serviço, automaticamente, através das opções:</text:p>
            <text:list text:style-name="Numbering_20_1" text:continue-numbering="false">
              <text:list-item>
                <text:p text:style-name="Numbering_20_1_Content_First"> <text:span text:style-name="Strong_20_Emphasis"><text:a xlink:type="simple" xlink:href="https://gsan.com.br/doku.php?id=ajuda:inserir_registro_de_atendimento" text:style-name="Internet_20_link" text:visited-style-name="Visited_20_Internet_20_Link">Inserir Registro de Atendimento</text:a></text:span>;</text:p>
              </text:list-item>
              <text:list-item>
                <text:p text:style-name="Numbering_20_1_Content"> <text:span text:style-name="Strong_20_Emphasis"><text:a xlink:type="simple" xlink:href="https://gsan.com.br/doku.php?id=ajuda:manter_ordem_de_servico" text:style-name="Internet_20_link" text:visited-style-name="Visited_20_Internet_20_Link">Encerrar Ordem de Serviço</text:a></text:span>;</text:p>
              </text:list-item>
              <text:list-item>
                <text:p text:style-name="Numbering_20_1_Content"> <text:span text:style-name="Strong_20_Emphasis"><text:a xlink:type="simple" xlink:href="https://gsan.com.br/doku.php?id=ajuda:manter_ordem_de_servico" text:style-name="Internet_20_link" text:visited-style-name="Visited_20_Internet_20_Link">Manter Ordem de Serviço</text:a></text:span>;</text:p>
              </text:list-item>
              <text:list-item>
                <text:p text:style-name="Numbering_20_1_Content_Last"> Tela de sucesso de <text:span text:style-name="Strong_20_Emphasis"><text:a xlink:type="simple" xlink:href="https://gsan.com.br/doku.php?id=ajuda:inserir_registro_de_atendimento" text:style-name="Internet_20_link" text:visited-style-name="Visited_20_Internet_20_Link">Inserir Registro de Atendimento</text:a></text:span>.</text:p>
              </text:list-item>
            </text:list>
            <text:p text:style-name="Text_20_body"><text:line-break/></text:p>
            <text:p text:style-name="Text_20_body">Vamos ver, agora, a ajuda para a opção <text:span text:style-name="Strong_20_Emphasis">Gerar Ordem de Serviço</text:span>, quando acionada a partir das seguintes origens:</text:p>
            <text:list text:style-name="Numbering_20_1" text:continue-numbering="false">
              <text:list-item>
                <text:p text:style-name="Numbering_20_1_Content_First"> <text:span text:style-name="Strong_20_Emphasis"><text:a xlink:type="simple" xlink:href="https://gsan.com.br/doku.php?id=ajuda:consultar_registro_de_atendimento" text:style-name="Internet_20_link" text:visited-style-name="Visited_20_Internet_20_Link">Consultar Registro de Atendimento</text:a></text:span>;</text:p>
              </text:list-item>
              <text:list-item>
                <text:p text:style-name="Numbering_20_1_Content_Last"> Tela de sucesso de <text:span text:style-name="Strong_20_Emphasis"><text:a xlink:type="simple" xlink:href="https://gsan.com.br/doku.php?id=ajuda:inserir_registro_de_atendimento" text:style-name="Internet_20_link" text:visited-style-name="Visited_20_Internet_20_Link">Inserir Registro de Atendimento</text:a></text:span>.</text:p>
              </text:list-item>
            </text:list>
            <text:p text:style-name="Text_20_body">Feito isso, o sistema acessa a tela abaixo. Para a <text:span text:style-name="Strong_20_Emphasis">CAGEPA</text:span>, a tela vem acrescida de um botão, através do qual é possível fazer a integração do <text:span text:style-name="Strong_20_Emphasis">GSAN</text:span> com o sistema <text:span text:style-name="Strong_20_Emphasis">SIGO</text:span>, conforme exemplo <text:span text:style-name="Strong_20_Emphasis"><text:a xlink:type="simple" xlink:href="#__RefHeading___gerar_ordem_de_servico_cagepa_6" text:style-name="Local_20_link" text:visited-style-name="Visited_20_Local_20_Link">AQUI</text:a></text:span>.</text:p>
          </table:table-cell>
        </table:table-row>
      </table:table>
      <text:p text:style-name="Text_20_body"><text:line-break/></text:p>
      <text:h text:style-name="Heading_20_3" text:outline-level="3"><text:bookmark-start text:name="__RefHeading___observacao_2"/><text:bookmark-start text:name="observacao"/>Observação<text:bookmark-end text:name="__RefHeading___observacao_2"/><text:bookmark-end text:name="observacao"/></text:h>
      <table:table table:style-name="Table">
        <table:table-column/>
        <table:table-row>
          <table:table-cell office:value-type="string" table:style-name="tableheader">
            <text:p text:style-name="Table_20_Heading">Informamos que os dados exibidos nas telas a seguir são fictícios, e não retratam informações de clientes.</text:p>
          </table:table-cell>
        </table:table-row>
      </table:table>
      <text:p text:style-name="Text_20_body"><draw:frame draw:style-name="PluginODTAutoStyle_Frame_7_text_frame" draw:name="Frame1" text:anchor-type="paragraph" svg:width="481.89pt" draw:z-index="0" svg:min-height="1cm"><draw:text-box><table:table table:style-name="Table"><table:table-column table:style-name="odt_auto_style_table_column_4_1"/><table:table-row><table:table-cell office:value-type="string" table:style-name="tablecell"><text:p text:style-name="tablealignleft"><draw:frame draw:style-name="mediacenter" draw:name="1" text:anchor-type="paragraph" draw:z-index="1" svg:width="16.245416666667cm" svg:height="16.298333333333cm"><draw:image xlink:href="Pictures/523eea3ebe57507e419fc2db4997803b.jpg" xlink:type="simple" xlink:show="embed" xlink:actuate="onLoad"/></draw:frame></text:p></table:table-cell></table:table-row></table:table></draw:text-box></draw:frame></text:p>
      <table:table table:style-name="Table">
        <table:table-column table:style-name="odt_auto_style_table_column_5_1"/>
        <table:table-row>
          <table:table-cell office:value-type="string" table:style-name="tablecell">
            <text:p text:style-name="tablealignleft">A tela acima recebe como parâmetro o <text:span text:style-name="Strong_20_Emphasis">Registro de Atendimento</text:span>, para o qual, se deseja gerar a <text:span text:style-name="Emphasis">Ordem de Serviço</text:span>. O quadro <text:span text:style-name="Strong_20_Emphasis">Número de Reserva de Material SAP</text:span> pode ser preenchido durante a geração, através do botão <draw:frame draw:style-name="media" draw:name="2" text:anchor-type="as-char" draw:z-index="2" svg:width="1.7727083333333cm" svg:height="0.58208333333333cm"><draw:image xlink:href="Pictures/ef1a29574b389406f8b5dc949362f6ae.jpg" xlink:type="simple" xlink:show="embed" xlink:actuate="onLoad"/></draw:frame>. Para detalhes sobre o preenchimento dos campos clique <text:span text:style-name="Strong_20_Emphasis"><text:a xlink:type="simple" xlink:href="#__RefHeading___preenchimento_dos_campos_7" text:style-name="Local_20_link" text:visited-style-name="Visited_20_Local_20_Link">AQUI</text:a></text:span>.</text:p>
            <text:p text:style-name="Text_20_body">O sistema apresenta um <text:span text:style-name="Emphasis">link</text:span>, denominado <text:span text:style-name="Strong_20_Emphasis">Dados do Registro de Atendimento</text:span> que, ao ser clicado, expandirá a tela, apresentando apenas para consulta os dados do <text:span text:style-name="Strong_20_Emphasis">Registro de Atendimento</text:span> para o qual se deseja gerar a <text:span text:style-name="Emphasis">Ordem de Serviço</text:span>:</text:p>
          </table:table-cell>
        </table:table-row>
      </table:table>
      <text:p text:style-name="Text_20_body"><text:line-break/></text:p>
      <text:h text:style-name="Heading_20_3" text:outline-level="3"><text:bookmark-start text:name="__RefHeading___observacao_3"/><text:bookmark-start text:name="observacao1"/>Observação<text:bookmark-end text:name="__RefHeading___observacao_3"/><text:bookmark-end text:name="observacao1"/></text:h>
      <table:table table:style-name="Table">
        <table:table-column/>
        <table:table-row>
          <table:table-cell office:value-type="string" table:style-name="tableheader">
            <text:p text:style-name="Table_20_Heading">Informamos que os dados exibidos nas telas a seguir são fictícios, e não retratam informações de clientes.</text:p>
          </table:table-cell>
        </table:table-row>
      </table:table>
      <text:p text:style-name="Text_20_body"><draw:frame draw:style-name="PluginODTAutoStyle_Frame_14_text_frame" draw:name="Frame2" text:anchor-type="paragraph" svg:width="481.89pt" draw:z-index="0" svg:min-height="1cm"><draw:text-box><table:table table:style-name="Table"><table:table-column table:style-name="odt_auto_style_table_column_7_1"/><table:table-row><table:table-cell office:value-type="string" table:style-name="tablecell"><text:p text:style-name="tablealignleft"><draw:frame draw:style-name="mediacenter" draw:name="3" text:anchor-type="paragraph" draw:z-index="3" svg:width="16.218958333333cm" svg:height="29.5275cm"><draw:image xlink:href="Pictures/0c9856dd9ac4b498e02e8a366a43d865.jpg" xlink:type="simple" xlink:show="embed" xlink:actuate="onLoad"/></draw:frame></text:p></table:table-cell></table:table-row></table:table></draw:text-box></draw:frame></text:p>
      <table:table table:style-name="Table">
        <table:table-column table:style-name="odt_auto_style_table_column_8_1"/>
        <table:table-row>
          <table:table-cell office:value-type="string" table:style-name="tablecell">
            <text:p text:style-name="tablealignleft">Ao clicar, novamente, no <text:span text:style-name="Emphasis">link</text:span> o sistema omitirá a consulta aos dados do <text:span text:style-name="Strong_20_Emphasis">Registro de Atendimento</text:span>, e assim sucessivamente.</text:p>
            <text:p text:style-name="Text_20_body">Você deverá informar os dados da <text:span text:style-name="Emphasis">Ordem de Serviço</text:span> e clicar no botão <draw:frame draw:style-name="media" draw:name="4" text:anchor-type="as-char" draw:z-index="4" svg:width="1.2435416666667cm" svg:height="0.555625cm"><draw:image xlink:href="Pictures/840427dbcf993dc22af09246acfe5637.jpg" xlink:type="simple" xlink:show="embed" xlink:actuate="onLoad"/></draw:frame> para solicitar ao sistema a efetivação da geração da <text:span text:style-name="Strong_20_Emphasis">Ordem de Serviço</text:span>.</text:p>
            <text:p text:style-name="Text_20_body">O sistema coloca à sua disposição o botão para, caso deseje, você consulte as <text:span text:style-name="Emphasis">Ordens de Serviço</text:span> já existentes para o <text:span text:style-name="Strong_20_Emphasis">Registro de Atendimento</text:span>. Ao ser acionado, ativará a tela <text:span text:style-name="Strong_20_Emphasis"><text:a xlink:type="simple" xlink:href="https://gsan.com.br/doku.php?id=ajuda:consultar_o.s._do_registro_de_atendimento" text:style-name="Internet_20_link" text:visited-style-name="Visited_20_Internet_20_Link">Consultar O.S. do Registro de Atendimento</text:a></text:span>, com a relação das <text:span text:style-name="Emphasis">Ordens de Serviço</text:span> existentes para o <text:span text:style-name="Strong_20_Emphasis">Registro de Atendimento</text:span>.</text:p>
            <text:p text:style-name="Text_20_body">Por solicitação da <text:span text:style-name="Strong_20_Emphasis">CAERN</text:span>, a funcionalidade de <text:span text:style-name="Strong_20_Emphasis">Gerar Ordem de Serviço</text:span> foi alterada para que, na geração de uma ordem de serviço associada a um registro de atendimento (RA), o sistema calcule a data de validade e a atualize na tabela de ordem de serviço. Caso a quantidade de dias não esteja informado, o sistema deverá deixar a data sem informação. A data de validade da ordem de serviço corresponde à data de sua emissão, mais o número determinado de dias para a validade do serviço, observando se a contagem do prazo de validade deve ser realizada em dias <text:span text:style-name="Strong_20_Emphasis">ÚTEIS</text:span> ou <text:span text:style-name="Strong_20_Emphasis">CORRIDOS</text:span>. Essas informações são inseridas na funcionalidade <text:span text:style-name="Strong_20_Emphasis"><text:a xlink:type="simple" xlink:href="https://gsan.com.br/doku.php?id=ajuda:inserir_tipo_de_servico" text:style-name="Internet_20_link" text:visited-style-name="Visited_20_Internet_20_Link">Inserir Tipo de Serviço</text:a></text:span>, e podem ser atualizadas na <text:span text:style-name="Strong_20_Emphasis"><text:a xlink:type="simple" xlink:href="https://gsan.com.br/doku.php?id=ajuda:manter_tipo_de_servico" text:style-name="Internet_20_link" text:visited-style-name="Visited_20_Internet_20_Link">Manter Tipo de Serviço</text:a></text:span>.</text:p>
            <text:p text:style-name="Text_20_body">Por solicitação da <text:span text:style-name="Strong_20_Emphasis">Compesa</text:span>, a funcionalidade de <text:span text:style-name="Strong_20_Emphasis">Gerar Ordem de Serviço</text:span> foi alterada para que, quando uma ordem de serviço for gerada, associada a um tipo de serviço com o indicador de intervenção no abastecimento e com imóvel associado, o sistema cria uma intervenção no calendário da área de abastecimento do imóvel, referido na ordem de serviço. Essa intervenção terá uma observação, registrando que ela foi criada através de uma ordem de serviço. A data inicial prevista para a intervenção será a data corrente, e a data final prevista será calculada a partir da quantidade de horas definida no tipo de serviço e da hora corrente.</text:p>
          </table:table-cell>
        </table:table-row>
      </table:table>
      <text:p text:style-name="Text_20_body"><text:line-break/></text:p>
      <text:h text:style-name="Heading_20_2" text:outline-level="2"><text:bookmark-start text:name="__RefHeading___validacoes_4"/><text:bookmark-start text:name="validacoes"/>Validações<text:bookmark-end text:name="__RefHeading___validacoes_4"/><text:bookmark-end text:name="validacoes"/></text:h>
      <table:table table:style-name="Table">
        <table:table-column table:style-name="odt_auto_style_table_column_9_1"/>
        <table:table-row>
          <table:table-cell office:value-type="string" table:style-name="tablecell">
            <text:p text:style-name="tablealignleft">O sistema efetuará validações em três momentos:</text:p>
            <text:list text:style-name="List_20_1" text:continue-numbering="false">
              <text:list-item>
                <text:p text:style-name="List_20_1_Content_First"> Antes de solicitar os dados para gerar a Ordem de Serviço:</text:p>
                <text:list text:style-name="List_20_1">
                  <text:list-item>
                    <text:p text:style-name="List_20_1_Content"> A Especificação do Registro de Atendimento deve permitir a geração de Ordem de Serviço;</text:p>
                  </text:list-item>
                  <text:list-item>
                    <text:p text:style-name="List_20_1_Content"> O Registro de Atendimento não pode estar Encerrado;</text:p>
                  </text:list-item>
                  <text:list-item>
                    <text:p text:style-name="List_20_1_Content"> O Registro de Atendimento deve estar na Unidade Organizacional em que foi aberto;</text:p>
                  </text:list-item>
                  <text:list-item>
                    <text:p text:style-name="List_20_1_Content"> Caso existam Ordens de Serviço pendentes para o Registro de Atendimento, o sistema apresentará uma mensagem de alerta.</text:p>
                  </text:list-item>
                </text:list>
              </text:list-item>
              <text:list-item>
                <text:p text:style-name="List_20_1_Content"> Durante o preenchimento dos campos:</text:p>
                <text:list text:style-name="List_20_1">
                  <text:list-item>
                    <text:p text:style-name="List_20_1_Content"> Veja no item Preenchimento dos Campos.</text:p>
                  </text:list-item>
                </text:list>
              </text:list-item>
              <text:list-item>
                <text:p text:style-name="List_20_1_Content"> Após acionar o botão <draw:frame draw:style-name="media" draw:name="5" text:anchor-type="as-char" draw:z-index="5" svg:width="1.2435416666667cm" svg:height="0.555625cm"><draw:image xlink:href="Pictures/840427dbcf993dc22af09246acfe5637.jpg" xlink:type="simple" xlink:show="embed" xlink:actuate="onLoad"/></draw:frame>:</text:p>
                <text:list text:style-name="List_20_1">
                  <text:list-item>
                    <text:p text:style-name="List_20_1_Content"> Verificará se os campos obrigatórios foram preenchidos.</text:p>
                  </text:list-item>
                </text:list>
              </text:list-item>
              <text:list-item>
                <text:p text:style-name="List_20_1_Content"> Validar Registro de Atendimento:</text:p>
              </text:list-item>
              <text:list-item>
                <text:p text:style-name="List_20_1_Content"> Caso o registro de atendimento seja recebido e sua especificação associada não permita geração de ordem de serviço, será exibida a mensagem Especificação da Solicitação do Registro de Atendimento « xxxxxx do registro de atendimento » não permite geração de ordem de serviço;</text:p>
              </text:list-item>
              <text:list-item>
                <text:p text:style-name="List_20_1_Content"> Caso o registro de atendimento seja informado e sua situação esteja igual a <text:span text:style-name="Emphasis">encerrado</text:span>, será exibida a mensagem Situação do Registro de Atendimento « xxxxx do registro de atendimento » é « descrição da situação » e não permite geração de ordem de serviço.</text:p>
              </text:list-item>
              <text:list-item>
                <text:p text:style-name="List_20_1_Content"> Validar Tipo de Serviço:</text:p>
                <text:list text:style-name="List_20_1">
                  <text:list-item>
                    <text:p text:style-name="List_20_1_Content"> Caso o código do tipo de serviço informado não exista no sistema com indicador de uso igual a <text:span text:style-name="Emphasis">Ativo</text:span>, será exibida a mensagem <text:span text:style-name="Emphasis">Serviço Tipo não Parametrizado</text:span>.</text:p>
                  </text:list-item>
                  <text:list-item>
                    <text:p text:style-name="List_20_1_Content"> Caso já exista ordem de serviço para o registro de atendimento informado com o mesmo tipo de serviço selecionado/informado na situação diferente de encerrada/executada, será exibida a mensagem <text:span text:style-name="Emphasis">Já existe ordem de serviço « número da ordem de serviço » com este tipo de serviço « descrição do tipo de serviço » para este registro de atendimento « número do registro de atendimento »</text:span>.</text:p>
                  </text:list-item>
                </text:list>
              </text:list-item>
              <text:list-item>
                <text:p text:style-name="List_20_1_Content"> Validar Ordem de Serviço:</text:p>
                <text:list text:style-name="List_20_1">
                  <text:list-item>
                    <text:p text:style-name="List_20_1_Content"> Caso o código da ordem de serviço informado não exista no sistema, associado ao registro de atendimento informado, será exibida a mensagem <text:span text:style-name="Emphasis">Ordem de Serviço inexistente</text:span>.</text:p>
                  </text:list-item>
                  <text:list-item>
                    <text:p text:style-name="List_20_1_Content"> Caso o tipo de serviço de referência esteja informado e o tipo de serviço da ordem de serviço não tenha valor igual ao serviço de referência informado, será exibida a mensagem <text:span text:style-name="Emphasis">Tipo de Serviço da Ordem de Serviço informada não está compatível com o tipo de serviço de referência « descrição do tipo de serviço de referência »</text:span>.</text:p>
                  </text:list-item>
                  <text:list-item>
                    <text:p text:style-name="List_20_1_Content"> Caso a situação da ordem de serviço informada como referência não esteja na situação definida no serviço tipo de referência, será exibida a mensagem <text:span text:style-name="Emphasis">Tipo de Serviço da Ordem de Serviço de referência informada não está compatível com o tipo de serviço de referência « descrição do tipo de serviço de referência »</text:span>.</text:p>
                  </text:list-item>
                </text:list>
              </text:list-item>
              <text:list-item>
                <text:p text:style-name="List_20_1_Content"> Validar Valor do Serviço:</text:p>
                <text:list text:style-name="List_20_1">
                  <text:list-item>
                    <text:p text:style-name="List_20_1_Content"> Caso o valor informado não seja numérico, positivo e maior que zeros, será exibida a mensagem <text:span text:style-name="Emphasis">Valor do Serviço deve ter números decimais positivos</text:span>.</text:p>
                  </text:list-item>
                </text:list>
              </text:list-item>
              <text:list-item>
                <text:p text:style-name="List_20_1_Content"> Verificar preenchimento dos campos:</text:p>
                <text:list text:style-name="List_20_1">
                  <text:list-item>
                    <text:p text:style-name="List_20_1_Content"> Caso o usuário não informe ou selecione o conteúdo de algum campo necessário à confirmação da efetivação da ligação de água, será exibida a mensagem <text:span text:style-name="Emphasis">Informe « nome do campo que não foi preenchido ou selecionado »</text:span>.</text:p>
                  </text:list-item>
                </text:list>
              </text:list-item>
              <text:list-item>
                <text:p text:style-name="List_20_1_Content"> Verificar sucesso da transação:</text:p>
                <text:list text:style-name="List_20_1">
                  <text:list-item>
                    <text:p text:style-name="List_20_1_Content"> Caso o código de retorno da operação efetuada no banco de dados seja diferente de zero, será exibida a mensagem conforme o código de retorno; caso contrário, exibe a mensagem <text:span text:style-name="Emphasis">Geração da Ordem de Serviço « xxxx da ordem de serviço gerada » para o Registro de Atendimento número « número do registro de atendimento » gerado com sucesso</text:span>.</text:p>
                  </text:list-item>
                </text:list>
              </text:list-item>
              <text:list-item>
                <text:p text:style-name="List_20_1_Content"> Alertar Existência Ordem de Serviço:</text:p>
                <text:list text:style-name="List_20_1">
                  <text:list-item>
                    <text:p text:style-name="List_20_1_Content"> Caso existam ordens de serviço pendentes para o registro de atendimento informado, será exibida o alerta <text:span text:style-name="Emphasis">Existe(m) Ordem(ns) de Serviço pendentes associadas ao Registro de Atendimento</text:span>.</text:p>
                  </text:list-item>
                </text:list>
              </text:list-item>
              <text:list-item>
                <text:p text:style-name="List_20_1_Content"> Verificar Existência de Unidade Correspondente à Localidade:</text:p>
                <text:list text:style-name="List_20_1">
                  <text:list-item>
                    <text:p text:style-name="List_20_1_Content"> Caso não exista unidade correspondente à localidade do imóvel do documento de cobrança, será exibida a mensagem <text:span text:style-name="Emphasis">Não existe unidade correspondente à localidade « XXXXXX » do documento de cobrança. Erro grave. Entre em contato com o analista responsável pelo sistema</text:span>.</text:p>
                  </text:list-item>
                </text:list>
              </text:list-item>
              <text:list-item>
                <text:p text:style-name="List_20_1_Content"> Verificar Existência de Unidade Correspondente à Empresa:</text:p>
                <text:list text:style-name="List_20_1">
                  <text:list-item>
                    <text:p text:style-name="List_20_1_Content"> Caso não exista unidade correspondente à empresa da ordem de serviço seletiva, será exibida a mensagem <text:span text:style-name="Emphasis">Não existe unidade correspondente à empresa da ordem de serviço seletiva. Erro grave. Entre em contato com o analista responsável pelo sistema</text:span>.</text:p>
                  </text:list-item>
                </text:list>
              </text:list-item>
              <text:list-item>
                <text:p text:style-name="List_20_1_Content"> Verificar Existência de Mais de Uma Unidade Correspondente à Empresa:</text:p>
                <text:list text:style-name="List_20_1">
                  <text:list-item>
                    <text:p text:style-name="List_20_1_Content_Last"> Caso exista mais de uma unidade correspondente à empresa da ordem de serviço seletiva, será exibida a mensagem <text:span text:style-name="Emphasis">Existe mais de unidade correspondente à empresa da ordem de serviço seletiva. Erro grave. Entre em contato com o analista responsável pelo sistema</text:span>.</text:p>
                  </text:list-item>
                </text:list>
              </text:list-item>
            </text:list>
          </table:table-cell>
        </table:table-row>
      </table:table>
      <text:p text:style-name="Text_20_body"><text:line-break/></text:p>
      <text:h text:style-name="Heading_20_1" text:outline-level="1"><text:bookmark-start text:name="__RefHeading___tela_de_sucesso_5"/><text:bookmark-start text:name="tela_de_sucesso"/>Tela de Sucesso<text:bookmark-end text:name="__RefHeading___tela_de_sucesso_5"/><text:bookmark-end text:name="tela_de_sucesso"/></text:h>
      <table:table table:style-name="Table">
        <table:table-column table:style-name="odt_auto_style_table_column_10_1"/>
        <table:table-row>
          <table:table-cell office:value-type="string" table:style-name="tablecell">
            <text:p text:style-name="tablealignleft">A tela de sucesso será apresentada após clicar no botão <draw:frame draw:style-name="media" draw:name="6" text:anchor-type="as-char" draw:z-index="6" svg:width="1.2435416666667cm" svg:height="0.555625cm"><draw:image xlink:href="Pictures/840427dbcf993dc22af09246acfe5637.jpg" xlink:type="simple" xlink:show="embed" xlink:actuate="onLoad"/></draw:frame> e não houver nenhuma inconsistência no conteúdo dos campos da tela.</text:p>
            <text:p text:style-name="Text_20_body">O sistema efetuará a geração da Ordem de Serviço, e apresentará a mensagem abaixo, quando a geração da Ordem de Serviço tiver sido realizada com sucesso.     </text:p>
            <text:p text:style-name="Text_20_body"><text:span text:style-name="Emphasis">Geração da Ordem de Serviço (número da Ordem de Serviço) para o Registro de Atendimento número (número do Registro de Atendimento) efetuada com sucesso</text:span>.</text:p>
            <text:p text:style-name="Text_20_body">O sistema apresentará duas opções após a geração da Ordem de Serviço. Escolha a opção desejada clicando em algum dos <text:span text:style-name="Emphasis">links</text:span> existentes na tela de sucesso:</text:p>
            <text:list text:style-name="List_20_1" text:continue-numbering="false">
              <text:list-item>
                <text:p text:style-name="List_20_1_Content_First"> Menu Principal - Para ir para a tela principal do sistema.</text:p>
              </text:list-item>
              <text:list-item>
                <text:p text:style-name="List_20_1_Content"> Voltar - Para voltar para a tela anterior (<text:a xlink:type="simple" xlink:href="https://gsan.com.br/doku.php?id=ajuda:consultar_registro_de_atendimento" text:style-name="Internet_20_link" text:visited-style-name="Visited_20_Internet_20_Link">Consultar Registro de Atendimento</text:a>).</text:p>
              </text:list-item>
              <text:list-item>
                <text:p text:style-name="List_20_1_Content_Last"> Este <text:span text:style-name="Emphasis">link</text:span> não será apresentado, caso a origem da chamada tenha sido a partir do <text:span text:style-name="Emphasis">link</text:span> existente na tela de sucesso da opção <text:span text:style-name="Strong_20_Emphasis"><text:a xlink:type="simple" xlink:href="https://gsan.com.br/doku.php?id=ajuda:inserir_registro_de_atendimento" text:style-name="Internet_20_link" text:visited-style-name="Visited_20_Internet_20_Link">Inserir Registro de Atendimento</text:a></text:span>.</text:p>
              </text:list-item>
            </text:list>
          </table:table-cell>
        </table:table-row>
      </table:table>
      <text:p text:style-name="Text_20_body"><text:line-break/></text:p>
      <text:h text:style-name="Heading_20_2" text:outline-level="2"><text:bookmark-start text:name="__RefHeading___gerar_ordem_de_servico_cagepa_6"/><text:bookmark-start text:name="gerar_ordem_de_servico_cagepa"/>Gerar Ordem de Serviço CAGEPA<text:bookmark-end text:name="__RefHeading___gerar_ordem_de_servico_cagepa_6"/><text:bookmark-end text:name="gerar_ordem_de_servico_cagepa"/></text:h>
      <text:p text:style-name="Text_20_body">Para a <text:span text:style-name="Strong_20_Emphasis">CAGEPA</text:span>, a tela de <text:span text:style-name="Strong_20_Emphasis">Gerar Ordem de Serviço</text:span> é visualizada com um botão novo:</text:p>
      <text:p text:style-name="Text_20_body"><draw:frame draw:style-name="PluginODTAutoStyle_Frame_27_text_frame" draw:name="Frame3" text:anchor-type="paragraph" svg:width="481.89pt" draw:z-index="0" svg:min-height="1cm"><draw:text-box><table:table table:style-name="Table"><table:table-column table:style-name="odt_auto_style_table_column_11_1"/><table:table-row><table:table-cell office:value-type="string" table:style-name="tablecell"><text:p text:style-name="tablealignleft"><draw:frame draw:style-name="mediacenter" draw:name="7" text:anchor-type="paragraph" draw:z-index="7" svg:width="16.457083333333cm" svg:height="10.345208333333cm"><draw:image xlink:href="Pictures/9986429b8d0867a7c25f1cb2d614718b.jpg" xlink:type="simple" xlink:show="embed" xlink:actuate="onLoad"/></draw:frame></text:p></table:table-cell></table:table-row></table:table></draw:text-box></draw:frame></text:p>
      <text:p text:style-name="Text_20_body"><text:line-break/></text:p>
      <table:table table:style-name="Table">
        <table:table-column table:style-name="odt_auto_style_table_column_12_1"/>
        <table:table-row>
          <table:table-cell office:value-type="string" table:style-name="tablecell">
            <text:p text:style-name="tablealignleft">Esse botão é o <draw:frame draw:style-name="media" draw:name="8" text:anchor-type="as-char" draw:z-index="8" svg:width="6.0854166666667cm" style:rel-width="100%" svg:height="0.50270833333333cm" style:rel-height="scale"><draw:image xlink:href="Pictures/3e0d55f80c324404ca666c4a9a0cf3df.jpg" xlink:type="simple" xlink:show="embed" xlink:actuate="onLoad"/></draw:frame>. Ele é visualizado para a <text:span text:style-name="Strong_20_Emphasis">CAGEPA</text:span>, que está parametrizada para registrar dados de manutenção da rede, fazendo a integração do <text:span text:style-name="Strong_20_Emphasis">GSAN</text:span> com o sistema <text:span text:style-name="Strong_20_Emphasis">SIGO</text:span>, utilizado pela <text:span text:style-name="Strong_20_Emphasis">CAGEPA</text:span> para tratar de serviços relacionados à manutenção de rede de água. Caso o <text:span text:style-name="Strong_20_Emphasis">Tipo de serviço</text:span> <text:span text:style-name="Emphasis">associado</text:span> ao tipo de especificação do registro de atendimento que abriu a ordem de serviço que está sendo gerada tenha indicação de manutenção de rede (no exemplo acima, <text:span text:style-name="Strong_20_Emphasis">Instalação de Registro de Rede</text:span>), a funcionalidade exibe o botão <draw:frame draw:style-name="media" draw:name="9" text:anchor-type="as-char" draw:z-index="9" svg:width="6.0854166666667cm" style:rel-width="100%" svg:height="0.50270833333333cm" style:rel-height="scale"><draw:image xlink:href="Pictures/3e0d55f80c324404ca666c4a9a0cf3df.jpg" xlink:type="simple" xlink:show="embed" xlink:actuate="onLoad"/></draw:frame> para atualizar os dados de manutenção da rede.</text:p>
            <text:p text:style-name="Text_20_body">Clicando nele, é possível atualizar as informações sobre a interrupção de serviços de Rede durante a execução do serviço: data prevista de execução, hora e o prazo previsto de duração, selecionando se é prazo em <text:span text:style-name="Emphasis">dias</text:span> ou <text:span text:style-name="Emphasis">horas</text:span>. Feito isso, clique em <draw:frame draw:style-name="media" draw:name="10" text:anchor-type="as-char" draw:z-index="10" svg:width="1.7197916666667cm" svg:height="0.47625cm"><draw:image xlink:href="Pictures/6d5067420b00a90d47ccc9ab04671570.jpg" xlink:type="simple" xlink:show="embed" xlink:actuate="onLoad"/></draw:frame>. O sistema envia para o sistema <text:span text:style-name="Strong_20_Emphasis">SIGO</text:span>, através de <text:span text:style-name="Emphasis">webservice</text:span>, atualizando os dados informados em base própria, para ser usada no envio das informações para o sistema <text:span text:style-name="Strong_20_Emphasis">SIGO</text:span> e para a programação do serviço no <text:span text:style-name="Strong_20_Emphasis"><text:a xlink:type="simple" xlink:href="https://gsan.com.br/doku.php?id=ajuda:mobile:gsanas" text:style-name="Internet_20_link" text:visited-style-name="Visited_20_Internet_20_Link">GSANAS</text:a></text:span>.</text:p>
          </table:table-cell>
        </table:table-row>
      </table:table>
      <text:p text:style-name="Text_20_body"><draw:frame draw:style-name="PluginODTAutoStyle_Frame_34_text_frame" draw:name="Frame4" text:anchor-type="paragraph" svg:width="481.89pt" draw:z-index="0" svg:min-height="1cm"><draw:text-box><table:table table:style-name="Table"><table:table-column table:style-name="odt_auto_style_table_column_13_1"/><table:table-row><table:table-cell office:value-type="string" table:style-name="tablecell"><text:p text:style-name="tablealignleft"><draw:frame draw:style-name="mediacenter" draw:name="11" text:anchor-type="paragraph" draw:z-index="11" svg:width="15.425208333333cm" svg:height="5.1858333333333cm"><draw:image xlink:href="Pictures/2556be76b4485d167b670068a1b1d52f.jpg" xlink:type="simple" xlink:show="embed" xlink:actuate="onLoad"/></draw:frame></text:p></table:table-cell></table:table-row></table:table></draw:text-box></draw:frame></text:p>
      <text:p text:style-name="Text_20_body"><text:line-break/></text:p>
      <text:h text:style-name="Heading_20_1" text:outline-level="1"><text:bookmark-start text:name="__RefHeading___preenchimento_dos_campos_7"/><text:bookmark-start text:name="preenchimento_dos_campos"/>Preenchimento dos campos<text:bookmark-end text:name="__RefHeading___preenchimento_dos_campos_7"/><text:bookmark-end text:name="preenchimento_dos_campos"/></text:h>
      <table:table table:style-name="Table">
        <table:table-column/>
        <table:table-column/>
        <table:table-row>
          <table:table-cell office:value-type="string" table:style-name="tableheader">
            <text:p text:style-name="Table_20_Heading">Campo</text:p>
          </table:table-cell>
          <table:table-cell office:value-type="string" table:style-name="tableheader">
            <text:p text:style-name="Table_20_Heading">Orientações para Preenchimento</text:p>
          </table:table-cell>
        </table:table-row>
        <table:table-row>
          <table:table-cell office:value-type="string" table:style-name="tablecell">
            <text:p text:style-name="tablealignleft">Tipo de Serviço</text:p>
          </table:table-cell>
          <table:table-cell office:value-type="string" table:style-name="tablecell">
            <table:table table:style-name="Table">
              <table:table-column table:style-name="odt_auto_style_table_column_15_1"/>
              <table:table-row>
                <table:table-cell office:value-type="string" table:style-name="tablecell">
                  <text:p text:style-name="tablealignleft">Campo obrigatório. Informe, ou selecione o <text:span text:style-name="Emphasis">Tipo do Serviço</text:span> da Ordem de Serviço.<text:line-break/><text:span text:style-name="Strong_20_Emphasis">Regra associada</text:span>: Caso a Especificação do Registro de Atendimento tenha uma coleção de <text:span text:style-name="Emphasis">Tipos de Serviço</text:span> para geração de Ordem de Serviço, selecione o Tipo de Serviço a partir da lista apresentada. Caso contrário, informe o código de um Tipo de Serviço, e tecle Enter, ou clique no botão <draw:frame draw:style-name="media" draw:name="12" text:anchor-type="as-char" draw:z-index="12" svg:width="0.60854166666667cm" svg:height="0.555625cm"><draw:image xlink:href="Pictures/4a1d013358fec02f62fd9128287614a7.gif" xlink:type="simple" xlink:show="embed" xlink:actuate="onLoad"/></draw:frame>, que fica ao lado do campo. Neste caso, será apresentada uma tela de popup, onde é possível <text:span text:style-name="Strong_20_Emphasis"><text:a xlink:type="simple" xlink:href="https://gsan.com.br/doku.php?id=ajuda:pesquisar_tipo_de_servico" text:style-name="Internet_20_link" text:visited-style-name="Visited_20_Internet_20_Link">Pesquisar Tipo de Serviço</text:a></text:span> cadastrados. Após a informação do código de um Tipo de Serviço, ou da seleção de um Tipo de Serviço na tela de pesquisa, o sistema apresenta a descrição do Tipo de Serviço no campo correspondente.<text:line-break/>Para limpar o campo, clique no botão <draw:frame draw:style-name="media" draw:name="13" text:anchor-type="as-char" draw:z-index="13" svg:width="0.52916666666667cm" svg:height="0.555625cm"><draw:image xlink:href="Pictures/7d683db972d9051c5dfecc78c7cc997d.gif" xlink:type="simple" xlink:show="embed" xlink:actuate="onLoad"/></draw:frame> ao lado do campo em exibição. <text:line-break/>Caso já exista ordem de serviço para o registro de atendimento informado com o mesmo tipo de serviço selecionado/informado na situação <text:span text:style-name="Emphasis">diferente</text:span> de encerrada/executada, o sistema exibe mensagem de crítica correspondente. <text:line-break/>Caso a funcionalidade tenha sido chamada automaticamente pela funcionalidade de <text:span text:style-name="Strong_20_Emphasis">Inserir Registro de Atendimento</text:span> e o grupo da solicitação do registro de atendimento esteja associado ao grupo Operacional, o sistema informa o tipo de serviço da <text:span text:style-name="Emphasis">Ordem de Serviço</text:span> para geração automática do serviço tipo que tenha um serviço tipo de referência com indicativo de diagnóstico e não tenha serviço tipo associado. <text:line-break/>Caso a especificação do tipo de solicitação do registro de atendimento tenha uma coleção de tipos de serviço possíveis para geração de ordem de serviço, você deve selecionar obrigatoriamente um e somente um tipo dos tipos de serviço associado à especificação do tipo da solicitação do registro de atendimento. <text:line-break/>Caso esta funcionalidade tenha sido chamada pela funcionalidade <text:span text:style-name="Strong_20_Emphasis">Gerar Atividade de Ação de Cobrança</text:span> ou pela funcionalidade <text:span text:style-name="Strong_20_Emphasis">Emitir Ordem de Serviço Seletiva</text:span>, o sistema recebe o código do tipo de serviço e não valida se o este tiver serviço de referência. <text:line-break/>Caso, o Tipo de Serviço selecionado/informado/recebido tenha um tipo de serviço de referência e caso o indicador da existência da ordem de serviço de referência seja <text:span text:style-name="Strong_20_Emphasis">SIM</text:span>, você deve selecionar/informar opcionalmente (alterar para obrigatoriamente) uma ordem de serviço. <text:line-break/>Caso o indicador da existência da ordem de serviço de referência seja <text:span text:style-name="Strong_20_Emphasis">NÃO</text:span> e o serviço tipo de referência esteja informado, o sistema exibe o código e a descrição do tipo de serviço recebido, não permitindo alterar.</text:p>
                </table:table-cell>
              </table:table-row>
            </table:table>
          </table:table-cell>
        </table:table-row>
        <table:table-row>
          <table:table-cell office:value-type="string" table:style-name="tablecell">
            <text:p text:style-name="tablealignleft">Observação</text:p>
          </table:table-cell>
          <table:table-cell office:value-type="string" table:style-name="tablecell">
            <text:p text:style-name="tablealignleft">Informe uma observação para a geração da Ordem de Serviço com, no máximo, 200 (duzentos) caracteres.</text:p>
          </table:table-cell>
        </table:table-row>
        <table:table-row>
          <table:table-cell office:value-type="string" table:style-name="tablecell">
            <text:p text:style-name="tablealignleft">Ordem de Serviço de Referência</text:p>
          </table:table-cell>
          <table:table-cell office:value-type="string" table:style-name="tablecell">
            <table:table table:style-name="Table">
              <table:table-column table:style-name="odt_auto_style_table_column_16_1"/>
              <table:table-row>
                <table:table-cell office:value-type="string" table:style-name="tablecell">
                  <text:p text:style-name="tablealignleft">Informe, ou selecione a Ordem de Serviço de Referência para o Tipo de Serviço.<text:line-break/><text:span text:style-name="Strong_20_Emphasis">Regra associada</text:span>: Este campo só é apresentado caso ocorra uma das situações relacionadas:<text:line-break/>O Tipo de Serviço informado exija um Tipo de Serviço de Referência, que exige uma Ordem de Serviço de Referência. Exemplo:<text:line-break/>Tipo de Serviço = ?????<text:line-break/>Tipo de Serviço de Referência = ?????<text:line-break/>Neste caso, obrigatoriamente, você deve informar uma Ordem de Serviço de Referência.<text:line-break/>O Tipo de Serviço informado exija um Tipo de Serviço de Referência, que não exige uma Ordem de Serviço de Referência, mas não tem um Tipo de Serviço de Referência informado. Exemplo:\\Tipo de Serviço = ?????\\Tipo de Serviço de Referência = ?????\\Neste caso, opcionalmente, você deve informar uma Ordem de Serviço de Referência.<text:line-break/>Você deve informar o código de um Tipo de Serviço, e teclar Enter, ou clicar no botão <draw:frame draw:style-name="media" draw:name="14" text:anchor-type="as-char" draw:z-index="14" svg:width="0.60854166666667cm" svg:height="0.555625cm"><draw:image xlink:href="Pictures/4a1d013358fec02f62fd9128287614a7.gif" xlink:type="simple" xlink:show="embed" xlink:actuate="onLoad"/></draw:frame>, que fica ao lado do campo. Neste caso será apresentada uma tela de popup, onde será possível <text:span text:style-name="Strong_20_Emphasis"><text:a xlink:type="simple" xlink:href="https://gsan.com.br/doku.php?id=ajuda:pesquisar_tipo_de_servico" text:style-name="Internet_20_link" text:visited-style-name="Visited_20_Internet_20_Link">Pesquisar Tipo de Serviço</text:a></text:span> cadastrados. Após a informação do código de um Tipo de Serviço, ou da seleção de um Tipo de Serviço na tela de pesquisa, o sistema apresentará a descrição do Tipo de Serviço no campo correspondente.<text:line-break/>Para limpar o campo, clique no botão <draw:frame draw:style-name="media" draw:name="15" text:anchor-type="as-char" draw:z-index="15" svg:width="0.52916666666667cm" svg:height="0.555625cm"><draw:image xlink:href="Pictures/7d683db972d9051c5dfecc78c7cc997d.gif" xlink:type="simple" xlink:show="embed" xlink:actuate="onLoad"/></draw:frame> ao lado do campo em exibição.</text:p>
                </table:table-cell>
              </table:table-row>
            </table:table>
          </table:table-cell>
        </table:table-row>
        <table:table-row>
          <table:table-cell office:value-type="string" table:style-name="tablecell">
            <text:p text:style-name="tablealignleft">Tipo de Serviço de Referência</text:p>
          </table:table-cell>
          <table:table-cell office:value-type="string" table:style-name="tablecell">
            <table:table table:style-name="Table">
              <table:table-column table:style-name="odt_auto_style_table_column_17_1"/>
              <table:table-row>
                <table:table-cell office:value-type="string" table:style-name="tablecell">
                  <text:p text:style-name="tablealignleft">Informe, selecione, ou, apenas, confirme o Tipo de Serviço de Referência para o Tipo de Serviço informado.<text:line-break/><text:span text:style-name="Strong_20_Emphasis">Regra associada</text:span>: Este campo só é apresentado caso ocorra uma das situações relacionadas:<text:line-break/>O Tipo de Serviço informado exija um Tipo de Serviço de Referência específico, e não exija uma Ordem de Serviço de Referência. Exemplo:<text:line-break/>Tipo de Serviço = ?????<text:line-break/>Tipo de Serviço de Referência = ?????<text:line-break/>Neste caso o sistema apresenta o Tipo de Serviço de Referência associado, e não permite que seja alterado.<text:line-break/>O Tipo de Serviço informado exija um Tipo de Serviço de Referência, não exija uma Ordem de Serviço de Referência, mas não tem um Tipo de Serviço de Referência específico. Exemplo:<text:line-break/>Tipo de Serviço = ?????<text:line-break/>Tipo de Serviço de Referência = ?????<text:line-break/>Neste caso, opcionalmente, você deve informar um Tipo de Serviço de Referência.<text:line-break/>Caso a Especificação do Registro de Atendimento tenha uma coleção de Tipos de Serviço para geração de Ordem de Serviço, você deve selecionar o Tipo de Serviço a partir da lista apresentada. Caso contrário, você deve informar o código de um Tipo de Serviço de Referência, e teclar Enter, ou clicar no botão <draw:frame draw:style-name="media" draw:name="16" text:anchor-type="as-char" draw:z-index="16" svg:width="0.60854166666667cm" svg:height="0.555625cm"><draw:image xlink:href="Pictures/4a1d013358fec02f62fd9128287614a7.gif" xlink:type="simple" xlink:show="embed" xlink:actuate="onLoad"/></draw:frame>, que fica ao lado do campo. Neste caso será apresentada uma tela de popup, onde será possível pesquisar os <text:span text:style-name="Strong_20_Emphasis"><text:a xlink:type="simple" xlink:href="https://gsan.com.br/doku.php?id=ajuda:pesquisar_tipo_de_servico_de_referencia" text:style-name="Internet_20_link" text:visited-style-name="Visited_20_Internet_20_Link">Pesquisar Tipo de Serviço de Referência</text:a></text:span> cadastrados.<text:line-break/> Após a informação do código de um Tipo de Serviço de Referência, ou da seleção de um Tipo de Serviço de Referência na tela de pesquisa, o sistema apresentará a descrição do Tipo de Serviço de Referência no campo correspondente.<text:line-break/>Para limpar o campo, clique no botão <draw:frame draw:style-name="media" draw:name="17" text:anchor-type="as-char" draw:z-index="17" svg:width="0.52916666666667cm" svg:height="0.555625cm"><draw:image xlink:href="Pictures/7d683db972d9051c5dfecc78c7cc997d.gif" xlink:type="simple" xlink:show="embed" xlink:actuate="onLoad"/></draw:frame> ao lado do campo em exibição.</text:p>
                </table:table-cell>
              </table:table-row>
            </table:table>
          </table:table-cell>
        </table:table-row>
        <table:table-row>
          <table:table-cell office:value-type="string" table:style-name="tablecell">
            <text:p text:style-name="tablealignleft">Valor do Serviço Original</text:p>
          </table:table-cell>
          <table:table-cell office:value-type="string" table:style-name="tablecell">
            <text:p text:style-name="tablealignleft">Este campo será preenchido com o valor original do serviço, após o preenchimento do campo <text:span text:style-name="Strong_20_Emphasis">Tipo de Serviço</text:span> e não pode ser alterado.</text:p>
          </table:table-cell>
        </table:table-row>
        <table:table-row>
          <table:table-cell office:value-type="string" table:style-name="tablecell">
            <text:p text:style-name="tablealignleft">Prioridade do Serviço Original</text:p>
          </table:table-cell>
          <table:table-cell office:value-type="string" table:style-name="tablecell">
            <text:p text:style-name="tablealignleft">Este campo será preenchido com o valor da prioridade original do serviço, após o preenchimento do campo <text:span text:style-name="Strong_20_Emphasis">Tipo de Serviço</text:span> e não pode ser alterado.</text:p>
          </table:table-cell>
        </table:table-row>
        <table:table-row>
          <table:table-cell office:value-type="string" table:style-name="tablecell">
            <text:p text:style-name="tablealignleft">Prioridade do Serviço Atual</text:p>
          </table:table-cell>
          <table:table-cell office:value-type="string" table:style-name="tablecell">
            <text:p text:style-name="tablealignleft">Você pode modificar a prioridade original, selecionando uma nova prioridade na lista apresentada ao lado do campo.</text:p>
          </table:table-cell>
        </table:table-row>
        <table:table-row>
          <table:table-cell office:value-type="string" table:style-name="tablecell">
            <text:p text:style-name="tablealignleft">Número de Reserva de Material SAP</text:p>
          </table:table-cell>
          <table:table-cell office:value-type="string" table:style-name="tablecell">
            <text:p text:style-name="tablealignleft"> Campo que pode ser preenchido durante a geração com até dez dígitos, informando o código do sistema <text:span text:style-name="Strong_20_Emphasis">SAP</text:span> e o acrescentando ao quadro de mesmo nome, através do botão <draw:frame draw:style-name="media" draw:name="18" text:anchor-type="as-char" draw:z-index="18" svg:width="1.7727083333333cm" svg:height="0.58208333333333cm"><draw:image xlink:href="Pictures/ef1a29574b389406f8b5dc949362f6ae.jpg" xlink:type="simple" xlink:show="embed" xlink:actuate="onLoad"/></draw:frame>.</text:p>
          </table:table-cell>
        </table:table-row>
      </table:table>
      <text:p text:style-name="Text_20_body"><text:line-break/></text:p>
      <text:h text:style-name="Heading_20_1" text:outline-level="1"><text:bookmark-start text:name="__RefHeading___funcionalidade_dos_botoes_8"/><text:bookmark-start text:name="funcionalidade_dos_botoes"/>Funcionalidade dos Botões<text:bookmark-end text:name="__RefHeading___funcionalidade_dos_botoes_8"/><text:bookmark-end text:name="funcionalidade_dos_botoes"/></text:h>
      <table:table table:style-name="Table">
        <table:table-column/>
        <table:table-column/>
        <table:table-row>
          <table:table-cell office:value-type="string" table:style-name="tableheader">
            <text:p text:style-name="Table_20_Heading">Botão</text:p>
          </table:table-cell>
          <table:table-cell office:value-type="string" table:style-name="tableheader">
            <text:p text:style-name="Table_20_Heading">Descrição da Funcionalidade</text:p>
          </table:table-cell>
        </table:table-row>
        <table:table-row>
          <table:table-cell office:value-type="string" table:style-name="tablecell">
            <text:p text:style-name="tablealignleft"><draw:frame draw:style-name="media" draw:name="19" text:anchor-type="as-char" draw:z-index="19" svg:width="0.60854166666667cm" svg:height="0.555625cm"><draw:image xlink:href="Pictures/4a1d013358fec02f62fd9128287614a7.gif" xlink:type="simple" xlink:show="embed" xlink:actuate="onLoad"/></draw:frame></text:p>
          </table:table-cell>
          <table:table-cell office:value-type="string" table:style-name="tablecell">
            <text:p text:style-name="tablealignleft">Utilize este botão para ativar a funcionalidade <text:span text:style-name="Strong_20_Emphasis"><text:a xlink:type="simple" xlink:href="https://gsan.com.br/doku.php?id=ajuda:pesquisar_tipo_de_servico" text:style-name="Internet_20_link" text:visited-style-name="Visited_20_Internet_20_Link">Pesquisar Tipo de Serviço</text:a></text:span>.<text:line-break/>Deve ser utilizado quando você não souber qual é o código do <text:span text:style-name="Emphasis">Tipo de Serviço</text:span> que deseja informar.</text:p>
          </table:table-cell>
        </table:table-row>
        <table:table-row>
          <table:table-cell office:value-type="string" table:style-name="tablecell">
            <text:p text:style-name="tablealignleft"><draw:frame draw:style-name="media" draw:name="20" text:anchor-type="as-char" draw:z-index="20" svg:width="0.52916666666667cm" svg:height="0.555625cm"><draw:image xlink:href="Pictures/7d683db972d9051c5dfecc78c7cc997d.gif" xlink:type="simple" xlink:show="embed" xlink:actuate="onLoad"/></draw:frame></text:p>
          </table:table-cell>
          <table:table-cell office:value-type="string" table:style-name="tablecell">
            <text:p text:style-name="tablealignleft">Utilize este botão para limpar as informações existentes relacionadas ao campo <text:span text:style-name="Emphasis">Tipo de Serviço</text:span>.</text:p>
          </table:table-cell>
        </table:table-row>
        <table:table-row>
          <table:table-cell office:value-type="string" table:style-name="tablecell">
            <text:p text:style-name="tablealignleft"><draw:frame draw:style-name="media" draw:name="21" text:anchor-type="as-char" draw:z-index="21" svg:width="1.2170833333333cm" svg:height="0.52916666666667cm"><draw:image xlink:href="Pictures/0691888d6e0ca0b061363683176b69f3.jpg" xlink:type="simple" xlink:show="embed" xlink:actuate="onLoad"/></draw:frame></text:p>
          </table:table-cell>
          <table:table-cell office:value-type="string" table:style-name="tablecell">
            <text:p text:style-name="tablealignleft">Utilize este botão para voltar para a tela <text:span text:style-name="Strong_20_Emphasis"><text:a xlink:type="simple" xlink:href="https://gsan.com.br/doku.php?id=ajuda:consultar_registro_de_atendimento" text:style-name="Internet_20_link" text:visited-style-name="Visited_20_Internet_20_Link">Consultar Registro de Atendimento</text:a></text:span>, dependendo da origem da chamada.<text:line-break/>Este botão não será apresentado, caso a origem da chamada tenha sido a partir do <text:span text:style-name="Emphasis">link</text:span> existente na tela de sucesso da opção <text:span text:style-name="Strong_20_Emphasis"><text:a xlink:type="simple" xlink:href="https://gsan.com.br/doku.php?id=ajuda:inserir_registro_de_atendimento" text:style-name="Internet_20_link" text:visited-style-name="Visited_20_Internet_20_Link">Inserir Registro de Atendimento</text:a></text:span>.</text:p>
          </table:table-cell>
        </table:table-row>
        <table:table-row>
          <table:table-cell office:value-type="string" table:style-name="tablecell">
            <text:p text:style-name="tablealignleft"><draw:frame draw:style-name="media" draw:name="22" text:anchor-type="as-char" draw:z-index="22" svg:width="2.4341666666667cm" style:rel-width="100%" svg:height="0.66145833333333cm" style:rel-height="scale"><draw:image xlink:href="Pictures/7a3ee5346a6dae1d0123bfe37257827a.png" xlink:type="simple" xlink:show="embed" xlink:actuate="onLoad"/></draw:frame></text:p>
          </table:table-cell>
          <table:table-cell office:value-type="string" table:style-name="tablecell">
            <text:p text:style-name="tablealignleft">Utilize este botão para fazer com que a tela volte ao seu estado inicial de exibição.</text:p>
          </table:table-cell>
        </table:table-row>
        <table:table-row>
          <table:table-cell office:value-type="string" table:style-name="tablecell">
            <text:p text:style-name="tablealignleft"><draw:frame draw:style-name="media" draw:name="23" text:anchor-type="as-char" draw:z-index="23" svg:width="1.7197916666667cm" svg:height="0.47625cm"><draw:image xlink:href="Pictures/b94c0738487e12774fea601c19165ab7.jpg" xlink:type="simple" xlink:show="embed" xlink:actuate="onLoad"/></draw:frame></text:p>
          </table:table-cell>
          <table:table-cell office:value-type="string" table:style-name="tablecell">
            <text:p text:style-name="tablealignleft">Utilize este botão para fazer com que o sistema encerre, sem salvar o que está sendo feito, e volte para a tela principal.</text:p>
          </table:table-cell>
        </table:table-row>
        <table:table-row>
          <table:table-cell office:value-type="string" table:style-name="tablecell">
            <text:p text:style-name="tablealignleft"><draw:frame draw:style-name="media" draw:name="24" text:anchor-type="as-char" draw:z-index="24" svg:width="7.6729166666667cm" style:rel-width="100%" svg:height="0.93780092592593cm" style:rel-height="scale"><draw:image xlink:href="Pictures/cd06cf9b34c78a0df2d64a83e1bb77ff.jpg" xlink:type="simple" xlink:show="embed" xlink:actuate="onLoad"/></draw:frame></text:p>
          </table:table-cell>
          <table:table-cell office:value-type="string" table:style-name="tablecell">
            <text:p text:style-name="tablealignleft">Utilize este botão para consultar as Ordens de Serviço existentes para o Registro de Atendimento.</text:p>
          </table:table-cell>
        </table:table-row>
        <table:table-row>
          <table:table-cell office:value-type="string" table:style-name="tablecell">
            <text:p text:style-name="tablealignleft"><draw:frame draw:style-name="media" draw:name="25" text:anchor-type="as-char" draw:z-index="25" svg:width="1.2435416666667cm" svg:height="0.555625cm"><draw:image xlink:href="Pictures/840427dbcf993dc22af09246acfe5637.jpg" xlink:type="simple" xlink:show="embed" xlink:actuate="onLoad"/></draw:frame></text:p>
          </table:table-cell>
          <table:table-cell office:value-type="string" table:style-name="tablecell">
            <text:p text:style-name="tablealignleft">Utilize este botão para solicitar ao sistema a efetivação da geração da Ordem de Serviço.<text:line-break/>Ao ser acionado o sistema irá efetuar um conjunto de validações para verificar se a tramitação está sendo realizada corretamente.</text:p>
          </table:table-cell>
        </table:table-row>
      </table:table>
      <text:h text:style-name="Heading_20_2" text:outline-level="2"><text:bookmark-start text:name="__RefHeading___referencias_9"/><text:bookmark-start text:name="referencias"/>Referências<text:bookmark-end text:name="__RefHeading___referencias_9"/><text:bookmark-end text:name="referencias"/></text:h>
      <text:p text:style-name="Text_20_body"><text:span text:style-name="Strong_20_Emphasis"><text:a xlink:type="simple" xlink:href="https://gsan.com.br/doku.php?id=postgres:atendimento_ao_publico:uc0430" text:style-name="Internet_20_link" text:visited-style-name="Visited_20_Internet_20_Link">Gerar Ordem de Serviço</text:a></text:span></text:p>
      <text:p text:style-name="Text_20_body"><text:span text:style-name="Strong_20_Emphasis"><text:a xlink:type="simple" xlink:href="https://gsan.com.br/doku.php?id=postgres:atendimento_ao_publico:uc0410" text:style-name="Internet_20_link" text:visited-style-name="Visited_20_Internet_20_Link">Inserir Tipo de Serviço</text:a></text:span></text:p>
      <text:p text:style-name="Text_20_body"><text:span text:style-name="Strong_20_Emphasis"><text:a xlink:type="simple" xlink:href="https://gsan.com.br/doku.php?id=postgres:atendimento_ao_publico:uc0412" text:style-name="Internet_20_link" text:visited-style-name="Visited_20_Internet_20_Link">Manter Tipo de Serviço</text:a></text:span></text:p>
      <text:h text:style-name="Heading_20_3" text:outline-level="3"><text:bookmark-start text:name="__RefHeading___termos_principais_10"/><text:bookmark-start text:name="termos_principais"/>Termos Principais<text:bookmark-end text:name="__RefHeading___termos_principais_10"/><text:bookmark-end text:name="termos_principais"/></text:h>
      <text:p text:style-name="Text_20_body"><text:span text:style-name="Strong_20_Emphasis"><text:a xlink:type="simple" xlink:href="https://gsan.com.br/doku.php?id=ajuda:s#servico_direto" text:style-name="Internet_20_link" text:visited-style-name="Visited_20_Internet_20_Link">Serviço</text:a></text:span></text:p>
      <text:p text:style-name="Text_20_body"><text:span text:style-name="Strong_20_Emphasis"><text:a xlink:type="simple" xlink:href="https://gsan.com.br/doku.php?id=ajuda:o#ordem_de_servico" text:style-name="Internet_20_link" text:visited-style-name="Visited_20_Internet_20_Link">Ordem de Serviço</text:a></text:span></text:p>
      <text:p text:style-name="Text_20_body"><text:span text:style-name="Strong_20_Emphasis"><text:a xlink:type="simple" xlink:href="https://gsan.com.br/doku.php?id=ajuda:registro_atendimento" text:style-name="Internet_20_link" text:visited-style-name="Visited_20_Internet_20_Link">Registro de Atendimento</text:a></text:span>
<text:line-break/>

<text:line-break/>
<text:line-break/>
Clique <text:a xlink:type="simple" xlink:href="https://gsan.com.br/doku.php?id=ajuda" text:style-name="Internet_20_link" text:visited-style-name="Visited_20_Internet_20_Link">aqui</text:a> para retornar ao Menu Principal do GS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6T15::52:42</meta:creation-date>
    <dc:creator>Generated</dc:creator>
    <dc:date>2026-09-16T15::52:42</dc:date>
    <dc:language>en-US</dc:language>
    <meta:editing-cycles>1</meta:editing-cycles>
    <meta:editing-duration>PT0S</meta:editing-duration>
    <dc:title>ajuda:gerar_ordem_de_servico</dc:title>
  </office:meta>
</office:document-meta>
</file>