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1f8f602a7b37f287729e57663995c879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2aebfa2406542af2dda1ac4d2a0d3503.png"/>
  <manifest:file-entry manifest:media-type="image/jpeg" manifest:full-path="Pictures/d6f0725941b867085b4147a11ad660d5.jpg"/>
  <manifest:file-entry manifest:media-type="image/png" manifest:full-path="Pictures/7a3ee5346a6dae1d0123bfe37257827a.pn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efetuar_ligacao_de_agua"/><text:bookmark-start text:name="__RefHeading___efetuar_ligacao_de_agua_1"/><text:bookmark-start text:name="efetuar_ligacao_de_agua"/>Efetuar Ligação de Água<text:bookmark-end text:name="__RefHeading___efetuar_ligacao_de_agua_1"/><text:bookmark-end text:name="efetuar_ligacao_de_agu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efetuar uma ligação de água. Ela pode ser acessada via <text:span text:style-name="Strong_20_Emphasis">Menu do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ligacao_de_agua" text:style-name="Internet_20_link" text:visited-style-name="Visited_20_Internet_20_Link">Ligação de Água</text:a> &gt; Efetuar Ligação de Água</text:span>. Além disso, a opção pode ser chamada pela funcionalidade que encerra a ordem de serviço, conforme vemos <text:span text:style-name="Strong_20_Emphasis"><text:a xlink:type="simple" xlink:href="#__RefHeading___encerrar_ordem_de_servico_paraefetuar_ligacao_agua_3" text:style-name="Local_20_link" text:visited-style-name="Visited_20_Local_20_Link">AQUI</text:a></text:span>.</text:p>
          </table:table-cell>
        </table:table-row>
      </table:table>
      <text:p text:style-name="Text_20_body">Feito isso, o sistema exibe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19.870208333333cm"><draw:image xlink:href="Pictures/1f8f602a7b37f287729e57663995c87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Caso a funcionalidade tenha sido chamada diretamente pelo <text:span text:style-name="Strong_20_Emphasis">Menu</text:span>, informe o número da ordem de serviço, ou selecione a ordem de serviço, clicando no botão <draw:frame draw:style-name="media" draw:name="2" text:anchor-type="as-char" draw:z-index="2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ordem_de_servico" text:style-name="Internet_20_link" text:visited-style-name="Visited_20_Internet_20_Link">Pesquisar Ordem de Serviço</text:a></text:span>. O nome será exibido no campo ao lado. Para apagar o conteúdo do campo, clique no botão <draw:frame draw:style-name="media" draw:name="3" text:anchor-type="as-char" draw:z-index="3" svg:width="0.52916666666667cm" svg:height="0.555625cm"><draw:image xlink:href="Pictures/7d683db972d9051c5dfecc78c7cc997d.gif" xlink:type="simple" xlink:show="embed" xlink:actuate="onLoad"/></draw:frame> ao lado do campo em exibição.</text:p>
            <text:p text:style-name="Text_20_body">Caso o usuário tenha permissão especial para efetuar uma ligação de água sem registro de atendimento (RA), informe o número da ordem de serviço ou a matrícula do imóvel. Caso a funcionalidade não tenha sido chamada diretamente pelo <text:span text:style-name="Strong_20_Emphasis">Menu</text:span>, o número da ordem de serviço será exibido e não permite alteração.</text:p>
            <text:p text:style-name="Text_20_body">Atenção: para a <text:span text:style-name="Strong_20_Emphasis">CAERN</text:span>, o quadro <text:span text:style-name="Strong_20_Emphasis">Dados da Sondagem</text:span> é visualizado em duas situações: os dados da sondagem foram informados no encerramento da ordem de serviço (não podem ser alterados), ou quando parametrizado. Nesse caso é possível informar opcionalmente os campos: <text:span text:style-name="Emphasis">Tipo de Sondagem</text:span> (lista contendo as opções Manual, Mecânica e Georadar); <text:span text:style-name="Emphasis">Profundidade</text:span> (campo numérico com duas casas decimais) e <text:span text:style-name="Emphasis">Distância do Imóvel Vizinho à Esquerda</text:span> (campo numérico com duas casas decimais).</text:p>
            <text:p text:style-name="Text_20_body">Dito isso, informe os campos necessários, sinalizados na tela por um asterisco <text:span text:style-name="">vermelho</text:span> (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) e clique no botão <draw:frame draw:style-name="media" draw:name="4" text:anchor-type="as-char" draw:z-index="4" svg:width="1.666875cm" svg:height="0.555625cm"><draw:image xlink:href="Pictures/2aebfa2406542af2dda1ac4d2a0d3503.png" xlink:type="simple" xlink:show="embed" xlink:actuate="onLoad"/></draw:frame>. O sistema executa algumas validações antes de efetuar a ligação de água:</text:p>
            <text:list text:style-name="Numbering_20_1" text:continue-numbering="false">
              <text:list-item>
                <text:p text:style-name="Numbering_20_1_Content_First"> Validar Ordem de Serviço:</text:p>
                <text:list text:style-name="Numbering_20_1">
                  <text:list-item>
                    <text:p text:style-name="Numbering_20_1_Content"> Caso não exista a Ordem de Serviço, o sistema exibe a mensagem: <text:span text:style-name="Emphasis">Ordem de Serviço inexistente</text:span>.</text:p>
                  </text:list-item>
                  <text:list-item>
                    <text:p text:style-name="Numbering_20_1_Content"> Caso o serviço associado à Ordem de Serviço não corresponda a <text:span text:style-name="Emphasis">Ligação de Água</text:span>, o sistema exibe a mensagem: <text:span text:style-name="Emphasis">Serviço associado à ordem de serviço não corresponde à Ligação de Água</text:span>.</text:p>
                  </text:list-item>
                  <text:list-item>
                    <text:p text:style-name="Numbering_20_1_Content"> Caso a Ordem de Serviço tenha sido informada via <text:span text:style-name="Strong_20_Emphasis">Menu</text:span> e a situação da Ordem de Serviço não esteja encerrada por execução, o sistema exibe a mensagem: <text:span text:style-name="Emphasis">Esta Ordem de Serviço está «descrição da situação »</text:span>.</text:p>
                  </text:list-item>
                  <text:list-item>
                    <text:p text:style-name="Numbering_20_1_Content"> Caso a RD associada à Ordem de Serviço não tenha um imóvel informado, o sistema exibe a mensagem: <text:span text:style-name="Emphasis">O RD «número do RD» associado à ordem de serviço informada não tem imóvel associado</text:span>.</text:p>
                  </text:list-item>
                  <text:list-item>
                    <text:p text:style-name="Numbering_20_1_Content"> Caso a ordem de serviço tenha sido informada via <text:span text:style-name="Strong_20_Emphasis">Menu</text:span> e a situação da Ordem de Serviço esteja encerrada sem ser por execução, e caso a quantidade de dias de aditivo, o sistema exibe a mensagem: <text:span text:style-name="Emphasis">Esta Ordem de Serviço está encerrada porém não foi executada</text:span>. Caso contrário, projeta a data de encerramento da OS, somando a quantidade de dias do aditivo com a data de encerramento. Se a data projetada for menor que a data corrente, será exibida a mensagem: <text:span text:style-name="Emphasis">Esta Ordem de Serviço está encerrada porém não foi executada</text:span>.</text:p>
                  </text:list-item>
                </text:list>
              </text:list-item>
              <text:list-item>
                <text:p text:style-name="Numbering_20_1_Content"> Validar Situação de Água do Imóvel:</text:p>
                <text:list text:style-name="Numbering_20_1">
                  <text:list-item>
                    <text:p text:style-name="Numbering_20_1_Content"> Caso a situação da ligação de água do imóvel esteja diferente de <text:span text:style-name="Strong_20_Emphasis">POTENCIAL</text:span> e <text:span text:style-name="Strong_20_Emphasis">FACTÍVEL</text:span> e <text:span text:style-name="Strong_20_Emphasis">EM FISCALIZAÇÃO</text:span>, o sistema exibe a mensagem: <text:span text:style-name="Emphasis">Situação da Ligação de Água do Imóvel «xxxxxxxx» está inválida para efetuar a ligação, a situação da água deve ser Potencial, Factível ou Em Fiscalização</text:span>.</text:p>
                  </text:list-item>
                </text:list>
              </text:list-item>
              <text:list-item>
                <text:p text:style-name="Numbering_20_1_Content"> Verificar existência de dados:</text:p>
                <text:list text:style-name="Numbering_20_1">
                  <text:list-item>
                    <text:p text:style-name="Numbering_20_1_Content"> Caso não exista a tabela na base de dados, o sistema exibe a mensagem: <text:span text:style-name="Emphasis">Tabela «nome da tabela» inexistente</text:span> e cancela a operação.</text:p>
                  </text:list-item>
                  <text:list-item>
                    <text:p text:style-name="Numbering_20_1_Content"> Caso a tabela esteja sem dados, o sistema exibe a mensagem: <text:span text:style-name="Emphasis">Tabela «nome da tabela» sem dados para seleção</text:span> e cancela a operação.</text:p>
                  </text:list-item>
                </text:list>
              </text:list-item>
              <text:list-item>
                <text:p text:style-name="Numbering_20_1_Content"> Verificar preenchimento dos campos:</text:p>
                <text:list text:style-name="Numbering_20_1">
                  <text:list-item>
                    <text:p text:style-name="Numbering_20_1_Content"> Caso o usuário não informe ou selecione o conteúdo de algum campo necessário à confirmação da efetivação da ligação de água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Numbering_20_1_Content"> Verificar sucesso da transação:</text:p>
                <text:list text:style-name="Numbering_20_1">
                  <text:list-item>
                    <text:p text:style-name="Numbering_20_1_Content"> Caso o código de retorno da operação efetuada no banco de dados seja diferente de zero, o sistema exibe a mensagem conforme o código de retorno; caso contrário, exibe a mensagem: <text:span text:style-name="Emphasis">Ligação de Água do imóvel «xxxxxxx» efetuada com sucesso</text:span>.</text:p>
                  </text:list-item>
                </text:list>
              </text:list-item>
              <text:list-item>
                <text:p text:style-name="Numbering_20_1_Content"> Verificar situação do imóvel:</text:p>
                <text:list text:style-name="Numbering_20_1">
                  <text:list-item>
                    <text:p text:style-name="Numbering_20_1_Content"> Caso a situação do imóvel não seja ativa, será exibida a mensagem: <text:span text:style-name="Emphasis">Imóvel «xxxxxxx» associado a ordem de serviço não está ativo</text:span>.</text:p>
                  </text:list-item>
                </text:list>
              </text:list-item>
              <text:list-item>
                <text:p text:style-name="Numbering_20_1_Content"> Verificar situação rede de água da quadra:</text:p>
                <text:list text:style-name="Numbering_20_1">
                  <text:list-item>
                    <text:p text:style-name="Numbering_20_1_Content"> Caso a empresa não utilize o conceito de face de quadra e não exista rede de água na quadra do imóvel (indicador correspondente a <text:span text:style-name="Strong_20_Emphasis">Não</text:span>), será exibida a mensagem <text:span text:style-name="Emphasis">Não existe rede de água na quadra do imóvel «xxxxxxx»</text:span>.</text:p>
                  </text:list-item>
                  <text:list-item>
                    <text:p text:style-name="Numbering_20_1_Content"> Caso a empresa utilize o conceito de face de quadra e não exista rede de água na face de quadra do imóvel (indicador correspondente a <text:span text:style-name="Strong_20_Emphasis">Não</text:span>), será exibida a mensagem: <text:span text:style-name="Emphasis">Não existe rede de água na face de quadra do imóvel «xxxxxxx»</text:span>.</text:p>
                  </text:list-item>
                </text:list>
              </text:list-item>
              <text:list-item>
                <text:p text:style-name="Numbering_20_1_Content"> Atualização realizada por outro usuário:</text:p>
                <text:list text:style-name="Numbering_20_1">
                  <text:list-item>
                    <text:p text:style-name="Numbering_20_1_Content"> Caso o usuário esteja tentando atualizar um imóvel que já tenha sido atualizado durante a manutenção corrente, o sistema exibe a mensagem: <text:span text:style-name="Emphasis">Esse(s) registro(s) foi(ram) atualizado(s) ou removido(s) por outro usuário durante a operação. Realize uma nova manutenção</text:span>.</text:p>
                  </text:list-item>
                </text:list>
              </text:list-item>
              <text:list-item>
                <text:p text:style-name="Numbering_20_1_Content"> Verificar Existência do Tipo de Débito:</text:p>
                <text:list text:style-name="Numbering_20_1">
                  <text:list-item>
                    <text:p text:style-name="Numbering_20_1_Content"> Caso exista o tipo de débito no tipo de serviço associado à ordem de serviço informada, o sistema exibe e solicita dados obrigatórios para inclusão do débito a cobrar.</text:p>
                  </text:list-item>
                </text:list>
              </text:list-item>
              <text:list-item>
                <text:p text:style-name="Numbering_20_1_Content"> Validar Motivo da Não Cobrança:</text:p>
                <text:list text:style-name="Numbering_20_1">
                  <text:list-item>
                    <text:p text:style-name="Numbering_20_1_Content"> Caso o motivo da não cobrança seja selecionado e o usuário não possua senha especial, o sistema exibe a mensagem: <text:span text:style-name="Emphasis">Motivo da Não cobrança não deve ser selecionado</text:span>.</text:p>
                  </text:list-item>
                </text:list>
              </text:list-item>
              <text:list-item>
                <text:p text:style-name="Numbering_20_1_Content"> Validar Percentual de Cobrança:</text:p>
                <text:list text:style-name="Numbering_20_1">
                  <text:list-item>
                    <text:p text:style-name="Numbering_20_1_Content"> Caso o percentual de abatimento selecionado seja diferente de <text:span text:style-name="Strong_20_Emphasis">100%</text:span> e o usuário não possua senha especial, o sistema exibe a mensagem: <text:span text:style-name="Emphasis">Percentual de Cobrança do Débito deverá ser 100%</text:span>.</text:p>
                  </text:list-item>
                </text:list>
              </text:list-item>
              <text:list-item>
                <text:p text:style-name="Numbering_20_1_Content"> Validar Quantidade de Parcelas:</text:p>
                <text:list text:style-name="Numbering_20_1">
                  <text:list-item>
                    <text:p text:style-name="Numbering_20_1_Content"> Caso a quantidade de parcela informada seja igual a 0 (zero), o sistema exibe a mensagem: <text:span text:style-name="Emphasis">Quantidade de Parcelas informada não pode ser igual a 0(zero)</text:span>.</text:p>
                  </text:list-item>
                  <text:list-item>
                    <text:p text:style-name="Numbering_20_1_Content"> Caso a quantidade de parcelas informadas seja maior que o número máximo de parcelas permitidas para financiamento e o usuário não possua senha especial, será exibida a mensagem: <text:span text:style-name="Emphasis">Quantidade de Parcelas informada não pode ser superior a «xxxx»</text:span>.</text:p>
                  </text:list-item>
                </text:list>
              </text:list-item>
              <text:list-item>
                <text:p text:style-name="Numbering_20_1_Content"> Alteração de Valor:</text:p>
                <text:list text:style-name="Numbering_20_1">
                  <text:list-item>
                    <text:p text:style-name="Numbering_20_1_Content"> Caso o indicador de permissão de alteração de valor tenha valor igual a <text:span text:style-name="Strong_20_Emphasis">Sim</text:span>, o sistema permite que o usuário altere o valor indicado.</text:p>
                  </text:list-item>
                </text:list>
              </text:list-item>
              <text:list-item>
                <text:p text:style-name="Numbering_20_1_Content"> Verificar existência da matrícula do imóvel:</text:p>
                <text:list text:style-name="Numbering_20_1">
                  <text:list-item>
                    <text:p text:style-name="Numbering_20_1_Content"> Caso a matrícula do imóvel informada não exista no sistema, a seguinte mensagem é exibida: <text:span text:style-name="Emphasis">Matrícula inexistente</text:span>.</text:p>
                  </text:list-item>
                </text:list>
              </text:list-item>
              <text:list-item>
                <text:p text:style-name="Numbering_20_1_Content"> Verificar tarifa de consumo associada:</text:p>
                <text:list text:style-name="Numbering_20_1">
                  <text:list-item>
                    <text:p text:style-name="Numbering_20_1_Content"> Caso exista tarifa de consumo associada ao perfil da ligação selecionado e, caso a tarifa de consumo do imóvel seja diferente da tarifa de consumo associada ao perfil, o sistema exibe a mensagem: <text:span text:style-name="Emphasis">Tarifa de consumo do imóvel é diferente da tarifa permitida para o perfil selecionado</text:span>.</text:p>
                  </text:list-item>
                </text:list>
              </text:list-item>
              <text:list-item>
                <text:p text:style-name="Numbering_20_1_Content"> Verificar existência da ligação de água:</text:p>
                <text:list text:style-name="Numbering_20_1">
                  <text:list-item>
                    <text:p text:style-name="Numbering_20_1_Content"> Caso já exista ligação de água para o imóvel, o sistema atualiza a ligação de água existente.</text:p>
                  </text:list-item>
                  <text:list-item>
                    <text:p text:style-name="Numbering_20_1_Content_Last"> A funcionalidade permite que o parcelamento de serviços possa ser informado/executado por qualquer usuário, sem a necessidade de possuir a permissão especial: <text:span text:style-name="Emphasis">Alterar Dados da Cobrança de Serviços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encerrar_ordem_de_servico_paraefetuar_ligacao_agua_3"/><text:bookmark-start text:name="encerrar_ordem_de_servico_paraefetuar_ligacao_agua"/>Encerrar Ordem de Serviço para: Efetuar Ligação Água<text:bookmark-end text:name="__RefHeading___encerrar_ordem_de_servico_paraefetuar_ligacao_agua_3"/><text:bookmark-end text:name="encerrar_ordem_de_servico_paraefetuar_ligacao_agua"/></text:h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5" text:anchor-type="paragraph" draw:z-index="5" svg:width="16.324791666667cm" svg:height="22.092708333333cm"><draw:image xlink:href="Pictures/d6f0725941b867085b4147a11ad660d5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Caso a quantidade de parcelas que o cliente deseja parcelar o <text:span text:style-name="Strong_20_Emphasis">Valor Sugerido</text:span> do serviço tenha sido informada na <text:span text:style-name="Strong_20_Emphasis"><text:a xlink:type="simple" xlink:href="https://gsan.com.br/doku.php?id=ajuda:inserir_registro_de_atendimento#inserir_registro_de_atendimento_-_aba_dados_gerais_cagepa" text:style-name="Internet_20_link" text:visited-style-name="Visited_20_Internet_20_Link">Inserir Registro de Atendimento</text:a></text:span>, aqui no encerramento, a ordem de serviço aparece com os campos do quadro <text:span text:style-name="Strong_20_Emphasis">Dados da Geração do Débito</text:span> visualizados, com destaque para o campo <text:span text:style-name="Strong_20_Emphasis">Quantidade de Parcelas</text:span>, definida durante a abertura do registro de atendimento. Essa definição pode ser feita por qualquer empresa que esteja parametrizada para informar a quantidade de parcelas do débito a cobrar na abertura do registro de atendimento, apenas para serviços que geram débitos a cobrar.</text:p>
          </table:table-cell>
        </table:table-row>
      </table:table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Ordem de Serviço</text:p>
          </table:table-cell>
          <table:table-cell office:value-type="string" table:style-name="tablecell">
            <text:p text:style-name="tablealignleft">Campo obrigatório - Informe o número da Ordem de Serviço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ordem_de_servico" text:style-name="Internet_20_link" text:visited-style-name="Visited_20_Internet_20_Link">Pesquisar Ordem de Serviço</text:a></text:span>, para selecionar a ordem de serviço desejada. O nome será exibido no campo ao lado.<text:line-break/>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Imóvel</text:p>
          </table:table-cell>
          <table:table-cell office:value-type="string" table:style-name="tablecell">
            <text:p text:style-name="tablealignleft">Informe a matrícula do imóvel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imovel" text:style-name="Internet_20_link" text:visited-style-name="Visited_20_Internet_20_Link">Pesquisar Imóvel</text:a></text:span>, para selecionar o imóvel desejado. A identificação do imóvel será exibida no campo ao lado.<text:line-break/>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dos do Imóvel</text:span>: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trícula do Imóvel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Cliente Usuário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CPF ou CNPJ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Situação da Ligação de Água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Situação da Ligação de Esgoto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dos da Ligação</text:span>: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a da Ligação</text:p>
          </table:table-cell>
          <table:table-cell office:value-type="string" table:style-name="tablecell">
            <text:p text:style-name="tablealignleft">Campo obrigatório - Informe a data da ligação, no formato DD/MM/AAAA (dia, mês, ano). O sistema coloca as barras separadoras para edição da data (DD/MM/AAAA).</text:p>
          </table:table-cell>
        </table:table-row>
        <table:table-row>
          <table:table-cell office:value-type="string" table:style-name="tablecell">
            <text:p text:style-name="tablealignleft">Diâmetro da Ligação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Material da Ligação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Perfil da Ligação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Local de Instalação do Ramal</text:p>
          </table:table-cell>
          <table:table-cell office:value-type="string" table:style-name="tablecell">
            <text:p text:style-name="tablealignleft">Selecione uma das opções disponibilizadas pelo sistema, de <text:span text:style-name="Emphasis">Conversão</text:span> a <text:span text:style-name="Emphasis">Fundo</text:span>. Informado este campo, o local de instalação pode ser visualizado <text:span text:style-name="Strong_20_Emphasis"><text:a xlink:type="simple" xlink:href="https://gsan.com.br/doku.php?id=ajuda:analise_ligacao_consumo" text:style-name="Internet_20_link" text:visited-style-name="Visited_20_Internet_20_Link">AQUI</text:a></text:span>.</text:p>
          </table:table-cell>
        </table:table-row>
        <table:table-row>
          <table:table-cell office:value-type="string" table:style-name="tablecell">
            <text:p text:style-name="tablealignleft">Ligação Origem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Existe Lacre?</text:p>
          </table:table-cell>
          <table:table-cell office:value-type="string" table:style-name="tablecell">
            <text:p text:style-name="tablealignleft">Informe <text:span text:style-name="Strong_20_Emphasis">Sim</text:span> para indicar que o hidrômetro tem <text:span text:style-name="Strong_20_Emphasis">Lacre</text:span>. O campo <text:span text:style-name="Strong_20_Emphasis">Número do Lacre</text:span> será disponibilizado para ser informado.<text:line-break/>Caso não tenha <text:span text:style-name="Emphasis">Lacre</text:span> (opção <text:span text:style-name="Emphasis">Não</text:span>) o campo <text:span text:style-name="Strong_20_Emphasis">Número do Lacre</text:span> não será disponibilizado.</text:p>
          </table:table-cell>
        </table:table-row>
        <table:table-row>
          <table:table-cell office:value-type="string" table:style-name="tablecell">
            <text:p text:style-name="tablealignleft">Número do Lacre</text:p>
          </table:table-cell>
          <table:table-cell office:value-type="string" table:style-name="tablecell">
            <text:p text:style-name="tablealignleft">Informe o número do lacre quando o campo <text:span text:style-name="Strong_20_Emphasis">Existe Lacre?</text:span> for igual a <text:span text:style-name="Emphasis">Sim</text:span>.</text:p>
          </table:table-cell>
        </table:table-row>
        <table:table-row>
          <table:table-cell office:value-type="string" table:style-name="tablecell">
            <text:p text:style-name="tablealignleft">Matrícula Funcionário</text:p>
          </table:table-cell>
          <table:table-cell office:value-type="string" table:style-name="tablecell">
            <text:p text:style-name="tablealignleft">Informe o número da matrícula do funcionário responsável pela ligação de água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funcionario" text:style-name="Internet_20_link" text:visited-style-name="Visited_20_Internet_20_Link">Pesquisar Funcionário</text:a></text:span>, ao lado do campo para selecionar a matrícula desejada.<text:line-break/>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Dados da Sondagem</text:p>
          </table:table-cell>
          <table:table-cell office:value-type="string" table:style-name="tablecell">
            <text:p text:style-name="tablealignleft">Informe opcionalmente os campos: <text:span text:style-name="Strong_20_Emphasis">Tipo de Sondagem</text:span> (lista contendo as opções Manual, Mecânica e Georadar); <text:span text:style-name="Strong_20_Emphasis">Profundidade</text:span> (campo numérico com duas casas decimais) e <text:span text:style-name="Strong_20_Emphasis">Distância do Imóvel Vizinho à Esquerda</text:span> (campo numérico com duas casas decimais).</text:p>
          </table:table-cell>
        </table:table-row>
        <table:table-row>
          <table:table-cell office:value-type="string" table:style-name="tablecell">
            <text:p text:style-name="tablealignleft">Tipo do Débito</text:p>
          </table:table-cell>
          <table:table-cell office:value-type="string" table:style-name="tablecell">
            <text:p text:style-name="tablealignleft">Campo preenchido automaticamente a partir de informações da ordem de serviço.</text:p>
          </table:table-cell>
        </table:table-row>
        <table:table-row>
          <table:table-cell office:value-type="string" table:style-name="tablecell">
            <text:p text:style-name="tablealignleft">Valor do Débito</text:p>
          </table:table-cell>
          <table:table-cell office:value-type="string" table:style-name="tablecell">
            <text:p text:style-name="tablealignleft">Campo preenchido automaticamente a partir de informações da ordem de serviço.</text:p>
          </table:table-cell>
        </table:table-row>
        <table:table-row>
          <table:table-cell office:value-type="string" table:style-name="tablecell">
            <text:p text:style-name="tablealignleft">Motivo da Não Cobrança</text:p>
          </table:table-cell>
          <table:table-cell office:value-type="string" table:style-name="tablecell">
            <text:p text:style-name="tablealignleft">Selecione, da lista disponibilizada pelo sistema, um motivo para a não cobrança dos valores do serviço.</text:p>
          </table:table-cell>
        </table:table-row>
        <table:table-row>
          <table:table-cell office:value-type="string" table:style-name="tablecell">
            <text:p text:style-name="tablealignleft">Percentual de Cobrança</text:p>
          </table:table-cell>
          <table:table-cell office:value-type="string" table:style-name="tablecell">
            <text:p text:style-name="tablealignleft">Selecione, da lista disponibilizada pelo sistema, um percentual de cobrança dos valores do serviço.</text:p>
          </table:table-cell>
        </table:table-row>
        <table:table-row>
          <table:table-cell office:value-type="string" table:style-name="tablecell">
            <text:p text:style-name="tablealignleft">Quantidade de Parcelas</text:p>
          </table:table-cell>
          <table:table-cell office:value-type="string" table:style-name="tablecell">
            <text:p text:style-name="tablealignleft">Campo preenchido automaticamente a partir de informações da ordem de serviço.</text:p>
          </table:table-cell>
        </table:table-row>
        <table:table-row>
          <table:table-cell office:value-type="string" table:style-name="tablecell">
            <text:p text:style-name="tablealignleft">Taxa de Juros</text:p>
          </table:table-cell>
          <table:table-cell office:value-type="string" table:style-name="tablecell">
            <text:p text:style-name="tablealignleft">Campo preenchido automaticamente a partir de informações da ordem de serviço.</text:p>
          </table:table-cell>
        </table:table-row>
        <table:table-row>
          <table:table-cell office:value-type="string" table:style-name="tablecell">
            <text:p text:style-name="tablealignleft">Valor Total</text:p>
          </table:table-cell>
          <table:table-cell office:value-type="string" table:style-name="tablecell">
            <text:p text:style-name="tablealignleft">Campo preenchido automaticamente a partir de informações da ordem de serviço.</text:p>
          </table:table-cell>
        </table:table-row>
        <table:table-row>
          <table:table-cell office:value-type="string" table:style-name="tablecell">
            <text:p text:style-name="tablealignleft">Valor da Parcela</text:p>
          </table:table-cell>
          <table:table-cell office:value-type="string" table:style-name="tablecell">
            <text:p text:style-name="tablealignleft">Campo preenchido automaticamente a partir de informações da ordem de serviç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666875cm" svg:height="0.555625cm"><draw:image xlink:href="Pictures/2aebfa2406542af2dda1ac4d2a0d3503.pn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execução dos procedimentos para efetuar a ligação de água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atendimento_ao_publico:uc0353" text:style-name="Internet_20_link" text:visited-style-name="Visited_20_Internet_20_Link">Efetuar Ligação de Água</text:a></text:span></text:p>
      <text:p text:style-name="Text_20_body"><text:span text:style-name="Strong_20_Emphasis"><text:a xlink:type="simple" xlink:href="https://gsan.com.br/doku.php?id=postgres:atendimento_ao_publico:uc0366" text:style-name="Internet_20_link" text:visited-style-name="Visited_20_Internet_20_Link">Inserir Registro de Atendiment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span text:style-name="Strong_20_Emphasis"><text:a xlink:type="simple" xlink:href="https://gsan.com.br/doku.php?id=ajuda:r#registro_de_atendimento" text:style-name="Internet_20_link" text:visited-style-name="Visited_20_Internet_20_Link">Registro de Atendimento</text:a></text:span></text:p>
      <text:p text:style-name="Text_20_body"><text:line-break/>
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6::43:44</meta:creation-date>
    <dc:creator>Generated</dc:creator>
    <dc:date>2026-09-13T16::43:44</dc:date>
    <dc:language>en-US</dc:language>
    <meta:editing-cycles>1</meta:editing-cycles>
    <meta:editing-duration>PT0S</meta:editing-duration>
    <dc:title>ajuda:efetuar_ligacao_de_agua</dc:title>
  </office:meta>
</office:document-meta>
</file>