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0f513850e1c5c9de7ae13995876c7edc.png"/>
  <manifest:file-entry manifest:media-type="image/png" manifest:full-path="Pictures/dcef0988512175174e0735af2839338d.png"/>
  <manifest:file-entry manifest:media-type="image/jpeg" manifest:full-path="Pictures/0691888d6e0ca0b061363683176b69f3.jpg"/>
  <manifest:file-entry manifest:media-type="image/png" manifest:full-path="Pictures/da8f81bc976f8533af75da3522eeb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consultar_tramites_do_registro_de_atendimento"/><text:bookmark-start text:name="__RefHeading___consultar_tramites_do_registro_de_atendimento_1"/><text:bookmark-start text:name="consultar_tramites_do_registro_de_atendimento"/>Consultar Trâmites do Registro de Atendimento<text:bookmark-end text:name="__RefHeading___consultar_tramites_do_registro_de_atendimento_1"/><text:bookmark-end text:name="consultar_tramites_do_registro_de_atendi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 consulta da tramitação de um registro de atendimento entre as unidades organizacionais e faz parte do processo <text:span text:style-name="Strong_20_Emphasis"><text:a xlink:type="simple" xlink:href="https://gsan.com.br/doku.php?id=ajuda:manter_registro_de_atendimento" text:style-name="Internet_20_link" text:visited-style-name="Visited_20_Internet_20_Link">Manter Registro de Atendimento</text:a></text:span>, podendo ser acessada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registro_atendimento" text:style-name="Internet_20_link" text:visited-style-name="Visited_20_Internet_20_Link">Registro Atendimento</text:a> &gt; <text:a xlink:type="simple" xlink:href="https://gsan.com.br/doku.php?id=ajuda:manter_registro_de_atendimento" text:style-name="Internet_20_link" text:visited-style-name="Visited_20_Internet_20_Link">Manter Registro de Atendimento</text:a></text:span>.</text:p>
            <text:p text:style-name="Text_20_body">Sempre será acionada a partir de outras opções do sistema como, por exemplo, <text:span text:style-name="Strong_20_Emphasis"><text:a xlink:type="simple" xlink:href="https://gsan.com.br/doku.php?id=ajuda:consultar_registro_de_atendimento" text:style-name="Internet_20_link" text:visited-style-name="Visited_20_Internet_20_Link">Consultar Registro de Atendimento</text:a></text:span>; e receberá como parâmetro o <text:span text:style-name="Strong_20_Emphasis"><text:a xlink:type="simple" xlink:href="https://gsan.com.br/doku.php?id=ajuda:registro_atendimento" text:style-name="Internet_20_link" text:visited-style-name="Visited_20_Internet_20_Link">Registro Atendimento</text:a></text:span>.</text:p>
          </table:table-cell>
        </table:table-row>
      </table:table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 tela e no relatório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9.023541666667cm" style:rel-width="100%" svg:height="8.73125cm" style:rel-height="scale"><draw:image xlink:href="Pictures/0f513850e1c5c9de7ae13995876c7edc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o clicar no <text:span text:style-name="Emphasis">link</text:span> do campo <text:span text:style-name="Strong_20_Emphasis">Data</text:span>, o sistema exibe a tela abaixo:</text:p>
            <text:p text:style-name="Text_20_body"><draw:frame draw:style-name="PluginODTAutoStyle_Frame_11_text_frame" draw:name="Frame2" text:anchor-type="paragraph" svg:width="0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18.970625cm" style:rel-width="100%" svg:height="13.202708333333cm" style:rel-height="scale"><draw:image xlink:href="Pictures/dcef0988512175174e0735af2839338d.png" xlink:type="simple" xlink:show="embed" xlink:actuate="onLoad"/></draw:frame></text:p></table:table-cell></table:table-row></table:table></draw:text-box></draw:frame></text:p>
            <text:p text:style-name="Text_20_body">Clique no botão <draw:frame draw:style-name="media" draw:name="3" text:anchor-type="as-char" draw:z-index="3" svg:width="1.2170833333333cm" svg:height="0.52916666666667cm"><draw:image xlink:href="Pictures/0691888d6e0ca0b061363683176b69f3.jpg" xlink:type="simple" xlink:show="embed" xlink:actuate="onLoad"/></draw:frame> para fechar o detalhamento do trâmite e voltar para a tabela com a relação de todos os trâmites:</text:p>
            <text:list text:style-name="Numbering_20_1" text:continue-numbering="false">
              <text:list-item>
                <text:p text:style-name="Numbering_20_1_Content_First"> Hora da Tramitação;</text:p>
              </text:list-item>
              <text:list-item>
                <text:p text:style-name="Numbering_20_1_Content"> Unidade Destino;</text:p>
              </text:list-item>
              <text:list-item>
                <text:p text:style-name="Numbering_20_1_Content_Last"> Usuário Responsável.</text:p>
              </text:list-item>
            </text:list>
            <text:p text:style-name="Text_20_body">O sistema apresenta as seguintes informações, associadas ao <text:span text:style-name="Strong_20_Emphasis"><text:a xlink:type="simple" xlink:href="https://gsan.com.br/doku.php?id=ajuda:registro_atendimento" text:style-name="Internet_20_link" text:visited-style-name="Visited_20_Internet_20_Link">Registro Atendimento</text:a></text:span>:</text:p>
            <text:list text:style-name="Numbering_20_1" text:continue-numbering="false">
              <text:list-item>
                <text:p text:style-name="Numbering_20_1_Content_First"> Dados do Registro de Atendimento:</text:p>
                <text:list text:style-name="Numbering_20_1">
                  <text:list-item>
                    <text:p text:style-name="Numbering_20_1_Content"> Número do RA;</text:p>
                  </text:list-item>
                  <text:list-item>
                    <text:p text:style-name="Numbering_20_1_Content"> Situação do RA;</text:p>
                  </text:list-item>
                  <text:list-item>
                    <text:p text:style-name="Numbering_20_1_Content"> Tipo de Solicitação;</text:p>
                  </text:list-item>
                  <text:list-item>
                    <text:p text:style-name="Numbering_20_1_Content"> Especificação;</text:p>
                  </text:list-item>
                  <text:list-item>
                    <text:p text:style-name="Numbering_20_1_Content"> Unidade Atual;</text:p>
                  </text:list-item>
                  <text:list-item>
                    <text:p text:style-name="Numbering_20_1_Content"> Unidade de Atendimento;</text:p>
                  </text:list-item>
                </text:list>
              </text:list-item>
              <text:list-item>
                <text:p text:style-name="Numbering_20_1_Content"> Tabela com os Trâmites ocorridos:</text:p>
                <text:list text:style-name="Numbering_20_1">
                  <text:list-item>
                    <text:p text:style-name="Numbering_20_1_Content"> Data da Tramitação - Este campo é apresentado com um <text:span text:style-name="Emphasis">link</text:span>, que ao ser acionado apresenta os <text:span text:style-name="Strong_20_Emphasis">Dados da Tramitação</text:span> selecionada:</text:p>
                    <text:list text:style-name="Numbering_20_1">
                      <text:list-item>
                        <text:p text:style-name="Numbering_20_1_Content"> Unidade Destino;</text:p>
                      </text:list-item>
                      <text:list-item>
                        <text:p text:style-name="Numbering_20_1_Content"> Usuário Responsável;</text:p>
                      </text:list-item>
                      <text:list-item>
                        <text:p text:style-name="Numbering_20_1_Content"> Usuário Registro;</text:p>
                      </text:list-item>
                      <text:list-item>
                        <text:p text:style-name="Numbering_20_1_Content"> Data da Tramitação;</text:p>
                      </text:list-item>
                      <text:list-item>
                        <text:p text:style-name="Numbering_20_1_Content"> Hora da Tramitação;</text:p>
                      </text:list-item>
                      <text:list-item>
                        <text:p text:style-name="Numbering_20_1_Content_Last"> Parecer.</text:p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3"/><text:bookmark-start text:name="funcionalidade_dos_botoes"/>Funcionalidade dos Botões<text:bookmark-end text:name="__RefHeading___funcionalidade_dos_botoes_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2489583333333cm" style:rel-width="100%" svg:height="0.79801747311828cm" style:rel-height="scale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echar a tela de consulta dos trâmites do <text:span text:style-name="Strong_20_Emphasis"><text:a xlink:type="simple" xlink:href="https://gsan.com.br/doku.php?id=ajuda:registro_atendimento" text:style-name="Internet_20_link" text:visited-style-name="Visited_20_Internet_20_Link">Registro Atendimento</text:a></text:span>.<text:line-break/>Quando estiver na tela com os dados da tramitação ativa, utilize este botão para voltar para a tabela com a relação do trâmites do <text:span text:style-name="Strong_20_Emphasis"><text:a xlink:type="simple" xlink:href="https://gsan.com.br/doku.php?id=ajuda:registro_atendimento" text:style-name="Internet_20_link" text:visited-style-name="Visited_20_Internet_20_Link">Registro Atendiment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Quando estiver na tela de Trâmite do Registro de Atendimento ativa, utilize este botão para voltar para a tela Consultar Trâmites do Registro de Atendimento.</text:p>
          </table:table-cell>
        </table:table-row>
      </table:table>
      <text:h text:style-name="Heading_20_2" text:outline-level="2"><text:bookmark-start text:name="__RefHeading___referencias_4"/><text:bookmark-start text:name="referencias"/>Referências<text:bookmark-end text:name="__RefHeading___referencias_4"/><text:bookmark-end text:name="referencias"/></text:h>
      <text:p text:style-name="Text_20_body"><text:span text:style-name="Strong_20_Emphasis"><text:a xlink:type="simple" xlink:href="https://gsan.com.br/doku.php?id=postgres:atendimento_ao_publico:uc0446" text:style-name="Internet_20_link" text:visited-style-name="Visited_20_Internet_20_Link">Consultar Trâmites</text:a></text:span></text:p>
      <text:h text:style-name="Heading_20_3" text:outline-level="3"><text:bookmark-start text:name="__RefHeading___termos_principais_5"/><text:bookmark-start text:name="termos_principais"/>Termos Principais<text:bookmark-end text:name="__RefHeading___termos_principais_5"/><text:bookmark-end text:name="termos_principais"/></text:h>
      <text:p text:style-name="Text_20_body"><text:span text:style-name="Strong_20_Emphasis"><text:a xlink:type="simple" xlink:href="https://gsan.com.br/doku.php?id=ajuda:registro_atendimento" text:style-name="Internet_20_link" text:visited-style-name="Visited_20_Internet_20_Link">Registro Atendiment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3::55:45</meta:creation-date>
    <dc:creator>Generated</dc:creator>
    <dc:date>2026-09-14T23::55:45</dc:date>
    <dc:language>en-US</dc:language>
    <meta:editing-cycles>1</meta:editing-cycles>
    <meta:editing-duration>PT0S</meta:editing-duration>
    <dc:title>ajuda:consultar_tramites_do_registro_de_atendimento</dc:title>
  </office:meta>
</office:document-meta>
</file>