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b86e73b8343471b4245484a183146e5.jpg"/>
  <manifest:file-entry manifest:media-type="image/png" manifest:full-path="Pictures/31827f2dcbd7bbe50785669509285522.png"/>
  <manifest:file-entry manifest:media-type="image/png" manifest:full-path="Pictures/925338a92ae40fee1b512d16f120a91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juda:como_gerar_relatorio"/><text:bookmark-start text:name="__RefHeading___como_gerar_relatorio_1"/><text:bookmark-start text:name="como_gerar_relatorio"/>Como Gerar Relatório<text:bookmark-end text:name="__RefHeading___como_gerar_relatorio_1"/><text:bookmark-end text:name="como_gerar_relatorio"/></text:h>
      <text:p text:style-name="Text_20_body">Esta opção do sistema permite que você gere e emita um relatório a partir de um conjunto de informações previamente selecionado.</text:p>
      <text:p text:style-name="Text_20_body">Após clicar sobre o botão <draw:frame draw:style-name="media" draw:name="0" text:anchor-type="as-char" draw:z-index="0" svg:width="0.74083333333333cm" svg:height="0.68791666666667cm"><draw:image xlink:href="Pictures/6b86e73b8343471b4245484a183146e5.jpg" xlink:type="simple" xlink:show="embed" xlink:actuate="onLoad"/></draw:frame> <text:span text:style-name="Strong_20_Emphasis">Relatório</text:span>, o sistema apresenta a tela abaixo: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draw:frame draw:style-name="mediacenter" draw:name="1" text:anchor-type="paragraph" draw:z-index="1" svg:width="5.23875cm" style:rel-width="100%" svg:height="4.8947916666667cm" style:rel-height="scale"><draw:image xlink:href="Pictures/31827f2dcbd7bbe50785669509285522.png" xlink:type="simple" xlink:show="embed" xlink:actuate="onLoad"/></draw:frame></text:p></table:table-cell></table:table-row></table:table></draw:text-box></draw:frame></text:p>
      <text:p text:style-name="Text_20_body">Se desistir da emissão do relatório, clique no botão <text:span text:style-name="Strong_20_Emphasis">Fechar</text:span>.</text:p>
      <text:p text:style-name="Text_20_body">Mas, caso queira gerar o relatório, o sistema permite que você escolha o formato, no qual, deseja ter o relatório.</text:p>
      <text:list text:style-name="List_20_1" text:continue-numbering="false">
        <text:list-item>
          <text:p text:style-name="List_20_1_Content_First"> PDF –&gt; É necessário que você possua o programa <text:span text:style-name="Emphasis">AcrobatReader</text:span> instalado em sua máquina para poder visualizar o relatório.</text:p>
        </text:list-item>
        <text:list-item>
          <text:p text:style-name="List_20_1_Content"> RTF –&gt; Para visualizar o relatório, é necessário que você tenha um editor de texto instalado em sua máquina (word, open office, etc.).</text:p>
        </text:list-item>
        <text:list-item>
          <text:p text:style-name="List_20_1_Content"> XLS –&gt; Para visualizar o relatório, é necessário que você tenha uma planilha eletrônica instalada em sua máquina (excel, open office, etc.)</text:p>
        </text:list-item>
        <text:list-item>
          <text:p text:style-name="List_20_1_Content_Last"> HTML –&gt; Para visualizar o relatório utilizando o navegador (browser).</text:p>
        </text:list-item>
      </text:list>
      <text:p text:style-name="Text_20_body">Após escolher o formato de saída, clique no botão <text:span text:style-name="Strong_20_Emphasis">Gerar</text:span>. Será apresentada uma tela solicitando que você escolha se deseja salvar ou abrir o arquivo do relatório, ou, ainda, cancelar a operação. Esta tela será apresentada de forma diferente, dependendo do sistema operacional. No caso do Windows XP, será apresentada a tela abaixo: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draw:frame draw:style-name="mediacenter" draw:name="2" text:anchor-type="paragraph" draw:z-index="2" svg:width="10.689166666667cm" svg:height="7.2495833333333cm"><draw:image xlink:href="Pictures/925338a92ae40fee1b512d16f120a911.png" xlink:type="simple" xlink:show="embed" xlink:actuate="onLoad"/></draw:frame></text:p></table:table-cell></table:table-row></table:table></draw:text-box></draw:frame></text:p>
      <text:p text:style-name="Text_20_body">Se optar por salvar o relatório, o sistema vai abrir uma janela solicitando que você informe o local que deseja armazenar o arquivo gerado. Mas, se optar por abrir o relatório, o sistema irá ativar o programa que está configurado, no sistema operacional da máquina, como responsável pela abertura de arquivos para o formato de relatório selecionado.</text:p>
      <text:p text:style-name="Text_20_body">Ao clicar no botão <text:span text:style-name="Strong_20_Emphasis">Cancelar</text:span>, o sistema vai fechar a tela e voltar para a tela anterior.</text:p>
      <text:p text:style-name="Text_20_body"><text:line-break/>
Clique <text:a xlink:type="simple" xlink:href="https://gsan.com.br/doku.php?id=ajuda" text:style-name="Internet_20_link" text:visited-style-name="Visited_20_Internet_20_Link">aqui</text:a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21::51:37</meta:creation-date>
    <dc:creator>Generated</dc:creator>
    <dc:date>2026-09-15T21::51:37</dc:date>
    <dc:language>en-US</dc:language>
    <meta:editing-cycles>1</meta:editing-cycles>
    <meta:editing-duration>PT0S</meta:editing-duration>
    <dc:title>ajuda:como_gerar_relatorio</dc:title>
  </office:meta>
</office:document-meta>
</file>