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file-entry manifest:media-type="image/jpeg" manifest:full-path="Pictures/3e20c10d96c31fc16eb80f0c6d0d737e.jpg"/>
  <manifest:file-entry manifest:media-type="image/png" manifest:full-path="Pictures/b1a1d2165ca7bee22e0e8f44725a0dcd.png"/>
  <manifest:file-entry manifest:media-type="image/gif" manifest:full-path="Pictures/8fb21656a5cd9bfdcf4bc167f8eb632e.gif"/>
  <manifest:file-entry manifest:media-type="image/gif" manifest:full-path="Pictures/4a1d013358fec02f62fd9128287614a7.gif"/>
  <manifest:file-entry manifest:media-type="image/gif" manifest:full-path="Pictures/7d683db972d9051c5dfecc78c7cc997d.gif"/>
  <manifest:file-entry manifest:media-type="image/jpeg" manifest:full-path="Pictures/a2ec7c9a4a3f362cc222e3a538894e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ex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comandar_encerramento_de_registro_de_atendimento"/><text:bookmark-start text:name="__RefHeading___comandar_encerramento_de_registros_de_atendimento_1"/><text:bookmark-start text:name="comandar_encerramento_de_registros_de_atendimento"/>Comandar Encerramento de Registros de Atendimento<text:bookmark-end text:name="__RefHeading___comandar_encerramento_de_registros_de_atendimento_1"/><text:bookmark-end text:name="comandar_encerramento_de_registros_de_atendimento"/></text:h>
      <table:table table:style-name="Table">
        <table:table-column table:style-name="odt_auto_style_table_column_1_1"/>
        <table:table-row>
          <table:table-cell office:value-type="string" table:style-name="tablecell">
            <text:p text:style-name="tablealignleft">Esta opção do sistema permite comandar o encerramento de registros de atendimento. A opção pode ser acessada via <text:span text:style-name="Strong_20_Emphasis">Menu de Sistema</text:span>, no caminho: <text:span text:style-name="Strong_20_Emphasis"><text:a xlink:type="simple" xlink:href="https://gsan.com.br/doku.php?id=ajuda:pagina_inicial" text:style-name="Internet_20_link" text:visited-style-name="Visited_20_Internet_20_Link">GSAN</text:a> &gt; <text:a xlink:type="simple" xlink:href="https://gsan.com.br/doku.php?id=ajuda:atendimento" text:style-name="Internet_20_link" text:visited-style-name="Visited_20_Internet_20_Link">Atendimento ao Público</text:a> &gt; <text:a xlink:type="simple" xlink:href="https://gsan.com.br/doku.php?id=ajuda:registro_atendimento" text:style-name="Internet_20_link" text:visited-style-name="Visited_20_Internet_20_Link">Registro Atendimento</text:a> &gt; Comandar Encerramento de Registros de Atendimento</text:span>.</text:p>
          </table:table-cell>
        </table:table-row>
      </table:table>
      <text:p text:style-name="Text_20_body">Feito isso, o sistema acessa a tela abaixo:</text:p>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 tela e no relatório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1" text:anchor-type="paragraph" draw:z-index="1" svg:width="16.166041666667cm" svg:height="15.689791666667cm"><draw:image xlink:href="Pictures/3e20c10d96c31fc16eb80f0c6d0d737e.jpg" xlink:type="simple" xlink:show="embed" xlink:actuate="onLoad"/></draw:frame></text:p></table:table-cell></table:table-row></table:table></draw:text-box></draw:frame></text:p>
      <table:table table:style-name="Table">
        <table:table-column table:style-name="odt_auto_style_table_column_4_1"/>
        <table:table-row>
          <table:table-cell office:value-type="string" table:style-name="tablecell">
            <text:p text:style-name="tablealignleft"><text:span text:style-name="Strong_20_Emphasis">Atenção</text:span>: a funcionalidade <text:span text:style-name="Strong_20_Emphasis">Comandar o Encerramento de Registros de Atendimento</text:span> corresponde ao agendamento de um processo, que irá efetuar o encerramento dos registros de atendimento, de acordo com as especificações realizadas nesta operação.</text:p>
            <text:p text:style-name="Text_20_body">Dito isso, vemos acima os campos com as informações necessárias para o comando do encerramento dos registros de atendimento. Os campos de preenchimento obrigatório estão assinalados por um asterisco <text:span text:style-name="">vermelho</text:span>. Informe-os. Em seguida, clique em <draw:frame draw:style-name="media" draw:name="2" text:anchor-type="as-char" draw:z-index="2" svg:width="1.9314583333333cm" svg:height="0.52916666666667cm"><draw:image xlink:href="Pictures/b1a1d2165ca7bee22e0e8f44725a0dcd.png" xlink:type="simple" xlink:show="embed" xlink:actuate="onLoad"/></draw:frame> para solicitar ao sistema a efetivação do comando de encerramento dos registros de atendimento (para detalhes sobre o preenchimento dos campos clique <text:span text:style-name="Strong_20_Emphasis"><text:a xlink:type="simple" xlink:href="#__RefHeading___preenchimento_dos_campos_4" text:style-name="Local_20_link" text:visited-style-name="Visited_20_Local_20_Link">AQUI</text:a></text:span>).</text:p>
            <text:p text:style-name="Text_20_body">Em seguida, o sistema verificará:</text:p>
            <text:list text:style-name="List_20_1" text:continue-numbering="false">
              <text:list-item>
                <text:p text:style-name="List_20_1_Content_First"> Se os campos obrigatórios foram preenchidos;</text:p>
              </text:list-item>
              <text:list-item>
                <text:p text:style-name="List_20_1_Content"> Se já existe o comando informado e não realizado para o período de atendimento, para a unidade de atendimento, para a Unidade Atual ou unidades da Unidade Superior.</text:p>
                <text:list text:style-name="List_20_1">
                  <text:list-item>
                    <text:p text:style-name="List_20_1_Content"> Caso exista, o sistema exibirá a mensagem: <text:span text:style-name="Emphasis">Existe comando não realizado com estes mesmos parâmetros</text:span>.</text:p>
                  </text:list-item>
                  <text:list-item>
                    <text:p text:style-name="List_20_1_Content"> Caso a Unidade Atual e a Unidade Superior do comando não tenham sido informadas, o sistema verificará se a unidade de lotação do usuário responsável pelo encerramento corresponde à presidência, ou à central de atendimento.</text:p>
                  </text:list-item>
                  <text:list-item>
                    <text:p text:style-name="List_20_1_Content"> Caso não seja, o sistema exibirá a mensagem: <text:span text:style-name="Emphasis">O Usuário Responsável pelo comando não tem permissão para encerrar os Registros de Atendimento que serão selecionados pelo comando. Informe novos parâmetros</text:span>.</text:p>
                  </text:list-item>
                  <text:list-item>
                    <text:p text:style-name="List_20_1_Content"> Caso a Unidade Atual tenha sido informada, o sistema verificará se a unidade de lotação do usuário responsável pelo encerramento corresponde à Unidade Atual informada, ou a uma unidade hierarquicamente superior à unidade atual informada.</text:p>
                  </text:list-item>
                  <text:list-item>
                    <text:p text:style-name="List_20_1_Content"> Caso não seja, o sistema exibirá a mensagem: <text:span text:style-name="Emphasis">O Usuário Responsável pelo comando não tem permissão para encerrar os Registros de Atendimento da Unidade Atual informada. Informe novos parâmetros</text:span>.</text:p>
                  </text:list-item>
                  <text:list-item>
                    <text:p text:style-name="List_20_1_Content"> Caso a Unidade Superior tenha sido informada, o sistema verificará se a unidade de lotação do usuário responsável pelo encerramento corresponde à Unidade Superior informada, ou a uma unidade hierarquicamente superior à unidade superior informada.</text:p>
                  </text:list-item>
                  <text:list-item>
                    <text:p text:style-name="List_20_1_Content"> Caso não seja, o sistema exibirá a mensagem: <text:span text:style-name="Emphasis">O Usuário Responsável pelo comando não tem permissão para encerrar os Registros de Atendimento da Unidade Superior informada. Informe novos parâmetros</text:span>.</text:p>
                  </text:list-item>
                </text:list>
              </text:list-item>
              <text:list-item>
                <text:p text:style-name="List_20_1_Content"> Verificar existência de dados:</text:p>
                <text:list text:style-name="List_20_1">
                  <text:list-item>
                    <text:p text:style-name="List_20_1_Content"> Caso não exista a tabela na base de dados, o sistema exibe a mensagem: <text:span text:style-name="Emphasis">Tabela &lt; &gt; inexistente</text:span> e cancela a operação.</text:p>
                  </text:list-item>
                  <text:list-item>
                    <text:p text:style-name="List_20_1_Content"> Caso a tabela esteja sem dados, o sistema exibe a mensagem: <text:span text:style-name="Emphasis">Tabela &lt;&gt; sem dados para seleção</text:span> e cancela a operação.</text:p>
                  </text:list-item>
                </text:list>
              </text:list-item>
              <text:list-item>
                <text:p text:style-name="List_20_1_Content"> Validar data:</text:p>
                <text:list text:style-name="List_20_1">
                  <text:list-item>
                    <text:p text:style-name="List_20_1_Content"> Caso a data esteja inválida, o sistema exibe a mensagem: <text:span text:style-name="Emphasis">Data inválida</text:span>.</text:p>
                  </text:list-item>
                </text:list>
              </text:list-item>
              <text:list-item>
                <text:p text:style-name="List_20_1_Content"> Verificar data final menor que data inicial:</text:p>
                <text:list text:style-name="List_20_1">
                  <text:list-item>
                    <text:p text:style-name="List_20_1_Content"> Caso a data final seja anterior à data inicial, o sistema exibe a mensagem: <text:span text:style-name="Emphasis">Data Final do Período é anterior à Data Inicial do Período</text:span>.</text:p>
                  </text:list-item>
                </text:list>
              </text:list-item>
              <text:list-item>
                <text:p text:style-name="List_20_1_Content"> Verificar existência do usuário:</text:p>
                <text:list text:style-name="List_20_1">
                  <text:list-item>
                    <text:p text:style-name="List_20_1_Content"> Caso a código do usuário não exista na tabela USUÁRIO, o sistema exibe a mensagem: <text:span text:style-name="Emphasis">Usuário inexistente</text:span>.</text:p>
                  </text:list-item>
                </text:list>
              </text:list-item>
              <text:list-item>
                <text:p text:style-name="List_20_1_Content"> Verificar existência da unidade organizacional:</text:p>
                <text:list text:style-name="List_20_1">
                  <text:list-item>
                    <text:p text:style-name="List_20_1_Content"> Caso a unidade informada não exista na tabela, o sistema exibe a mensagem: <text:span text:style-name="Emphasis">Unidade inexistente</text:span>.</text:p>
                  </text:list-item>
                </text:list>
              </text:list-item>
              <text:list-item>
                <text:p text:style-name="List_20_1_Content"> Verificar existência de unidades subordinadas:</text:p>
                <text:list text:style-name="List_20_1">
                  <text:list-item>
                    <text:p text:style-name="List_20_1_Content"> Caso a unidade superior informada não tenha unidades subordinadas, o sistema exibe a mensagem: <text:span text:style-name="Emphasis">A unidade informada não tem unidades subordinada</text:span>.</text:p>
                  </text:list-item>
                </text:list>
              </text:list-item>
              <text:list-item>
                <text:p text:style-name="List_20_1_Content"> Verificar sucesso da transação:</text:p>
                <text:list text:style-name="List_20_1">
                  <text:list-item>
                    <text:p text:style-name="List_20_1_Content"> Caso o código de retorno da operação efetuada no banco de dados seja diferente de zero, o sistema exibe a mensagem conforme o código de retorno; caso contrário, exibe a mensagem <text:span text:style-name="Emphasis">&lt;  &gt; efetuada com sucesso</text:span>.</text:p>
                  </text:list-item>
                </text:list>
              </text:list-item>
              <text:list-item>
                <text:p text:style-name="List_20_1_Content"> Verificar existência de comando para os mesmos parâmetros:</text:p>
                <text:list text:style-name="List_20_1">
                  <text:list-item>
                    <text:p text:style-name="List_20_1_Content"> Caso já exista o comando para o período de atendimento informado e para a unidade de atendimento informada e para uma das unidades do RA, o sistema exibe a mensagem: <text:span text:style-name="Emphasis">Existe comando não realizado com estes mesmos parâmetros</text:span>.</text:p>
                  </text:list-item>
                </text:list>
              </text:list-item>
              <text:list-item>
                <text:p text:style-name="List_20_1_Content"> Verificar permissão do usuário:</text:p>
                <text:list text:style-name="List_20_1">
                  <text:list-item>
                    <text:p text:style-name="List_20_1_Content"> Caso a Unidade Atual e a Unidade Superior do comando não tenham sido informadas, e caso a unidade de lotação do usuário responsável pelo encerramento não corresponda à presidência, nem corresponda à central de atendimento, o sistema exibe a mensagem: <text:span text:style-name="Emphasis">O Usuário Responsável pelo comando não tem permissão para encerrar os Registros de Atendimento que serão selecionados pelo comando. Informe novos parâmetros</text:span>.</text:p>
                  </text:list-item>
                  <text:list-item>
                    <text:p text:style-name="List_20_1_Content"> Caso a Unidade Atual tenha sido informada e Caso a unidade de lotação do usuário responsável pelo encerramento não corresponda à Unidade Atual informada, nem corresponda a uma unidade hierarquicamente superior à unidade atual informada, o sistema exibe a mensagem: <text:span text:style-name="Emphasis">O Usuário Responsável pelo comando não tem permissão para encerrar os Registros de Atendimento da Unidade Atual informada. Informe novos parâmetros</text:span>.</text:p>
                  </text:list-item>
                  <text:list-item>
                    <text:p text:style-name="List_20_1_Content_Last"> Caso a Unidade Superior tenha sido informada e Caso a unidade de lotação do usuário responsável pelo encerramento não corresponda à Unidade Superior informada, nem corresponda a uma unidade hierarquicamente superior à unidade superior informada, o sistema exibe a mensagem: <text:span text:style-name="Emphasis">O Usuário Responsável pelo comando não tem permissão para encerrar os Registros de Atendimento da Unidade Superior informada. Informe novos parâmetros</text:span>.</text:p>
                  </text:list-item>
                </text:list>
              </text:list-item>
            </text:list>
          </table:table-cell>
        </table:table-row>
      </table:table>
      <text:h text:style-name="Heading_20_1" text:outline-level="1"><text:bookmark-start text:name="__RefHeading___tela_de_sucesso_3"/><text:bookmark-start text:name="tela_de_sucesso"/>Tela de Sucesso<text:bookmark-end text:name="__RefHeading___tela_de_sucesso_3"/><text:bookmark-end text:name="tela_de_sucesso"/></text:h>
      <table:table table:style-name="Table">
        <table:table-column table:style-name="odt_auto_style_table_column_5_1"/>
        <table:table-row>
          <table:table-cell office:value-type="string" table:style-name="tablecell">
            <text:p text:style-name="tablealignleft">Após clicar no botão <draw:frame draw:style-name="media" draw:name="3" text:anchor-type="as-char" draw:z-index="3" svg:width="1.9314583333333cm" svg:height="0.52916666666667cm"><draw:image xlink:href="Pictures/b1a1d2165ca7bee22e0e8f44725a0dcd.png" xlink:type="simple" xlink:show="embed" xlink:actuate="onLoad"/></draw:frame> sem que haja nenhuma inconsistência no conteúdo dos campos da tela, o sistema efetuará o agendamento do comando de encerramento de registros de atendimento, e apresentará uma tela de sucesso com a mensagem:</text:p>
            <text:p text:style-name="Text_20_body"><text:span text:style-name="Strong_20_Emphasis">Comando de Encerramento de Registros de Atendimento efetuado com sucesso</text:span>.</text:p>
            <text:p text:style-name="Text_20_body">Além da mensagem acima, o sistema exibirá <text:span text:style-name="Emphasis">links</text:span> para retornar ao <text:span text:style-name="Emphasis">Menu Principal</text:span> e para <text:span text:style-name="Emphasis">Realizar Novo Comando de Encerramento de Registros de Atendimento</text:span>.</text:p>
          </table:table-cell>
        </table:table-row>
      </table:table>
      <text:p text:style-name="Text_20_body"><text:line-break/></text:p>
      <text:p text:style-name="Text_20_body"><text:line-break/></text:p>
      <text:h text:style-name="Heading_20_1" text:outline-level="1"><text:bookmark-start text:name="__RefHeading___preenchimento_dos_campos_4"/><text:bookmark-start text:name="preenchimento_dos_campos"/>Preenchimento dos Campos<text:bookmark-end text:name="__RefHeading___preenchimento_dos_campos_4"/><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Orientações para Preenchimento dos Campos</text:p>
          </table:table-cell>
        </table:table-row>
        <table:table-row>
          <table:table-cell office:value-type="string" table:style-name="tablecell">
            <text:p text:style-name="tablealignleft">Período de Atendimento</text:p>
          </table:table-cell>
          <table:table-cell office:value-type="string" table:style-name="tablecell">
            <table:table table:style-name="Table">
              <table:table-column table:style-name="odt_auto_style_table_column_7_1"/>
              <table:table-row>
                <table:table-cell office:value-type="string" table:style-name="tablecell">
                  <text:p text:style-name="tablealignleft">Campo obrigatório. Este campo é composto pelas datas de atendimento inicial e final.<text:line-break/><text:span text:style-name="Strong_20_Emphasis">Regra associada</text:span>: A Data de Atendimento Final já vem preenchida com a data corrente. Entretanto, você pode modificá-la para uma data inferior. Você tem duas opções para informar as datas: digitando-a no campo (neste caso, não precisa se preocupar com a as barras de separação, pois o sistema as coloca automaticamente). A data deve ser informada no formato: DD/MM/AAAA, onde DD é o dia, MM, o mês e AAAA, o ano. O dia e o mês devem ser informados, obrigatoriamente, com dois dígitos e o ano com quatro. A segunda opção é pesquisando a data em um calendário. Neste caso, clique no botão Calendário <draw:frame draw:style-name="media" draw:name="4" text:anchor-type="as-char" draw:z-index="4" svg:width="0.42333333333333cm" svg:height="0.396875cm"><draw:image xlink:href="Pictures/8fb21656a5cd9bfdcf4bc167f8eb632e.gif" xlink:type="simple" xlink:show="embed" xlink:actuate="onLoad"/></draw:frame>, existente ao lado do campo, que será apresentada uma tela onde você poderá selecionar uma data no calendário. Clique em <text:span text:style-name="Strong_20_Emphasis"><text:a xlink:type="simple" xlink:href="https://gsan.com.br/doku.php?id=ajuda:pesquisar_calendario" text:style-name="Internet_20_link" text:visited-style-name="Visited_20_Internet_20_Link">Pesquisar Data - Calendário</text:a></text:span> para obter instruções mais detalhadas da tela. A Data de Atendimento Final deve ser igual, ou superior, à Data de Atendimento Inicial.</text:p>
                </table:table-cell>
              </table:table-row>
            </table:table>
          </table:table-cell>
        </table:table-row>
        <table:table-row>
          <table:table-cell office:value-type="string" table:style-name="tablecell">
            <text:p text:style-name="tablealignleft">Motivo do Encerramento</text:p>
          </table:table-cell>
          <table:table-cell office:value-type="string" table:style-name="tablecell">
            <text:p text:style-name="tablealignleft">Campo obrigatório. Selecione o motivo de encerramento a partir da lista apresentada ao lado do campo.<text:line-break/><text:span text:style-name="Strong_20_Emphasis">Regra associada</text:span>: Não são apresentados os motivos correspondentes à execução e duplicidade.</text:p>
          </table:table-cell>
        </table:table-row>
        <table:table-row>
          <table:table-cell office:value-type="string" table:style-name="tablecell">
            <text:p text:style-name="tablealignleft">Usuário Responsável</text:p>
          </table:table-cell>
          <table:table-cell office:value-type="string" table:style-name="tablecell">
            <table:table table:style-name="Table">
              <table:table-column table:style-name="odt_auto_style_table_column_8_1"/>
              <table:table-row>
                <table:table-cell office:value-type="string" table:style-name="tablecell">
                  <text:p text:style-name="tablealignleft">Campo obrigatório. Informe o código de um Usuário do sistema, e tecle Enter, ou clique no botão Pesquisar <draw:frame draw:style-name="media" draw:name="5" text:anchor-type="as-char" draw:z-index="5" svg:width="0.60854166666667cm" svg:height="0.555625cm"><draw:image xlink:href="Pictures/4a1d013358fec02f62fd9128287614a7.gif" xlink:type="simple" xlink:show="embed" xlink:actuate="onLoad"/></draw:frame>, que fica ao lado do campo. Neste caso será apresentada uma tela de popup, onde será possível efetuar a pesquisa dos Usuários cadastrados.<text:line-break/><text:span text:style-name="Strong_20_Emphasis">Regra associada</text:span>: Após a informação do código de um Usuário, ou da seleção de um Usuário na tela de pesquisa, o sistema apresenta o nome do Usuário no campo correspondente. Para limpar o campo, clique no botão <draw:frame draw:style-name="media" draw:name="6" text:anchor-type="as-char" draw:z-index="6" svg:width="0.52916666666667cm" svg:height="0.555625cm"><draw:image xlink:href="Pictures/7d683db972d9051c5dfecc78c7cc997d.gif" xlink:type="simple" xlink:show="embed" xlink:actuate="onLoad"/></draw:frame> ao lado do campo em exibição.</text:p>
                </table:table-cell>
              </table:table-row>
            </table:table>
          </table:table-cell>
        </table:table-row>
        <table:table-row>
          <table:table-cell office:value-type="string" table:style-name="tablecell">
            <text:p text:style-name="tablealignleft">Unidade de Atendimento</text:p>
          </table:table-cell>
          <table:table-cell office:value-type="string" table:style-name="tablecell">
            <table:table table:style-name="Table">
              <table:table-column table:style-name="odt_auto_style_table_column_9_1"/>
              <table:table-row>
                <table:table-cell office:value-type="string" table:style-name="tablecell">
                  <text:p text:style-name="tablealignleft">Informe, ou selecione a Unidade de Atendimento. Você deve informar o código de uma Unidade Organizacional, e teclar Enter, ou clicar no botão Pesquisar <draw:frame draw:style-name="media" draw:name="7" text:anchor-type="as-char" draw:z-index="7" svg:width="0.60854166666667cm" svg:height="0.555625cm"><draw:image xlink:href="Pictures/4a1d013358fec02f62fd9128287614a7.gif" xlink:type="simple" xlink:show="embed" xlink:actuate="onLoad"/></draw:frame>, que fica ao lado do campo. Neste caso será apresentada uma tela de popup, onde será possível <text:span text:style-name="Strong_20_Emphasis"><text:a xlink:type="simple" xlink:href="https://gsan.com.br/doku.php?id=ajuda:pesquisar_unidade_organizacional" text:style-name="Internet_20_link" text:visited-style-name="Visited_20_Internet_20_Link">Pesquisar Unidade Organizacional</text:a></text:span> cadastradas. Após a informação do código de uma Unidade Organizacional, ou da seleção de uma Unidade Organizacional na tela de pesquisa, o sistema apresentará a descrição da Unidade Organizacional no campo correspondente. Para limpar o campo, clique no botão <draw:frame draw:style-name="media" draw:name="8" text:anchor-type="as-char" draw:z-index="8" svg:width="0.52916666666667cm" svg:height="0.555625cm"><draw:image xlink:href="Pictures/7d683db972d9051c5dfecc78c7cc997d.gif" xlink:type="simple" xlink:show="embed" xlink:actuate="onLoad"/></draw:frame> ao lado do campo em exibição.</text:p>
                </table:table-cell>
              </table:table-row>
            </table:table>
          </table:table-cell>
        </table:table-row>
        <table:table-row>
          <table:table-cell office:value-type="string" table:style-name="tablecell">
            <text:p text:style-name="tablealignleft">Unidade Atual</text:p>
          </table:table-cell>
          <table:table-cell office:value-type="string" table:style-name="tablecell">
            <table:table table:style-name="Table">
              <table:table-column table:style-name="odt_auto_style_table_column_10_1"/>
              <table:table-row>
                <table:table-cell office:value-type="string" table:style-name="tablecell">
                  <text:p text:style-name="tablealignleft">Informe, ou selecione a Unidade Atual. Você deve informar o código de uma Unidade Organizacional e teclar Enter, ou clicar no botão Pesquisar <draw:frame draw:style-name="media" draw:name="9" text:anchor-type="as-char" draw:z-index="9" svg:width="0.60854166666667cm" svg:height="0.555625cm"><draw:image xlink:href="Pictures/4a1d013358fec02f62fd9128287614a7.gif" xlink:type="simple" xlink:show="embed" xlink:actuate="onLoad"/></draw:frame>, que fica ao lado do campo. Neste caso será apresentada uma tela de popup, onde será possível <text:span text:style-name="Strong_20_Emphasis"><text:a xlink:type="simple" xlink:href="https://gsan.com.br/doku.php?id=ajuda:pesquisar_unidade_organizacional" text:style-name="Internet_20_link" text:visited-style-name="Visited_20_Internet_20_Link">Pesquisar Unidade Organizacional</text:a></text:span> cadastradas. Após a informação do código de uma Unidade Organizacional, ou da seleção de uma Unidade Organizacional na tela de pesquisa, o sistema apresentará a descrição da Unidade Organizacional no campo correspondente. Para limpar o campo, clique no botão <draw:frame draw:style-name="media" draw:name="10" text:anchor-type="as-char" draw:z-index="10" svg:width="0.52916666666667cm" svg:height="0.555625cm"><draw:image xlink:href="Pictures/7d683db972d9051c5dfecc78c7cc997d.gif" xlink:type="simple" xlink:show="embed" xlink:actuate="onLoad"/></draw:frame> ao lado do campo em exibição. <text:line-break/><text:span text:style-name="Strong_20_Emphasis">Regra associada</text:span>: Ao informar a <text:span text:style-name="Strong_20_Emphasis">Unidade Atual</text:span>, o sistema desabilita o campo da <text:span text:style-name="Strong_20_Emphasis">Unidade Superior</text:span>. Caso a <text:span text:style-name="Strong_20_Emphasis">Unidade Atual</text:span> e a <text:span text:style-name="Strong_20_Emphasis">Unidade Superior</text:span> do comando não tenham sido informadas, o sistema exibe mensagens de críticas de acordo.</text:p>
                </table:table-cell>
              </table:table-row>
            </table:table>
          </table:table-cell>
        </table:table-row>
        <table:table-row>
          <table:table-cell office:value-type="string" table:style-name="tablecell">
            <text:p text:style-name="tablealignleft">Unidade Superior</text:p>
          </table:table-cell>
          <table:table-cell office:value-type="string" table:style-name="tablecell">
            <table:table table:style-name="Table">
              <table:table-column table:style-name="odt_auto_style_table_column_11_1"/>
              <table:table-row>
                <table:table-cell office:value-type="string" table:style-name="tablecell">
                  <text:p text:style-name="tablealignleft">Informe, ou selecione a Unidade Superior. Você deverá informar o código de uma Unidade Organizacional, e teclar Enter, ou clicar no botão Pesquisar <draw:frame draw:style-name="media" draw:name="11" text:anchor-type="as-char" draw:z-index="11" svg:width="0.60854166666667cm" svg:height="0.555625cm"><draw:image xlink:href="Pictures/4a1d013358fec02f62fd9128287614a7.gif" xlink:type="simple" xlink:show="embed" xlink:actuate="onLoad"/></draw:frame>, que fica ao lado do campo. Neste caso será apresentada uma tela de popup, onde será possível <text:span text:style-name="Strong_20_Emphasis"><text:a xlink:type="simple" xlink:href="https://gsan.com.br/doku.php?id=ajuda:pesquisar_unidade_organizacional" text:style-name="Internet_20_link" text:visited-style-name="Visited_20_Internet_20_Link">Pesquisar Unidade Organizacional</text:a></text:span> cadastradas. Após a informação do código de uma Unidade Organizacional, ou da seleção de uma Unidade Organizacional na tela de pesquisa, o sistema apresentará a descrição da Unidade Organizacional no campo correspondente.<text:line-break/>Para limpar o campo, clique no botão <draw:frame draw:style-name="media" draw:name="12" text:anchor-type="as-char" draw:z-index="12" svg:width="0.52916666666667cm" svg:height="0.555625cm"><draw:image xlink:href="Pictures/7d683db972d9051c5dfecc78c7cc997d.gif" xlink:type="simple" xlink:show="embed" xlink:actuate="onLoad"/></draw:frame> ao lado do campo em exibição.<text:line-break/><text:span text:style-name="Strong_20_Emphasis">Regra associada</text:span>: Ao informar a Unidade Superior, o sistema desabilita o campo da Unidade Atual. A Unidade Superior informada deve ter unidades subordinadas. Caso  não tenha, o sistema exibirá a mensagem <text:span text:style-name="Emphasis">A unidade informada não tem unidades subordinadas</text:span>. Caso a <text:span text:style-name="Strong_20_Emphasis">Unidade Atual</text:span> e a <text:span text:style-name="Strong_20_Emphasis">Unidade Superior</text:span> do comando não tenham sido informadas, o sistema exibe mensagens de críticas de acordo.</text:p>
                </table:table-cell>
              </table:table-row>
            </table:table>
          </table:table-cell>
        </table:table-row>
        <table:table-row>
          <table:table-cell office:value-type="string" table:style-name="tablecell">
            <text:p text:style-name="tablealignleft">Especificações</text:p>
          </table:table-cell>
          <table:table-cell office:value-type="string" table:style-name="tablecell">
            <table:table table:style-name="Table">
              <table:table-column table:style-name="odt_auto_style_table_column_12_1"/>
              <table:table-row>
                <table:table-cell office:value-type="string" table:style-name="tablecell">
                  <text:p text:style-name="tablealignleft">Selecione, na caixa apresentada ao lado do campo, uma ou mais especificações que deseja incluir como critério no comando de encerramento de RA. São apresentadas as especificações que não têm encerramento automático. Para selecionar mais de uma Especificação, utilize as teclas Ctrl e Shift, concomitantemente com o clique do Mouse sobre a descrição da Especificação que você deseja selecionar. A tecla Ctrl seleciona uma linha na caixa; e a tecla Shift seleciona um conjunto de linhas. Caso você clique mais de uma vez sobre a mesma linha, com a tecla Ctrl pressionada, a Especificação será, sucessivamente, marcada e desmarcada.</text:p>
                </table:table-cell>
              </table:table-row>
            </table:table>
          </table:table-cell>
        </table:table-row>
      </table:table>
      <text:p text:style-name="Text_20_body"><text:line-break/></text:p>
      <text:h text:style-name="Heading_20_1" text:outline-level="1"><text:bookmark-start text:name="__RefHeading___funcionalidade_dos_botoes_5"/><text:bookmark-start text:name="funcionalidade_dos_botoes"/>Funcionalidade dos Botões<text:bookmark-end text:name="__RefHeading___funcionalidade_dos_botoes_5"/><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13" text:anchor-type="as-char" draw:z-index="13"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Utilize este botão para ativar as funcionalidades <text:span text:style-name="Strong_20_Emphasis"><text:a xlink:type="simple" xlink:href="https://gsan.com.br/doku.php?id=ajuda:pesquisar_unidade_organizacional" text:style-name="Internet_20_link" text:visited-style-name="Visited_20_Internet_20_Link">Pesquisar Unidade Organizacional</text:a></text:span>, ou <text:span text:style-name="Strong_20_Emphasis">Pesquisar Usuário</text:span>.<text:line-break/>Deve ser utilizado quando você não souber qual é o código da <text:span text:style-name="Strong_20_Emphasis">Unidade Organizacional</text:span>, ou do <text:span text:style-name="Strong_20_Emphasis">Usuário Responsável</text:span> que deseja informar.<text:line-break/>Ao clicar no botão, o sistema apresentará a tela de pesquisa correspondente.</text:p>
          </table:table-cell>
        </table:table-row>
        <table:table-row>
          <table:table-cell office:value-type="string" table:style-name="tablecell">
            <text:p text:style-name="tablealignleft"><draw:frame draw:style-name="media" draw:name="14" text:anchor-type="as-char" draw:z-index="14"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Utilize este botão para limpar as informações existentes relacionadas aos campos de <text:span text:style-name="Strong_20_Emphasis">Unidade Organizacional</text:span> e <text:span text:style-name="Strong_20_Emphasis">Usuário Responsável</text:span>.</text:p>
          </table:table-cell>
        </table:table-row>
        <table:table-row>
          <table:table-cell office:value-type="string" table:style-name="tablecell">
            <text:p text:style-name="tablealignleft"><draw:frame draw:style-name="media" draw:name="15" text:anchor-type="as-char" draw:z-index="15" svg:width="1.349375cm" svg:height="0.50270833333333cm"><draw:image xlink:href="Pictures/a2ec7c9a4a3f362cc222e3a538894ef2.jpg" xlink:type="simple" xlink:show="embed" xlink:actuate="onLoad"/></draw:frame></text:p>
          </table:table-cell>
          <table:table-cell office:value-type="string" table:style-name="tablecell">
            <text:p text:style-name="tablealignleft">Utilize este botão para limpar todos os campos da tela.</text:p>
          </table:table-cell>
        </table:table-row>
        <table:table-row>
          <table:table-cell office:value-type="string" table:style-name="tablecell">
            <text:p text:style-name="tablealignleft"><draw:frame draw:style-name="media" draw:name="16" text:anchor-type="as-char" draw:z-index="16" svg:width="0.42333333333333cm" svg:height="0.396875cm"><draw:image xlink:href="Pictures/8fb21656a5cd9bfdcf4bc167f8eb632e.gif" xlink:type="simple" xlink:show="embed" xlink:actuate="onLoad"/></draw:frame></text:p>
          </table:table-cell>
          <table:table-cell office:value-type="string" table:style-name="tablecell">
            <text:p text:style-name="tablealignleft">Ao acionar este botão, o sistema irá abrir uma tela para que você selecione a data a partir de um calendário.<text:line-break/>Clique em <text:span text:style-name="Strong_20_Emphasis"><text:a xlink:type="simple" xlink:href="https://gsan.com.br/doku.php?id=ajuda:pesquisar_calendario" text:style-name="Internet_20_link" text:visited-style-name="Visited_20_Internet_20_Link">Pesquisar Data - Calendário</text:a></text:span> para obter instruções mais detalhadas da tela.</text:p>
          </table:table-cell>
        </table:table-row>
        <table:table-row>
          <table:table-cell office:value-type="string" table:style-name="tablecell">
            <text:p text:style-name="tablealignleft"><draw:frame draw:style-name="media" draw:name="17" text:anchor-type="as-char" draw:z-index="17" svg:width="2.6458333333333cm" style:rel-width="100%" svg:height="0.72488584474886cm" style:rel-height="scale"><draw:image xlink:href="Pictures/b1a1d2165ca7bee22e0e8f44725a0dcd.png" xlink:type="simple" xlink:show="embed" xlink:actuate="onLoad"/></draw:frame></text:p>
          </table:table-cell>
          <table:table-cell office:value-type="string" table:style-name="tablecell">
            <text:p text:style-name="tablealignleft">Utilize este botão para solicitar ao sistema o agendamento do comando de encerramento de registros de atendimento.<text:line-break/>Ao ser acionado o sistema irá efetuar as validações descritas.</text:p>
          </table:table-cell>
        </table:table-row>
      </table:table>
      <text:h text:style-name="Heading_20_2" text:outline-level="2"><text:bookmark-start text:name="__RefHeading___referencias_6"/><text:bookmark-start text:name="referencias"/>Referências<text:bookmark-end text:name="__RefHeading___referencias_6"/><text:bookmark-end text:name="referencias"/></text:h>
      <text:p text:style-name="Text_20_body"><text:span text:style-name="Strong_20_Emphasis"><text:a xlink:type="simple" xlink:href="https://gsan.com.br/doku.php?id=postgres:atendimento_ao_publico:uc0735" text:style-name="Internet_20_link" text:visited-style-name="Visited_20_Internet_20_Link">Comandar Encerramento de Registros de Atendimento</text:a></text:span></text:p>
      <text:h text:style-name="Heading_20_3" text:outline-level="3"><text:bookmark-start text:name="__RefHeading___termos_principais_7"/><text:bookmark-start text:name="termos_principais"/>Termos Principais<text:bookmark-end text:name="__RefHeading___termos_principais_7"/><text:bookmark-end text:name="termos_principais"/></text:h>
      <text:p text:style-name="Text_20_body"><text:span text:style-name="Strong_20_Emphasis"><text:a xlink:type="simple" xlink:href="https://gsan.com.br/doku.php?id=ajuda:registro_atendimento" text:style-name="Internet_20_link" text:visited-style-name="Visited_20_Internet_20_Link">Registro de Atendimento</text:a></text:span>
<text:line-break/>
<text:line-break/>
<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ex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20::56:22</meta:creation-date>
    <dc:creator>Generated</dc:creator>
    <dc:date>2026-09-13T20::56:22</dc:date>
    <dc:language>en-US</dc:language>
    <meta:editing-cycles>1</meta:editing-cycles>
    <meta:editing-duration>PT0S</meta:editing-duration>
    <dc:title>ajuda:comandar_encerramento_de_registro_de_atendimento</dc:title>
  </office:meta>
</office:document-meta>
</file>