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7b130d877e1a1b1824663b98c89446.png"/>
  <manifest:file-entry manifest:media-type="image/jpeg" manifest:full-path="Pictures/6755aa5e78a63ca16a504c8290be0983.jpg"/>
  <manifest:file-entry manifest:media-type="image/png" manifest:full-path="Pictures/5db2a9273e3e582a5ce5f15e518b3374.png"/>
  <manifest:file-entry manifest:media-type="image/png" manifest:full-path="Pictures/53c49eb7173437826f03047e8af03593.png"/>
  <manifest:file-entry manifest:media-type="image/jpeg" manifest:full-path="Pictures/d4217202534dd8f2e6f6e8ffa5be73c8.jpg"/>
  <manifest:file-entry manifest:media-type="image/png" manifest:full-path="Pictures/3b05b575371b3a4764d9eb7c16e01aad.png"/>
  <manifest:file-entry manifest:media-type="image/jpeg" manifest:full-path="Pictures/3dbe5287b4b6b167050b0a97bb6d0245.jpg"/>
  <manifest:file-entry manifest:media-type="image/png" manifest:full-path="Pictures/0ffdcdd69291568e8851c823cc2a076f.png"/>
  <manifest:file-entry manifest:media-type="image/jpeg" manifest:full-path="Pictures/1d52c5c5f5a2ce4b5441a711b2ea9c28.jpg"/>
  <manifest:file-entry manifest:media-type="image/jpeg" manifest:full-path="Pictures/fd5dff4bdd00fea3a848cde0875a73b5.jpg"/>
  <manifest:file-entry manifest:media-type="image/jpeg" manifest:full-path="Pictures/b0f514369baf8cfd9f0b5e8ca95d7a0c.jpg"/>
  <manifest:file-entry manifest:media-type="image/jpeg" manifest:full-path="Pictures/ae3c2781d537f1f5e80a65e2af7b1c48.jpg"/>
  <manifest:file-entry manifest:media-type="image/jpeg" manifest:full-path="Pictures/72c5384a0eb1f0afac3f34e2aa537b81.jpg"/>
  <manifest:file-entry manifest:media-type="image/jpeg" manifest:full-path="Pictures/b6e429ed40187cb0b4ecab74f97a9f2f.jpg"/>
  <manifest:file-entry manifest:media-type="image/jpeg" manifest:full-path="Pictures/1d9ff9024dfc25e40dd9787d682beb67.jpg"/>
  <manifest:file-entry manifest:media-type="image/gif" manifest:full-path="Pictures/4a1d013358fec02f62fd9128287614a7.gif"/>
  <manifest:file-entry manifest:media-type="image/gif" manifest:full-path="Pictures/7d683db972d9051c5dfecc78c7cc997d.gif"/>
  <manifest:file-entry manifest:media-type="image/jpeg" manifest:full-path="Pictures/b032e74b17c4388ddc86442d6b2a98dc.jpg"/>
  <manifest:file-entry manifest:media-type="image/jpeg" manifest:full-path="Pictures/3e2a25944c3e4293f7c93c8a2354e151.jpg"/>
  <manifest:file-entry manifest:media-type="image/png" manifest:full-path="Pictures/f2ba78d96a73eb1946ec668ae0f647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cobranca"><draw:frame draw:style-name="mediaright" draw:name="0" text:anchor-type="paragraph" draw:z-index="0" svg:width="5.2916666666667cm" style:rel-width="100%" svg:height="3.950233281493cm" style:rel-height="scale"><draw:image xlink:href="Pictures/d87b130d877e1a1b1824663b98c89446.png" xlink:type="simple" xlink:show="embed" xlink:actuate="onLoad"/></draw:frame></draw:a></text:p>
      <text:h text:style-name="Heading_20_1" text:outline-level="1"><text:bookmark text:name="ajuda:cobranca:resumo_das_acoes_de_cobranca"/><text:bookmark-start text:name="__RefHeading___resumo_das_acoes_de_cobranca_1"/><text:bookmark-start text:name="resumo_das_acoes_de_cobranca"/>Resumo das Ações de Cobrança<text:bookmark-end text:name="__RefHeading___resumo_das_acoes_de_cobranca_1"/><text:bookmark-end text:name="resumo_das_acoes_de_cobranca"/></text:h>
      <table:table table:style-name="Table">
        <table:table-column table:style-name="odt_auto_style_table_column_1_1"/>
        <table:table-row>
          <table:table-cell office:value-type="string" table:style-name="tablecell">
            <text:p text:style-name="tablealignleft">O objetivo desta funcionalidade é gerar o resumo das ações de cobrança com a atividade <text:span text:style-name="Emphasis">emitir</text:span> já realizada e a atividade <text:span text:style-name="Emphasis">encerrar</text:span> ainda não realizada, efetuando a atividade de encerrar ações de cobrança que estejam comandadas.</text:p>
          </table:table-cell>
        </table:table-row>
      </table:table>
      <table:table table:style-name="Table">
        <table:table-column table:style-name="odt_auto_style_table_column_2_1"/>
        <table:table-row>
          <table:table-cell office:value-type="string" table:style-name="tablecell">
            <text:p text:style-name="tablealignleft">A funcionalidade pode ser acessada via <text:span text:style-name="Strong_20_Emphasis">Menu do sistema</text:span>, no caminho: <text:line-break/><text:span text:style-name="Strong_20_Emphasis"><text:a xlink:type="simple" xlink:href="https://gsan.com.br/doku.php?id=ajuda:pagina_inicial" text:style-name="Internet_20_link" text:visited-style-name="Visited_20_Internet_20_Link">GSAN</text:a> &gt; <text:a xlink:type="simple" xlink:href="https://gsan.com.br/doku.php?id=ajuda:cobranca" text:style-name="Internet_20_link" text:visited-style-name="Visited_20_Internet_20_Link">Cobrança</text:a> &gt; Resumo das Ações de Cobrança</text:span>.</text:p>
          </table:table-cell>
        </table:table-row>
      </table:table>
      <text:p text:style-name="Text_20_body">Feito isso, o sistema acessa a tela abaixo. Para a <text:span text:style-name="Strong_20_Emphasis">CAGEPA</text:span>, a tela possui alguns campos diferentes, conforme vemos <text:span text:style-name="Strong_20_Emphasis"><text:a xlink:type="simple" xlink:href="#__RefHeading___resumo_das_acoes_de_cobranca_-_cagepa_4" text:style-name="Local_20_link" text:visited-style-name="Visited_20_Local_20_Link">AQUI</text:a></text:span>.</text:p>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7_text_frame" draw:name="Frame1"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center" draw:name="1" text:anchor-type="paragraph" draw:z-index="1" svg:width="16.271875cm" svg:height="31.882291666667cm"><draw:image xlink:href="Pictures/6755aa5e78a63ca16a504c8290be0983.jpg" xlink:type="simple" xlink:show="embed" xlink:actuate="onLoad"/></draw:frame></text:p></table:table-cell></table:table-row></table:table></draw:text-box></draw:frame></text:p>
      <table:table table:style-name="Table">
        <table:table-column table:style-name="odt_auto_style_table_column_5_1"/>
        <table:table-row>
          <table:table-cell office:value-type="string" table:style-name="tablecell">
            <text:p text:style-name="tablealignleft">Acima, informe, obrigatoriamente, os campos <text:span text:style-name="Strong_20_Emphasis">Mês/Ano de Referência</text:span> e <text:span text:style-name="Strong_20_Emphasis">Tipo de Impressão</text:span>. Depois, preencha os demais campos que julgar necessários (para detalhes sobre o preenchimento dos campos clique <text:span text:style-name="Strong_20_Emphasis"><text:a xlink:type="simple" xlink:href="#__RefHeading___preenchimento_dos_campos_5" text:style-name="Local_20_link" text:visited-style-name="Visited_20_Local_20_Link">AQUI</text:a></text:span>) e clique no botão <draw:frame draw:style-name="media" draw:name="2" text:anchor-type="as-char" draw:z-index="2" svg:width="2.9104166666667cm" style:rel-width="100%" svg:height="0.52916666666667cm" style:rel-height="scale"><draw:image xlink:href="Pictures/5db2a9273e3e582a5ce5f15e518b3374.png" xlink:type="simple" xlink:show="embed" xlink:actuate="onLoad"/></draw:frame>.</text:p>
            <text:p text:style-name="Text_20_body">Em seguida, o sistema <text:span text:style-name="Strong_20_Emphasis"><text:a xlink:type="simple" xlink:href="#__RefHeading___validacoes_do_preenchimento_dos_campos_3" text:style-name="Local_20_link" text:visited-style-name="Visited_20_Local_20_Link">verifica</text:a></text:span> a existência e seleciona os cronogramas dos grupos de cobrança e meses de referência. Para cada cronograma de grupo e mês de referência selecionado, o sistema seleciona as <text:span text:style-name="Strong_20_Emphasis">ações de cobrança</text:span> do cronograma.</text:p>
            <text:p text:style-name="Text_20_body">Para cada <text:span text:style-name="Strong_20_Emphasis">ação de cobrança</text:span> selecionada do cronograma, o sistema seleciona a <text:span text:style-name="Strong_20_Emphasis">atividade da ação de cobrança</text:span> correspondente a emitir, e a correspondente a encerrar.</text:p>
            <text:p text:style-name="Text_20_body">Feito isso, o sistema exibe a tela em duas abas: <text:span text:style-name="Strong_20_Emphasis">Parâmetros</text:span> e <text:span text:style-name="Strong_20_Emphasis">Resumo</text:span>. Na tela <text:span text:style-name="Strong_20_Emphasis">Parâmetros</text:span>, serão apresentadas as opções de filtro utilizadas na tela <text:span text:style-name="Strong_20_Emphasis">Informação de Dados para Geração de Resumo Ação Consulta</text:span>. Caso sejam essas as opções desejadas, clique no botão <draw:frame draw:style-name="media" draw:name="3" text:anchor-type="as-char" draw:z-index="3" svg:width="2.1166666666667cm" style:rel-width="100%" svg:height="0.555625cm" style:rel-height="scale"><draw:image xlink:href="Pictures/53c49eb7173437826f03047e8af03593.png" xlink:type="simple" xlink:show="embed" xlink:actuate="onLoad"/></draw:frame> para avançar para a aba <text:span text:style-name="Strong_20_Emphasis">Resumo</text:span>; caso contrário, clique no botão <draw:frame draw:style-name="media" draw:name="4" text:anchor-type="as-char" draw:z-index="4" svg:width="1.3229166666667cm" svg:height="0.50270833333333cm"><draw:image xlink:href="Pictures/d4217202534dd8f2e6f6e8ffa5be73c8.jpg" xlink:type="simple" xlink:show="embed" xlink:actuate="onLoad"/></draw:frame> para retornar à tela de filtro.</text:p>
          </table:table-cell>
        </table:table-row>
      </table:table>
      <text:p text:style-name="Text_20_body"><draw:frame draw:style-name="PluginODTAutoStyle_Frame_14_text_frame" draw:name="Frame2"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center" draw:name="5" text:anchor-type="paragraph" draw:z-index="5" svg:width="16.615833333333cm" svg:height="11.668125cm"><draw:image xlink:href="Pictures/3b05b575371b3a4764d9eb7c16e01aad.png" xlink:type="simple" xlink:show="embed" xlink:actuate="onLoad"/></draw:frame></text:p></table:table-cell></table:table-row></table:table></draw:text-box></draw:frame></text:p>
      <table:table table:style-name="Table">
        <table:table-column table:style-name="odt_auto_style_table_column_7_1"/>
        <table:table-row>
          <table:table-cell office:value-type="string" table:style-name="tablecell">
            <text:p text:style-name="tablealignleft">Caso sejam informados, apenas, os campos obrigatórios <text:span text:style-name="Strong_20_Emphasis">Mês/Ano de Referência</text:span>, e <text:span text:style-name="Strong_20_Emphasis">Tipo de Impressão</text:span>, clique no botão <draw:frame draw:style-name="media" draw:name="6" text:anchor-type="as-char" draw:z-index="6" svg:width="2.1166666666667cm" style:rel-width="100%" svg:height="0.555625cm" style:rel-height="scale"><draw:image xlink:href="Pictures/53c49eb7173437826f03047e8af03593.png" xlink:type="simple" xlink:show="embed" xlink:actuate="onLoad"/></draw:frame> para avançar para a aba <text:span text:style-name="Strong_20_Emphasis">Resumo</text:span>; caso contrário, clique no botão <draw:frame draw:style-name="media" draw:name="7" text:anchor-type="as-char" draw:z-index="7" svg:width="1.3229166666667cm" svg:height="0.50270833333333cm"><draw:image xlink:href="Pictures/d4217202534dd8f2e6f6e8ffa5be73c8.jpg" xlink:type="simple" xlink:show="embed" xlink:actuate="onLoad"/></draw:frame> para retornar à tela de filtro.</text:p>
          </table:table-cell>
        </table:table-row>
      </table:table>
      <text:p text:style-name="Text_20_body"><draw:frame draw:style-name="PluginODTAutoStyle_Frame_21_text_frame" draw:name="Frame3" text:anchor-type="paragraph" svg:width="481.89pt" draw:z-index="0" svg:min-height="1cm"><draw:text-box><table:table table:style-name="Table"><table:table-column table:style-name="odt_auto_style_table_column_8_1"/><table:table-row><table:table-cell office:value-type="string" table:style-name="tablecell"><text:p text:style-name="tablealignleft"><draw:frame draw:style-name="mediacenter" draw:name="8" text:anchor-type="paragraph" draw:z-index="8" svg:width="16.404166666667cm" svg:height="11.826875cm"><draw:image xlink:href="Pictures/3dbe5287b4b6b167050b0a97bb6d0245.jpg" xlink:type="simple" xlink:show="embed" xlink:actuate="onLoad"/></draw:frame></text:p></table:table-cell></table:table-row></table:table></draw:text-box></draw:frame></text:p>
      <table:table table:style-name="Table">
        <table:table-column table:style-name="odt_auto_style_table_column_9_1"/>
        <table:table-row>
          <table:table-cell office:value-type="string" table:style-name="tablecell">
            <text:p text:style-name="tablealignleft">Ao posicionar o <text:span text:style-name="Emphasis">mouse</text:span> sobre o botão <draw:frame draw:style-name="media" draw:name="9" text:anchor-type="as-char" draw:z-index="9" svg:width="0.79375cm" svg:height="0.873125cm"><draw:image xlink:href="Pictures/0ffdcdd69291568e8851c823cc2a076f.png" xlink:type="simple" xlink:show="embed" xlink:actuate="onLoad"/></draw:frame>, o sistema exibe os parâmetros utilizados para geração do resumo das ações de cobrança.</text:p>
          </table:table-cell>
        </table:table-row>
      </table:table>
      <text:p text:style-name="Text_20_body"><draw:frame draw:style-name="PluginODTAutoStyle_Frame_28_text_frame" draw:name="Frame4" text:anchor-type="paragraph" svg:width="481.89pt" draw:z-index="0" svg:min-height="1cm"><draw:text-box><table:table table:style-name="Table"><table:table-column table:style-name="odt_auto_style_table_column_10_1"/><table:table-row><table:table-cell office:value-type="string" table:style-name="tablecell"><text:p text:style-name="tablealignleft"><draw:frame draw:style-name="mediacenter" draw:name="10" text:anchor-type="paragraph" draw:z-index="10" svg:width="16.298333333333cm" svg:height="10.292291666667cm"><draw:image xlink:href="Pictures/1d52c5c5f5a2ce4b5441a711b2ea9c28.jpg" xlink:type="simple" xlink:show="embed" xlink:actuate="onLoad"/></draw:frame></text:p></table:table-cell></table:table-row></table:table></draw:text-box></draw:frame></text:p>
      <table:table table:style-name="Table">
        <table:table-column table:style-name="odt_auto_style_table_column_11_1"/>
        <table:table-row>
          <table:table-cell office:value-type="string" table:style-name="tablecell">
            <text:p text:style-name="tablealignleft">Como resultado da geração do resumo, o sistema exibe a tela com os links, que podem ser expandidos, conforme veremos na sequência.</text:p>
          </table:table-cell>
        </table:table-row>
      </table:table>
      <text:p text:style-name="Text_20_body"><draw:frame draw:style-name="PluginODTAutoStyle_Frame_35_text_frame" draw:name="Frame5" text:anchor-type="paragraph" svg:width="481.89pt" draw:z-index="0" svg:min-height="1cm"><draw:text-box><table:table table:style-name="Table"><table:table-column table:style-name="odt_auto_style_table_column_12_1"/><table:table-row><table:table-cell office:value-type="string" table:style-name="tablecell"><text:p text:style-name="tablealignleft"><draw:frame draw:style-name="mediacenter" draw:name="11" text:anchor-type="paragraph" draw:z-index="11" svg:width="16.298333333333cm" svg:height="10.292291666667cm"><draw:image xlink:href="Pictures/fd5dff4bdd00fea3a848cde0875a73b5.jpg" xlink:type="simple" xlink:show="embed" xlink:actuate="onLoad"/></draw:frame></text:p></table:table-cell></table:table-row></table:table></draw:text-box></draw:frame></text:p>
      <table:table table:style-name="Table">
        <table:table-column table:style-name="odt_auto_style_table_column_13_1"/>
        <table:table-row>
          <table:table-cell office:value-type="string" table:style-name="tablecell">
            <text:p text:style-name="tablealignleft">A tela acima mostra as ações de cobrança que atenderam aos parâmetros informados. Nela são exibidos além no nome das ações, os períodos para sua execução.</text:p>
            <text:p text:style-name="Text_20_body">O período de execução tem como data inicial a data em que foi realizada a emissão da ação. Caso a ação de cobrança ainda não tenha sido encerrada, a data final será a data prevista para o encerramento da ação. Neste caso, aparecerá ao lado a condição <text:span text:style-name="Strong_20_Emphasis">Provisório</text:span>, significando que as ordens de serviço da ação ainda estão sendo executadas, bem como os débitos pagos, parcelados ou cancelados, podendo uma próxima consulta com os mesmos parâmetros apresentar quantitativos diferentes. Quando a ação é encerrada, a data de encerramento real substitui a data prevista e a constante ao lado da ação muda para <text:span text:style-name="Strong_20_Emphasis">Definitivo</text:span> e os quantitativos não mais serão alterados.</text:p>
            <text:p text:style-name="Text_20_body">Ao clicar no link (ex. <text:span text:style-name="underline">AVISO DE CORTE - Período de Execução da Ação: 18/12/2013 a 14/02/2014 - PROVISÓRIO</text:span>), a tela será expandida, gerando novos links, os quais serão exibidos em popups com os detalhes das informações processadas (com base nos parâmetros informados). Para retornar a situação anterior da tela, clique novamente sobre o link.</text:p>
          </table:table-cell>
        </table:table-row>
      </table:table>
      <text:p text:style-name="Text_20_body"><draw:frame draw:style-name="PluginODTAutoStyle_Frame_42_text_frame" draw:name="Frame6" text:anchor-type="paragraph" svg:width="481.89pt" draw:z-index="0" svg:min-height="1cm"><draw:text-box><table:table table:style-name="Table"><table:table-column table:style-name="odt_auto_style_table_column_14_1"/><table:table-row><table:table-cell office:value-type="string" table:style-name="tablecell"><text:p text:style-name="tablealignleft"><draw:frame draw:style-name="mediacenter" draw:name="12" text:anchor-type="paragraph" draw:z-index="12" svg:width="16.298333333333cm" svg:height="43.391666666667cm"><draw:image xlink:href="Pictures/b0f514369baf8cfd9f0b5e8ca95d7a0c.jpg" xlink:type="simple" xlink:show="embed" xlink:actuate="onLoad"/></draw:frame></text:p></table:table-cell></table:table-row></table:table></draw:text-box></draw:frame></text:p>
      <table:table table:style-name="Table">
        <table:table-column table:style-name="odt_auto_style_table_column_15_1"/>
        <table:table-row>
          <table:table-cell office:value-type="string" table:style-name="tablecell">
            <text:p text:style-name="tablealignleft">Acima temos a situação detalhada das ações de cobrança <text:span text:style-name="Strong_20_Emphasis">aviso de corte e corte físico</text:span>: quantas ordens de corte foram emitidas; quantas estão pendentes ou foram executadas, ou ainda quais foram canceladas e canceladas a prazo.</text:p>
            <text:list text:style-name="Numbering_20_1" text:continue-numbering="false">
              <text:list-item>
                <text:p text:style-name="Numbering_20_1_Content_First"> <text:span text:style-name="Strong_20_Emphasis">Emitido</text:span> é a situação de ações de cobrança que não geram ordens de serviço.</text:p>
              </text:list-item>
              <text:list-item>
                <text:p text:style-name="Numbering_20_1_Content"> <text:span text:style-name="Strong_20_Emphasis">Pendente</text:span> é a situação de ações de cobrança que geram ordens de serviço ainda não executadas, nem canceladas ou canceladas por decurso de prazo.</text:p>
              </text:list-item>
              <text:list-item>
                <text:p text:style-name="Numbering_20_1_Content"> <text:span text:style-name="Strong_20_Emphasis">Pago</text:span> é a situação de ações de cobrança cujos valores foram pagos integralmente pelo cliente.</text:p>
              </text:list-item>
              <text:list-item>
                <text:p text:style-name="Numbering_20_1_Content"> <text:span text:style-name="Strong_20_Emphasis">Parcelado</text:span> é a situação de ações de cobrança cujos valores foram parcelados pelo cliente.</text:p>
              </text:list-item>
              <text:list-item>
                <text:p text:style-name="Numbering_20_1_Content"> <text:span text:style-name="Strong_20_Emphasis">Executada</text:span> é a situação de ações de cobrança cuja ordem de serviço é executada, ou seja, o serviço é realizado e a ordem de serviço encerrada.</text:p>
              </text:list-item>
              <text:list-item>
                <text:p text:style-name="Numbering_20_1_Content"> <text:span text:style-name="Strong_20_Emphasis">Cancelada</text:span> é a situação de ações de cobrança cuja ordem de serviço é encerrada sem ter sido realizado o serviço correspondente.</text:p>
              </text:list-item>
              <text:list-item>
                <text:p text:style-name="Numbering_20_1_Content"> <text:span text:style-name="Strong_20_Emphasis">Cancelada prazo</text:span> é a situação de ações de cobrança cuja data de realização prevista para a atividade Encerrar da ação de cobrança é atingida. Nesse caso, as ordens de serviço que se encontravam na situação Pendente são automaticamente ENCERRADAS POR DECURSO DE PRAZO.</text:p>
              </text:list-item>
              <text:list-item>
                <text:p text:style-name="Numbering_20_1_Content"> <text:span text:style-name="Strong_20_Emphasis">Suspensa por PAG/PARC/CANC/ até 10 dias</text:span> é a situação de ações de cobrança suspensas por pagamento em até 10 dias do aviso.</text:p>
              </text:list-item>
              <text:list-item>
                <text:p text:style-name="Numbering_20_1_Content_Last"> <text:span text:style-name="Strong_20_Emphasis">Suspensa por PAG/PARC/CANC/ após 10 dias</text:span> é a situação de ações de cobrança suspensas por pagamento 10 dias após o aviso.</text:p>
              </text:list-item>
            </text:list>
            <text:p text:style-name="Text_20_body">Ao clicar nos links das respectivas ações de cobrança, o sistema visualiza uma tela que detalha a situação da ação, conforme modelo abaixo:</text:p>
          </table:table-cell>
        </table:table-row>
      </table:table>
      <text:p text:style-name="Text_20_body"><draw:frame draw:style-name="PluginODTAutoStyle_Frame_49_text_frame" draw:name="Frame7" text:anchor-type="paragraph" svg:width="481.89pt" draw:z-index="0" svg:min-height="1cm"><draw:text-box><table:table table:style-name="Table"><table:table-column table:style-name="odt_auto_style_table_column_16_1"/><table:table-row><table:table-cell office:value-type="string" table:style-name="tablecell"><text:p text:style-name="tablealignleft"><draw:frame draw:style-name="mediacenter" draw:name="13" text:anchor-type="paragraph" draw:z-index="13" svg:width="14.76375cm" svg:height="5.9266666666667cm"><draw:image xlink:href="Pictures/ae3c2781d537f1f5e80a65e2af7b1c48.jpg" xlink:type="simple" xlink:show="embed" xlink:actuate="onLoad"/></draw:frame></text:p></table:table-cell></table:table-row></table:table></draw:text-box></draw:frame></text:p>
      <table:table table:style-name="Table">
        <table:table-column table:style-name="odt_auto_style_table_column_17_1"/>
        <table:table-row>
          <table:table-cell office:value-type="string" table:style-name="tablecell">
            <text:p text:style-name="tablealignleft">Da mesma forma, ao clicar no ícone <draw:frame draw:style-name="media" draw:name="14" text:anchor-type="as-char" draw:z-index="14" svg:width="0.89958333333333cm" svg:height="0.714375cm"><draw:image xlink:href="Pictures/72c5384a0eb1f0afac3f34e2aa537b81.jpg" xlink:type="simple" xlink:show="embed" xlink:actuate="onLoad"/></draw:frame> o sistema visualiza uma tela que detalha o tipo de corte relacionado à ação de cobrança, conforme modelo abaixo:</text:p>
          </table:table-cell>
        </table:table-row>
      </table:table>
      <text:p text:style-name="Text_20_body"><draw:frame draw:style-name="PluginODTAutoStyle_Frame_56_text_frame" draw:name="Frame8" text:anchor-type="paragraph" svg:width="481.89pt" draw:z-index="0" svg:min-height="1cm"><draw:text-box><table:table table:style-name="Table"><table:table-column table:style-name="odt_auto_style_table_column_18_1"/><table:table-row><table:table-cell office:value-type="string" table:style-name="tablecell"><text:p text:style-name="tablealignleft"><draw:frame draw:style-name="mediacenter" draw:name="15" text:anchor-type="paragraph" draw:z-index="15" svg:width="14.790208333333cm" svg:height="6.0854166666667cm"><draw:image xlink:href="Pictures/b6e429ed40187cb0b4ecab74f97a9f2f.jpg" xlink:type="simple" xlink:show="embed" xlink:actuate="onLoad"/></draw:frame></text:p></table:table-cell></table:table-row></table:table></draw:text-box></draw:frame></text:p>
      <text:p text:style-name="Text_20_body"><text:line-break/></text:p>
      <text:h text:style-name="Heading_20_3" text:outline-level="3"><text:bookmark-start text:name="__RefHeading___validacoes_do_preenchimento_dos_campos_3"/><text:bookmark-start text:name="validacoes_do_preenchimento_dos_campos"/>Validações do Preenchimento dos Campos<text:bookmark-end text:name="__RefHeading___validacoes_do_preenchimento_dos_campos_3"/><text:bookmark-end text:name="validacoes_do_preenchimento_dos_campos"/></text:h>
      <table:table table:style-name="Table">
        <table:table-column table:style-name="odt_auto_style_table_column_19_1"/>
        <table:table-row>
          <table:table-cell office:value-type="string" table:style-name="tablecell">
            <text:p text:style-name="tablealignleft">Durante o preenchimento dos campos, o sistema efetua algumas validações. São elas:</text:p>
            <text:list text:style-name="List_20_1" text:continue-numbering="false">
              <text:list-item>
                <text:p text:style-name="List_20_1_Content_First"> Verificar Existência de Cronograma:</text:p>
                <text:list text:style-name="List_20_1">
                  <text:list-item>
                    <text:p text:style-name="List_20_1_Content"> Caso não exista cronograma, o sistema gera uma exceção com a mensagem <text:span text:style-name="Emphasis">Não existem dados na tabela de cronograma</text:span>.</text:p>
                  </text:list-item>
                </text:list>
              </text:list-item>
              <text:list-item>
                <text:p text:style-name="List_20_1_Content"> Verificar Existência de Ações de Cobrança:</text:p>
                <text:list text:style-name="List_20_1">
                  <text:list-item>
                    <text:p text:style-name="List_20_1_Content"> Caso não existam ações de cobrança para o cronograma, o sistema segue o procedimento para o próximo cronograma.</text:p>
                  </text:list-item>
                </text:list>
              </text:list-item>
              <text:list-item>
                <text:p text:style-name="List_20_1_Content"> Verificar Existência da Atividade Emitir da Ação de Cobrança:</text:p>
                <text:list text:style-name="List_20_1">
                  <text:list-item>
                    <text:p text:style-name="List_20_1_Content"> Caso não exista a atividade emitir para a ação de cobrança, o sistema segue o procedimento para a próxima ação de cobrança.</text:p>
                  </text:list-item>
                </text:list>
              </text:list-item>
              <text:list-item>
                <text:p text:style-name="List_20_1_Content"> Verificar Realização da Atividade Emitir da Ação de Cobrança:</text:p>
                <text:list text:style-name="List_20_1">
                  <text:list-item>
                    <text:p text:style-name="List_20_1_Content"> Caso a atividade emitir para a ação de cobrança não esteja realizada, o sistema segue o procedimento para a próxima ação de cobrança.</text:p>
                  </text:list-item>
                </text:list>
              </text:list-item>
              <text:list-item>
                <text:p text:style-name="List_20_1_Content"> Verificar Existência da Atividade Encerrar da Ação de Cobrança:</text:p>
                <text:list text:style-name="List_20_1">
                  <text:list-item>
                    <text:p text:style-name="List_20_1_Content"> Caso não exista a atividade encerrar para a ação de cobrança, segue o procedimento para a próxima ação de cobrança.</text:p>
                  </text:list-item>
                </text:list>
              </text:list-item>
              <text:list-item>
                <text:p text:style-name="List_20_1_Content"> Verificar Realização da Atividade Encerrar da Ação de Cobrança:</text:p>
                <text:list text:style-name="List_20_1">
                  <text:list-item>
                    <text:p text:style-name="List_20_1_Content"> Caso a atividade encerrar para a ação de cobrança já esteja realizada, segue o procedimento para a próxima ação de cobrança.</text:p>
                  </text:list-item>
                </text:list>
              </text:list-item>
              <text:list-item>
                <text:p text:style-name="List_20_1_Content"> Verificar Existência de Documentos de Cobrança:</text:p>
                <text:list text:style-name="List_20_1">
                  <text:list-item>
                    <text:p text:style-name="List_20_1_Content"> Caso não existam documentos de cobrança, segue o procedimento para a próxima ação de cobrança.</text:p>
                  </text:list-item>
                </text:list>
              </text:list-item>
              <text:list-item>
                <text:p text:style-name="List_20_1_Content"> Verificar Existência de Ordens de serviço:</text:p>
                <text:list text:style-name="List_20_1">
                  <text:list-item>
                    <text:p text:style-name="List_20_1_Content_Last"> Caso não existam ordens de serviço, segue o procedimento para a próxima ação de cobrança.</text:p>
                  </text:list-item>
                </text:list>
              </text:list-item>
            </text:list>
          </table:table-cell>
        </table:table-row>
      </table:table>
      <text:p text:style-name="Text_20_body"><text:line-break/></text:p>
      <text:h text:style-name="Heading_20_3" text:outline-level="3"><text:bookmark-start text:name="__RefHeading___resumo_das_acoes_de_cobranca_-_cagepa_4"/><text:bookmark-start text:name="resumo_das_acoes_de_cobranca_-_cagepa"/>Resumo das Ações de Cobrança - CAGEPA<text:bookmark-end text:name="__RefHeading___resumo_das_acoes_de_cobranca_-_cagepa_4"/><text:bookmark-end text:name="resumo_das_acoes_de_cobranca_-_cagepa"/></text:h>
      <text:p text:style-name="Text_20_body"><draw:frame draw:style-name="PluginODTAutoStyle_Frame_63_text_frame" draw:name="Frame9" text:anchor-type="paragraph" svg:width="481.89pt" draw:z-index="0" svg:min-height="1cm"><draw:text-box><table:table table:style-name="Table"><table:table-column table:style-name="odt_auto_style_table_column_20_1"/><table:table-row><table:table-cell office:value-type="string" table:style-name="tablecell"><text:p text:style-name="tablealignleft"><draw:frame draw:style-name="mediacenter" draw:name="16" text:anchor-type="paragraph" draw:z-index="16" svg:width="16.35125cm" svg:height="25.849791666667cm"><draw:image xlink:href="Pictures/1d9ff9024dfc25e40dd9787d682beb67.jpg" xlink:type="simple" xlink:show="embed" xlink:actuate="onLoad"/></draw:frame></text:p></table:table-cell></table:table-row></table:table></draw:text-box></draw:frame></text:p>
      <text:h text:style-name="Heading_20_1" text:outline-level="1"><text:bookmark-start text:name="__RefHeading___preenchimento_dos_campos_5"/><text:bookmark-start text:name="preenchimento_dos_campos"/>Preenchimento dos Campos<text:bookmark-end text:name="__RefHeading___preenchimento_dos_campos_5"/><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Preenchimento dos Campos</text:p>
          </table:table-cell>
        </table:table-row>
        <table:table-row>
          <table:table-cell office:value-type="string" table:style-name="tablecell">
            <text:p text:style-name="tablealignleft">Mês/Ano de Referência</text:p>
          </table:table-cell>
          <table:table-cell office:value-type="string" table:style-name="tablecell">
            <text:p text:style-name="tablealignleft">Campo obrigatório - Informe o mês e o ano de referência do cíclo de cobrança, no formato mm/aaaa.</text:p>
          </table:table-cell>
        </table:table-row>
        <table:table-row>
          <table:table-cell office:value-type="string" table:style-name="tablecell">
            <text:p text:style-name="tablealignleft">Opção de Totalização</text:p>
          </table:table-cell>
          <table:table-cell office:value-type="string" table:style-name="tablecell">
            <text:p text:style-name="tablealignleft">Campo obrigatório, visualizado para a <text:span text:style-name="Strong_20_Emphasis">CAGEPA</text:span> - Selecione, da lista disponibilizada pelo sistema, uma opção de totalização.</text:p>
          </table:table-cell>
        </table:table-row>
        <table:table-row>
          <table:table-cell office:value-type="string" table:style-name="tablecell">
            <text:p text:style-name="tablealignleft">Grupo de Cobrança</text:p>
          </table:table-cell>
          <table:table-cell office:value-type="string" table:style-name="tablecell">
            <text:p text:style-name="tablealignleft">Informe o grupo de cobrança,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Gerência Regional</text:p>
          </table:table-cell>
          <table:table-cell office:value-type="string" table:style-name="tablecell">
            <text:p text:style-name="tablealignleft">Informe a gerência regional,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Unidade de Negócio</text:p>
          </table:table-cell>
          <table:table-cell office:value-type="string" table:style-name="tablecell">
            <text:p text:style-name="tablealignleft">Informe a unidade de negócio,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Localidade Polo</text:p>
          </table:table-cell>
          <table:table-cell office:value-type="string" table:style-name="tablecell">
            <text:p text:style-name="tablealignleft">Informe a localidade polo, ou clique no botão <draw:frame draw:style-name="media" draw:name="17" text:anchor-type="as-char" draw:z-index="17"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localidade" text:style-name="Internet_20_link" text:visited-style-name="Visited_20_Internet_20_Link">Pesquisar Localidade</text:a></text:span>, para selecionar a localidade desejada. O nome será exibido no campo ao lado.<text:line-break/>Para apagar o conteúdo do campo, clique no botão <draw:frame draw:style-name="media" draw:name="18" text:anchor-type="as-char" draw:z-index="18"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Localidade</text:p>
          </table:table-cell>
          <table:table-cell office:value-type="string" table:style-name="tablecell">
            <text:p text:style-name="tablealignleft">Informe a localidade, ou clique no botão <draw:frame draw:style-name="media" draw:name="19" text:anchor-type="as-char" draw:z-index="19"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localidade" text:style-name="Internet_20_link" text:visited-style-name="Visited_20_Internet_20_Link">Pesquisar Localidade</text:a></text:span>, para selecionar a localidade desejada. O nome será exibido no campo ao lado.<text:line-break/>Para apagar o conteúdo do campo, clique no botão <draw:frame draw:style-name="media" draw:name="20" text:anchor-type="as-char" draw:z-index="20"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Município</text:p>
          </table:table-cell>
          <table:table-cell office:value-type="string" table:style-name="tablecell">
            <text:p text:style-name="tablealignleft">Informe o código do município ou clique no botão <draw:frame draw:style-name="media" draw:name="21" text:anchor-type="as-char" draw:z-index="21" svg:width="0.60854166666667cm" svg:height="0.555625cm"><draw:image xlink:href="Pictures/4a1d013358fec02f62fd9128287614a7.gif" xlink:type="simple" xlink:show="embed" xlink:actuate="onLoad"/></draw:frame> para selecionar o município desejado. O nome será exibido no campo ao lado.<text:line-break/>Para apagar o conteúdo do campo, clique no botão <draw:frame draw:style-name="media" draw:name="22" text:anchor-type="as-char" draw:z-index="22"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Setor Comercial</text:p>
          </table:table-cell>
          <table:table-cell office:value-type="string" table:style-name="tablecell">
            <text:p text:style-name="tablealignleft">Informe o setor comercial, ou clique no botão <draw:frame draw:style-name="media" draw:name="23" text:anchor-type="as-char" draw:z-index="23"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setor_comercial" text:style-name="Internet_20_link" text:visited-style-name="Visited_20_Internet_20_Link">Pesquisar Setor Comercial</text:a></text:span>, para selecionar o setor desejado. O nome será exibido no campo ao lado.<text:line-break/>Para apagar o conteúdo do campo, clique no botão <draw:frame draw:style-name="media" draw:name="24" text:anchor-type="as-char" draw:z-index="24"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Quadra</text:p>
          </table:table-cell>
          <table:table-cell office:value-type="string" table:style-name="tablecell">
            <text:p text:style-name="tablealignleft">Informe uma quadra válida.</text:p>
          </table:table-cell>
        </table:table-row>
        <table:table-row>
          <table:table-cell office:value-type="string" table:style-name="tablecell">
            <text:p text:style-name="tablealignleft">Rota</text:p>
          </table:table-cell>
          <table:table-cell office:value-type="string" table:style-name="tablecell">
            <text:p text:style-name="tablealignleft">Informe o código da rota ou clique no botão <draw:frame draw:style-name="media" draw:name="25" text:anchor-type="as-char" draw:z-index="25" svg:width="0.60854166666667cm" svg:height="0.555625cm"><draw:image xlink:href="Pictures/4a1d013358fec02f62fd9128287614a7.gif" xlink:type="simple" xlink:show="embed" xlink:actuate="onLoad"/></draw:frame> para selecionar a rota desejada. O nome será exibido no campo ao lado.<text:line-break/>Para apagar o conteúdo do campo, clique no botão <draw:frame draw:style-name="media" draw:name="26" text:anchor-type="as-char" draw:z-index="26"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Perfil do Imóvel</text:p>
          </table:table-cell>
          <table:table-cell office:value-type="string" table:style-name="tablecell">
            <text:p text:style-name="tablealignleft">Informe o perfil do imóvel,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Ligação de Água</text:p>
          </table:table-cell>
          <table:table-cell office:value-type="string" table:style-name="tablecell">
            <text:p text:style-name="tablealignleft">Informe a ligação de água,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Ligação de Esgoto</text:p>
          </table:table-cell>
          <table:table-cell office:value-type="string" table:style-name="tablecell">
            <text:p text:style-name="tablealignleft">Informe a ligação de esgoto,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Categoria</text:p>
          </table:table-cell>
          <table:table-cell office:value-type="string" table:style-name="tablecell">
            <text:p text:style-name="tablealignleft">Informe a categoria,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Esfera de Poder</text:p>
          </table:table-cell>
          <table:table-cell office:value-type="string" table:style-name="tablecell">
            <text:p text:style-name="tablealignleft">Informe a esfera de poder,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Empresa</text:p>
          </table:table-cell>
          <table:table-cell office:value-type="string" table:style-name="tablecell">
            <text:p text:style-name="tablealignleft">Informe a empresa, clicando sobre o item desejado entre as opções disponibilizadas.<text:line-break/>Para selecionar mais de uma opção, mantenha a tecla <text:span text:style-name="Emphasis">Ctrl</text:span> pressionada e clique sobre as demais opções desejadas.</text:p>
          </table:table-cell>
        </table:table-row>
        <table:table-row>
          <table:table-cell office:value-type="string" table:style-name="tablecell">
            <text:p text:style-name="tablealignleft">Tipo de Impressão</text:p>
          </table:table-cell>
          <table:table-cell office:value-type="string" table:style-name="tablecell">
            <text:p text:style-name="tablealignleft">Campo obrigatório - Selecione uma das opções disponibilizadas pelo sistema.</text:p>
          </table:table-cell>
        </table:table-row>
      </table:table>
      <text:p text:style-name="Text_20_body"><text:line-break/></text:p>
      <text:h text:style-name="Heading_20_1" text:outline-level="1"><text:bookmark-start text:name="__RefHeading___funcionalidade_dos_botoes_6"/><text:bookmark-start text:name="funcionalidade_dos_botoes"/>Funcionalidade dos Botões<text:bookmark-end text:name="__RefHeading___funcionalidade_dos_botoes_6"/><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27" text:anchor-type="as-char" draw:z-index="27"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Ao clicar neste botão, o sistema permite consultar um dado nas bases de dados.</text:p>
          </table:table-cell>
        </table:table-row>
        <table:table-row>
          <table:table-cell office:value-type="string" table:style-name="tablecell">
            <text:p text:style-name="tablealignleft"><draw:frame draw:style-name="media" draw:name="28" text:anchor-type="as-char" draw:z-index="28"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Ao clicar neste botão, o sistema apaga o conteúdo do campo em exibição.</text:p>
          </table:table-cell>
        </table:table-row>
        <table:table-row>
          <table:table-cell office:value-type="string" table:style-name="tablecell">
            <text:p text:style-name="tablealignleft"><draw:frame draw:style-name="media" draw:name="29" text:anchor-type="as-char" draw:z-index="29" svg:width="1.4552083333333cm" svg:height="0.52916666666667cm"><draw:image xlink:href="Pictures/b032e74b17c4388ddc86442d6b2a98dc.jpg" xlink:type="simple" xlink:show="embed" xlink:actuate="onLoad"/></draw:frame></text:p>
          </table:table-cell>
          <table:table-cell office:value-type="string" table:style-name="tablecell">
            <text:p text:style-name="tablealignleft">Ao clicar neste botão, o sistema limpa o conteúdo dos campos na tela.</text:p>
          </table:table-cell>
        </table:table-row>
        <table:table-row>
          <table:table-cell office:value-type="string" table:style-name="tablecell">
            <text:p text:style-name="tablealignleft"><draw:frame draw:style-name="media" draw:name="30" text:anchor-type="as-char" draw:z-index="30" svg:width="1.7727083333333cm" svg:height="0.52916666666667cm"><draw:image xlink:href="Pictures/3e2a25944c3e4293f7c93c8a2354e151.jpg" xlink:type="simple" xlink:show="embed" xlink:actuate="onLoad"/></draw:frame></text:p>
          </table:table-cell>
          <table:table-cell office:value-type="string" table:style-name="tablecell">
            <text:p text:style-name="tablealignleft">Ao clicar neste botão, o sistema cancela a operação e retorna à tela principal.</text:p>
          </table:table-cell>
        </table:table-row>
        <table:table-row>
          <table:table-cell office:value-type="string" table:style-name="tablecell">
            <text:p text:style-name="tablealignleft"><draw:frame draw:style-name="media" draw:name="31" text:anchor-type="as-char" draw:z-index="31" svg:width="2.1166666666667cm" style:rel-width="100%" svg:height="0.555625cm" style:rel-height="scale"><draw:image xlink:href="Pictures/53c49eb7173437826f03047e8af03593.png" xlink:type="simple" xlink:show="embed" xlink:actuate="onLoad"/></draw:frame></text:p>
          </table:table-cell>
          <table:table-cell office:value-type="string" table:style-name="tablecell">
            <text:p text:style-name="tablealignleft">Ao clicar neste botão, o sistema avança para aba seguinte.</text:p>
          </table:table-cell>
        </table:table-row>
        <table:table-row>
          <table:table-cell office:value-type="string" table:style-name="tablecell">
            <text:p text:style-name="tablealignleft"><draw:frame draw:style-name="media" draw:name="32" text:anchor-type="as-char" draw:z-index="32" svg:width="2.0902083333333cm" style:rel-width="100%" svg:height="0.52916666666667cm" style:rel-height="scale"><draw:image xlink:href="Pictures/f2ba78d96a73eb1946ec668ae0f647c8.png" xlink:type="simple" xlink:show="embed" xlink:actuate="onLoad"/></draw:frame></text:p>
          </table:table-cell>
          <table:table-cell office:value-type="string" table:style-name="tablecell">
            <text:p text:style-name="tablealignleft">Ao clicar neste botão, o sistema retorna à aba anterior.</text:p>
          </table:table-cell>
        </table:table-row>
        <table:table-row>
          <table:table-cell office:value-type="string" table:style-name="tablecell">
            <text:p text:style-name="tablealignleft"><draw:frame draw:style-name="media" draw:name="33" text:anchor-type="as-char" draw:z-index="33" svg:width="1.3229166666667cm" svg:height="0.50270833333333cm"><draw:image xlink:href="Pictures/d4217202534dd8f2e6f6e8ffa5be73c8.jpg" xlink:type="simple" xlink:show="embed" xlink:actuate="onLoad"/></draw:frame></text:p>
          </table:table-cell>
          <table:table-cell office:value-type="string" table:style-name="tablecell">
            <text:p text:style-name="tablealignleft">Ao clicar neste botão, o sistema volta à tela anterior.</text:p>
          </table:table-cell>
        </table:table-row>
        <table:table-row>
          <table:table-cell office:value-type="string" table:style-name="tablecell">
            <text:p text:style-name="tablealignleft"><draw:frame draw:style-name="media" draw:name="34" text:anchor-type="as-char" draw:z-index="34" svg:width="0.79375cm" svg:height="0.873125cm"><draw:image xlink:href="Pictures/0ffdcdd69291568e8851c823cc2a076f.png" xlink:type="simple" xlink:show="embed" xlink:actuate="onLoad"/></draw:frame></text:p>
          </table:table-cell>
          <table:table-cell office:value-type="string" table:style-name="tablecell">
            <text:p text:style-name="tablealignleft">Ao posicionar o mouse sobre este botão, o sistema exibe o <text:span text:style-name="Emphasis">hint</text:span> contendo os parâmetros utilizados para geração do resumo das ações de cobrança.</text:p>
          </table:table-cell>
        </table:table-row>
        <table:table-row>
          <table:table-cell office:value-type="string" table:style-name="tablecell">
            <text:p text:style-name="tablealignleft"><draw:frame draw:style-name="media" draw:name="35" text:anchor-type="as-char" draw:z-index="35" svg:width="3.96875cm" style:rel-width="100%" svg:height="0.72159090909091cm" style:rel-height="scale"><draw:image xlink:href="Pictures/5db2a9273e3e582a5ce5f15e518b3374.png" xlink:type="simple" xlink:show="embed" xlink:actuate="onLoad"/></draw:frame></text:p>
          </table:table-cell>
          <table:table-cell office:value-type="string" table:style-name="tablecell">
            <text:p text:style-name="tablealignleft">Ao clicar neste botão, o sistema comanda a geração do resumo das ações de cobrança.</text:p>
          </table:table-cell>
        </table:table-row>
      </table:table>
      <text:p text:style-name="Text_20_body"><text:line-break/></text:p>
      <text:h text:style-name="Heading_20_2" text:outline-level="2"><text:bookmark-start text:name="__RefHeading___referencias_7"/><text:bookmark-start text:name="referencias"/>Referências<text:bookmark-end text:name="__RefHeading___referencias_7"/><text:bookmark-end text:name="referencias"/></text:h>
      <text:p text:style-name="Text_20_body"><text:span text:style-name="Strong_20_Emphasis"><text:a xlink:type="simple" xlink:href="https://gsan.com.br/doku.php?id=postgres:cobranca:uc0478" text:style-name="Internet_20_link" text:visited-style-name="Visited_20_Internet_20_Link">Resumo das Ações de Cobrança</text:a></text:span></text:p>
      <text:h text:style-name="Heading_20_3" text:outline-level="3"><text:bookmark-start text:name="__RefHeading___termos_principais_8"/><text:bookmark-start text:name="termos_principais"/>Termos Principais<text:bookmark-end text:name="__RefHeading___termos_principais_8"/><text:bookmark-end text:name="termos_principais"/></text:h>
      <text:p text:style-name="Text_20_body"><text:span text:style-name="Strong_20_Emphasis"><text:a xlink:type="simple" xlink:href="https://gsan.com.br/doku.php?id=ajuda:cobranca" text:style-name="Internet_20_link" text:visited-style-name="Visited_20_Internet_20_Link">Cobrança</text:a></text:span></text:p>
      <text:p text:style-name="Text_20_body"><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0::02:13</meta:creation-date>
    <dc:creator>Generated</dc:creator>
    <dc:date>2026-09-14T00::02:13</dc:date>
    <dc:language>en-US</dc:language>
    <meta:editing-cycles>1</meta:editing-cycles>
    <meta:editing-duration>PT0S</meta:editing-duration>
    <dc:title>ajuda:cobranca:resumo_das_acoes_de_cobranca</dc:title>
  </office:meta>
</office:document-meta>
</file>