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4bb79e9a8db811c9798ead28f3293c01.jpg"/>
  <manifest:file-entry manifest:media-type="image/jpeg" manifest:full-path="Pictures/ccc700405ddf125f5bee1b182cdc306a.jpg"/>
  <manifest:file-entry manifest:media-type="image/jpeg" manifest:full-path="Pictures/538a4f30b0598123e50b6c9132f1b258.jpg"/>
  <manifest:file-entry manifest:media-type="image/jpeg" manifest:full-path="Pictures/aa01cdfeb7d9c33c15e192dba07ecd6d.jpg"/>
  <manifest:file-entry manifest:media-type="image/jpeg" manifest:full-path="Pictures/60891430443ed6a23976106918e08644.jpg"/>
  <manifest:file-entry manifest:media-type="image/jpeg" manifest:full-path="Pictures/019f25c18faba806dc88643f8195f094.jpg"/>
  <manifest:file-entry manifest:media-type="image/jpeg" manifest:full-path="Pictures/90f491a9c0f8dba5a430663097de0b23.jpg"/>
  <manifest:file-entry manifest:media-type="image/jpeg" manifest:full-path="Pictures/3e2a25944c3e4293f7c93c8a2354e151.jpg"/>
  <manifest:file-entry manifest:media-type="image/jpeg" manifest:full-path="Pictures/94b190fe56040a28bbca0dd88b5788c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cobranca:registrar_movimento_de_retorno_do_negativador"/><text:bookmark-start text:name="__RefHeading___registrar_movimento_de_retorno_do_negativador_1"/><text:bookmark-start text:name="registrar_movimento_de_retorno_do_negativador"/>Registrar Movimento de Retorno do Negativador<text:bookmark-end text:name="__RefHeading___registrar_movimento_de_retorno_do_negativador_1"/><text:bookmark-end text:name="registrar_movimento_de_retorno_do_negativador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descreve os procedimentos necessários para registrar o movimento de retorno do agente negativador. Esse registro é feito mediante um arquivo no formato <text:span text:style-name="Strong_20_Emphasis">header</text:span> com os motivos descritos, anexados do computador de sua posição de trabalho.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 funcionalidade pode ser acessada via <text:span text:style-name="Strong_20_Emphasis">Menu do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negativacao" text:style-name="Internet_20_link" text:visited-style-name="Visited_20_Internet_20_Link">Negativação</text:a> &gt; Registrar Movimento de Retorno do Negativador</text:span>.</text:p>
          </table:table-cell>
        </table:table-row>
      </table:table>
      <text:p text:style-name="Text_20_body">Feito isso, o sistema visualiza a tela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457083333333cm" svg:height="9.5779166666667cm"><draw:image xlink:href="Pictures/4bb79e9a8db811c9798ead28f3293c01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No campo obrigatório <text:span text:style-name="Strong_20_Emphasis">Negativador</text:span>, selecione o nome do agente negativador a partir de uma lista apresentada. Em seguida, clique em <draw:frame draw:style-name="media" draw:name="2" text:anchor-type="as-char" draw:z-index="2" svg:width="2.9633333333333cm" style:rel-width="100%" svg:height="0.555625cm" style:rel-height="scale"><draw:image xlink:href="Pictures/ccc700405ddf125f5bee1b182cdc306a.jpg" xlink:type="simple" xlink:show="embed" xlink:actuate="onLoad"/></draw:frame> para anexar o arquivo no formato <text:span text:style-name="Strong_20_Emphasis">header</text:span>, contendo o movimento de retorno.</text:p>
          </table:table-cell>
        </table:table-row>
      </table:table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3" text:anchor-type="paragraph" draw:z-index="3" svg:width="17.806458333333cm" style:rel-width="100%" svg:height="11.324166666667cm" style:rel-height="scale"><draw:image xlink:href="Pictures/538a4f30b0598123e50b6c9132f1b258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Selecione o arquivo no formato <text:span text:style-name="Strong_20_Emphasis">header</text:span> localizado no seu computador e clique no botão <draw:frame draw:style-name="media" draw:name="4" text:anchor-type="as-char" draw:z-index="4" svg:width="1.6139583333333cm" svg:height="0.555625cm"><draw:image xlink:href="Pictures/aa01cdfeb7d9c33c15e192dba07ecd6d.jpg" xlink:type="simple" xlink:show="embed" xlink:actuate="onLoad"/></draw:frame> da tela inicial. O sistema pede a confirmação do registro do arquivo. Após confirmar, o sistema apresenta a tela a seguir:</text:p>
          </table:table-cell>
        </table:table-row>
      </table:table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5" text:anchor-type="paragraph" draw:z-index="5" svg:width="17.065625cm" style:rel-width="100%" svg:height="10.4775cm" style:rel-height="scale"><draw:image xlink:href="Pictures/60891430443ed6a23976106918e08644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Caso deseje registrar outro movimento de retorno do negativador, clique em <draw:frame draw:style-name="media" draw:name="6" text:anchor-type="as-char" draw:z-index="6" svg:width="4.445cm" style:rel-width="100%" svg:height="0.50270833333333cm" style:rel-height="scale"><draw:image xlink:href="Pictures/019f25c18faba806dc88643f8195f094.jpg" xlink:type="simple" xlink:show="embed" xlink:actuate="onLoad"/></draw:frame> e repita o procedimento. Caso contrário, clique em <draw:frame draw:style-name="media" draw:name="7" text:anchor-type="as-char" draw:z-index="7" svg:width="1.6404166666667cm" svg:height="0.555625cm"><draw:image xlink:href="Pictures/90f491a9c0f8dba5a430663097de0b23.jpg" xlink:type="simple" xlink:show="embed" xlink:actuate="onLoad"/></draw:frame>.</text:p>
            <text:p text:style-name="Text_20_body"><text:span text:style-name="Strong_20_Emphasis">Atenção</text:span>: ao retornar o movimento de negativação, o sistema faz a distinção entre clientes aceitos ou excluídos no negativador.</text:p>
            <text:p text:style-name="Text_20_body"><text:span text:style-name="Strong_20_Emphasis">Atenção</text:span>: no caso de registros de débitos excluídos por <text:span text:style-name="Emphasis">decurso de prazo</text:span> (arquivo tipo I), pelo SERASA, um <text:span text:style-name="Strong_20_Emphasis"><text:a xlink:type="simple" xlink:href="https://gsan.com.br/doku.php?id=ajuda:batch" text:style-name="Internet_20_link" text:visited-style-name="Visited_20_Internet_20_Link">Batch</text:a></text:span> é rodado, e o <text:span text:style-name="Strong_20_Emphasis">GSAN</text:span> identifica os registros que serão excluidos através do CPF e do valor do débito. Localizados esses registros, o sistema retira da negativação, salvando na base de dados com um indicador de <text:span text:style-name="Emphasis">Localizado</text:span>. Caso não encontre o resgitro, o indicador é setado como <text:span text:style-name="Emphasis">Não Localizado</text:span>. </text:p>
            <text:p text:style-name="Text_20_body">São estes os dados que podemos consultar depois na funcionalidade <text:span text:style-name="Strong_20_Emphasis"><text:a xlink:type="simple" xlink:href="https://gsan.com.br/doku.php?id=ajuda:cobranca:consultar_registros_excluidos_por_decurso_de_prazo" text:style-name="Internet_20_link" text:visited-style-name="Visited_20_Internet_20_Link">Consultar Registros Excluídos por Decurso de Prazo</text:a></text:span>, com o indicativo dos imóveis que foram ou não localizados no período informado, para serem retirados da negativação.</text:p>
          </table:table-cell>
        </table:table-row>
      </table:table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Negativador</text:p>
          </table:table-cell>
          <table:table-cell office:value-type="string" table:style-name="tablecell">
            <text:p text:style-name="tablealignleft">Campo obrigatório - Selecionar o agente negativador da lista apresentada.</text:p>
          </table:table-cell>
        </table:table-row>
        <table:table-row>
          <table:table-cell office:value-type="string" table:style-name="tablecell">
            <text:p text:style-name="tablealignleft">Nome do arquivo</text:p>
          </table:table-cell>
          <table:table-cell office:value-type="string" table:style-name="tablecell">
            <text:p text:style-name="tablealignleft">Campo obrigatório - Selecionar o arquivo do tipo <text:span text:style-name="Strong_20_Emphasis">header</text:span> que registra o movimento de retorno do negativador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6139583333333cm" svg:height="0.555625cm"><draw:image xlink:href="Pictures/aa01cdfeb7d9c33c15e192dba07ecd6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fetua o registro do movimento dos negativadores conforme os dad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4.7625cm" style:rel-width="100%" svg:height="0.47906804733728cm" style:rel-height="scale"><draw:image xlink:href="Pictures/94b190fe56040a28bbca0dd88b5788cf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fetua novo procedimento de registro de movimento de retorn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6404166666667cm" svg:height="0.555625cm"><draw:image xlink:href="Pictures/90f491a9c0f8dba5a430663097de0b2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ncerra o procedimento de registro de movimento de retorno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cobranca:uc0672" text:style-name="Internet_20_link" text:visited-style-name="Visited_20_Internet_20_Link">Registrar Movimento de Retorno do Negativador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branca:negativacao" text:style-name="Internet_20_link" text:visited-style-name="Visited_20_Internet_20_Link">Negativação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23::48:12</meta:creation-date>
    <dc:creator>Generated</dc:creator>
    <dc:date>2026-09-14T23::48:12</dc:date>
    <dc:language>en-US</dc:language>
    <meta:editing-cycles>1</meta:editing-cycles>
    <meta:editing-duration>PT0S</meta:editing-duration>
    <dc:title>ajuda:cobranca:registrar_movimento_de_retorno_do_negativador</dc:title>
  </office:meta>
</office:document-meta>
</file>