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135f12ba9c2af2dcedf72c7014090d08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7dbeb7c6b0d356f348460c98278d294a.png"/>
  <manifest:file-entry manifest:media-type="image/jpeg" manifest:full-path="Pictures/7bd31596a7342c6397ab8c579a5ee441.jpg"/>
  <manifest:file-entry manifest:media-type="image/jpeg" manifest:full-path="Pictures/66f50b8b952b3d35597db2e7cbef5523.jpg"/>
  <manifest:file-entry manifest:media-type="image/jpeg" manifest:full-path="Pictures/3e2a25944c3e4293f7c93c8a2354e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registrar_movimento_cartao_de_credito"/><text:bookmark-start text:name="__RefHeading___registrar_movimento_cartao_de_credito_1"/><text:bookmark-start text:name="registrar_movimento_cartao_de_credito"/>Registrar Movimento Cartão de Crédito<text:bookmark-end text:name="__RefHeading___registrar_movimento_cartao_de_credito_1"/><text:bookmark-end text:name="registrar_movimento_cartao_de_credi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tem como objetivo registrar o movimento de cartão de crédito. Ela pode ser acessada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cartao_de_credito_debito" text:style-name="Internet_20_link" text:visited-style-name="Visited_20_Internet_20_Link">Cartão de Crédito/Débito</text:a> &gt; Registrar Movimento Cartão de Credito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0.080625cm"><draw:image xlink:href="Pictures/135f12ba9c2af2dcedf72c7014090d0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forme o código do arrecadador, ou clique no botão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arrecadador" text:style-name="Internet_20_link" text:visited-style-name="Visited_20_Internet_20_Link">Pesquisar Arrecadador</text:a></text:span>, para selecionar a opção desejada. O nome do arrecadador será exibido no campo ao lado. Para apagar o conteúdo do campo, clique no botão <draw:frame draw:style-name="media" draw:name="3" text:anchor-type="as-char" draw:z-index="3" svg:width="0.52916666666667cm" svg:height="0.555625cm"><draw:image xlink:href="Pictures/7d683db972d9051c5dfecc78c7cc997d.gif" xlink:type="simple" xlink:show="embed" xlink:actuate="onLoad"/></draw:frame> ao lado do campo em exibição.</text:p>
            <text:p text:style-name="Text_20_body">Em seguida, clique no botão <draw:frame draw:style-name="media" draw:name="4" text:anchor-type="as-char" draw:z-index="4" svg:width="3.8629166666667cm" style:rel-width="100%" svg:height="0.68791666666667cm" style:rel-height="scale"><draw:image xlink:href="Pictures/7dbeb7c6b0d356f348460c98278d294a.png" xlink:type="simple" xlink:show="embed" xlink:actuate="onLoad"/></draw:frame> para selecionar o arquivo com o movimento de cartão de crédito.</text:p>
            <text:p text:style-name="Text_20_body">Após serem informados, obrigatoriamente, o arrecadador e o arquivo, clique no botão <draw:frame draw:style-name="media" draw:name="5" text:anchor-type="as-char" draw:z-index="5" svg:width="1.74625cm" svg:height="0.555625cm"><draw:image xlink:href="Pictures/7bd31596a7342c6397ab8c579a5ee441.jpg" xlink:type="simple" xlink:show="embed" xlink:actuate="onLoad"/></draw:frame>.</text:p>
          </table:table-cell>
        </table:table-row>
      </table:table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ecadador</text:span></text:p>
          </table:table-cell>
          <table:table-cell office:value-type="string" table:style-name="tablecell">
            <text:p text:style-name="tablealignleft">Campo obrigatório - Informe o código do arrecadador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arrecadador" text:style-name="Internet_20_link" text:visited-style-name="Visited_20_Internet_20_Link">Pesquisar Arrecadador</text:a>, para selecionar a opção desejada. O nome do arrecadador será exibido no campo ao lado. 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e Arquivo</text:span></text:p>
          </table:table-cell>
          <table:table-cell office:value-type="string" table:style-name="tablecell">
            <text:p text:style-name="tablealignleft">Campo obrigatório - Clique no botão <draw:frame draw:style-name="media" draw:name="8" text:anchor-type="as-char" draw:z-index="8" svg:width="3.8629166666667cm" style:rel-width="100%" svg:height="0.68791666666667cm" style:rel-height="scale"><draw:image xlink:href="Pictures/7dbeb7c6b0d356f348460c98278d294a.png" xlink:type="simple" xlink:show="embed" xlink:actuate="onLoad"/></draw:frame> para selecionar o arquivo movimento de cartão de crédit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3.8629166666667cm" style:rel-width="100%" svg:height="0.68791666666667cm" style:rel-height="scale"><draw:image xlink:href="Pictures/7dbeb7c6b0d356f348460c98278d294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o arquivo movimento de cartão de crédi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4625cm" svg:height="0.555625cm"><draw:image xlink:href="Pictures/7bd31596a7342c6397ab8c579a5ee44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registro do movimento de cartão de crédit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arrecadacao:uc0977" text:style-name="Internet_20_link" text:visited-style-name="Visited_20_Internet_20_Link">Registrar Movimento Cartão de Crédit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cartao_de_credito_debito" text:style-name="Internet_20_link" text:visited-style-name="Visited_20_Internet_20_Link">Cartão de Crédito/Débit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0::05:41</meta:creation-date>
    <dc:creator>Generated</dc:creator>
    <dc:date>2026-09-17T00::05:41</dc:date>
    <dc:language>en-US</dc:language>
    <meta:editing-cycles>1</meta:editing-cycles>
    <meta:editing-duration>PT0S</meta:editing-duration>
    <dc:title>ajuda:cobranca:registrar_movimento_cartao_de_credito</dc:title>
  </office:meta>
</office:document-meta>
</file>