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7b130d877e1a1b1824663b98c89446.png"/>
  <manifest:file-entry manifest:media-type="image/png" manifest:full-path="Pictures/f67c17e1871c949a18b07518d0a85f6e.png"/>
  <manifest:file-entry manifest:media-type="image/jpeg" manifest:full-path="Pictures/74333d03e0d1ab88c114bd6b7c49c801.jp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png" manifest:full-path="Pictures/c261b6f4584d98ac9740639bf0df561a.png"/>
  <manifest:file-entry manifest:media-type="image/png" manifest:full-path="Pictures/72fdb9e1ae0bf05ed560f721d0b418fb.png"/>
  <manifest:file-entry manifest:media-type="image/png" manifest:full-path="Pictures/793f2ed1177825a8f02555b741b9a02f.png"/>
  <manifest:file-entry manifest:media-type="image/png" manifest:full-path="Pictures/b779dcd81010c7de92844dfdc94fa193.png"/>
  <manifest:file-entry manifest:media-type="image/png" manifest:full-path="Pictures/57f8d8852d83b91dd52d39eeaa112085.png"/>
  <manifest:file-entry manifest:media-type="image/png" manifest:full-path="Pictures/df30564f7c43d5fd9bbe7c3e8ff9712e.png"/>
  <manifest:file-entry manifest:media-type="image/png" manifest:full-path="Pictures/1e13770ddf8d37cba4973aa0d6125c28.png"/>
  <manifest:file-entry manifest:media-type="image/png" manifest:full-path="Pictures/ba780a8aef1b9d199d276b3c789134f0.png"/>
  <manifest:file-entry manifest:media-type="image/png" manifest:full-path="Pictures/a05e53bc988fbdbd726faea1c50564a3.png"/>
  <manifest:file-entry manifest:media-type="image/png" manifest:full-path="Pictures/06f913806e4e43e5a1ac92a1af92b6e5.png"/>
  <manifest:file-entry manifest:media-type="image/png" manifest:full-path="Pictures/84b3fda3b9f4242035993be4c8082f09.png"/>
  <manifest:file-entry manifest:media-type="image/png" manifest:full-path="Pictures/6aa3921a0496b5cdc0d38832fdfdea64.png"/>
  <manifest:file-entry manifest:media-type="image/png" manifest:full-path="Pictures/e2f2328fa09c4307bd93de7fcc355d86.png"/>
  <manifest:file-entry manifest:media-type="image/png" manifest:full-path="Pictures/65ffb596e7f733db33e95fb41d5eb943.png"/>
  <manifest:file-entry manifest:media-type="image/png" manifest:full-path="Pictures/7d4a4e77ba3e8ede9b9b487645b1027c.png"/>
  <manifest:file-entry manifest:media-type="image/png" manifest:full-path="Pictures/b83ac19cd88987639b11b7898e3eda5b.png"/>
  <manifest:file-entry manifest:media-type="image/png" manifest:full-path="Pictures/aa0efc416f984a64c89235db60e7b88d.png"/>
  <manifest:file-entry manifest:media-type="image/jpeg" manifest:full-path="Pictures/37cab774085db5ac823932999cc5d004.jpg"/>
  <manifest:file-entry manifest:media-type="image/png" manifest:full-path="Pictures/f497f0a23781ad66cba34df50f862020.png"/>
  <manifest:file-entry manifest:media-type="image/png" manifest:full-path="Pictures/292e4beabfcaf0ecafa38209d765663b.png"/>
  <manifest:file-entry manifest:media-type="image/png" manifest:full-path="Pictures/e5e98f251da1efc8ca26eecd49c17721.png"/>
  <manifest:file-entry manifest:media-type="image/jpeg" manifest:full-path="Pictures/ba58efef41114e43bf5ade87ef609c29.jpg"/>
  <manifest:file-entry manifest:media-type="image/jpeg" manifest:full-path="Pictures/3e2a25944c3e4293f7c93c8a2354e151.jpg"/>
  <manifest:file-entry manifest:media-type="image/png" manifest:full-path="Pictures/b3b9fb2a557764f61b42092511a8972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5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6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6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8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obranca"><draw:frame draw:style-name="mediaright" draw:name="0" text:anchor-type="paragraph" draw:z-index="0" svg:width="5.2916666666667cm" style:rel-width="100%" svg:height="3.950233281493cm" style:rel-height="scale"><draw:image xlink:href="Pictures/d87b130d877e1a1b1824663b98c89446.png" xlink:type="simple" xlink:show="embed" xlink:actuate="onLoad"/></draw:frame></draw:a></text:p>
      <text:h text:style-name="Heading_20_1" text:outline-level="1"><text:bookmark text:name="ajuda:cobranca:manter_parcelamento_judicial"/><text:bookmark-start text:name="__RefHeading___manter_parcelamento_judicial_1"/><text:bookmark-start text:name="manter_parcelamento_judicial"/>Manter Parcelamento Judicial<text:bookmark-end text:name="__RefHeading___manter_parcelamento_judicial_1"/><text:bookmark-end text:name="manter_parcelamento_judicial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OBSERVAÇÃO</text:span></text:p><text:p text:style-name="Text_20_body">Esta funcionalidade está temporariamente suspensa até a conclusão da segunda parte do parcelamento judicial, quando a documentação será também concluída.</text:p></table:table-cell></table:table-row></table:table></draw:text-box></draw:frame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O objetivo desta funcionalidade é filtrar e exibir os dados do parcelamento judicial. Ela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ça</text:a> &gt; <text:a xlink:type="simple" xlink:href="https://gsan.com.br/doku.php?id=ajuda:cobranca:parcelamento_judicial" text:style-name="Internet_20_link" text:visited-style-name="Visited_20_Internet_20_Link">Parcelamento Judicial</text:a> &gt; Manter Parcelamento Judicial</text:span>.</text:p>
          </table:table-cell>
        </table:table-row>
      </table:table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8_text_frame" draw:name="Frame2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center" draw:name="1" text:anchor-type="paragraph" draw:z-index="1" svg:width="17.727083333333cm" style:rel-width="100%" svg:height="11.059583333333cm" style:rel-height="scale"><draw:image xlink:href="Pictures/f67c17e1871c949a18b07518d0a85f6e.pn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tablealignleft">Inicialmente, o sistema exibe a tela de filtro acima. Informe os parâmetros que julgar necessários e clique no botão <draw:frame draw:style-name="media" draw:name="2" text:anchor-type="as-char" draw:z-index="2" svg:width="1.2435416666667cm" svg:height="0.47625cm"><draw:image xlink:href="Pictures/74333d03e0d1ab88c114bd6b7c49c801.jpg" xlink:type="simple" xlink:show="embed" xlink:actuate="onLoad"/></draw:frame>. O sistema executa algumas validações:</text:p>
            <text:list text:style-name="Numbering_20_1" text:continue-numbering="false">
              <text:list-item>
                <text:p text:style-name="Numbering_20_1_Content_First"> Verificar existência da matrícula do imóvel:</text:p>
                <text:list text:style-name="Numbering_20_1">
                  <text:list-item>
                    <text:p text:style-name="Numbering_20_1_Content"> Caso a matrícula do imóvel informada não exista no sistema, é exibida a mensagem: <text:span text:style-name="Emphasis">Matrícula inexistente</text:span>.</text:p>
                  </text:list-item>
                </text:list>
              </text:list-item>
              <text:list-item>
                <text:p text:style-name="Numbering_20_1_Content"> Validar cliente:</text:p>
                <text:list text:style-name="Numbering_20_1">
                  <text:list-item>
                    <text:p text:style-name="Numbering_20_1_Content"> Caso o código do cliente informado não exista no sistema, é exibida a  mensagem: <text:span text:style-name="Emphasis">Cliente inexistente. Informe ou pesquise outro Cliente</text:span>.</text:p>
                  </text:list-item>
                </text:list>
              </text:list-item>
              <text:list-item>
                <text:p text:style-name="Numbering_20_1_Content"> Validar data:</text:p>
                <text:list text:style-name="Numbering_20_1">
                  <text:list-item>
                    <text:p text:style-name="Numbering_20_1_Content"> Caso a data esteja inválida, o sistema exibe mensagem: <text:span text:style-name="Emphasis">Data inválida</text:span>.</text:p>
                  </text:list-item>
                </text:list>
              </text:list-item>
              <text:list-item>
                <text:p text:style-name="Numbering_20_1_Content"> Verificar data final menor que data inicial:</text:p>
                <text:list text:style-name="Numbering_20_1">
                  <text:list-item>
                    <text:p text:style-name="Numbering_20_1_Content"> Caso a data final seja anterior à data inicial, é exibida a mensagem: <text:span text:style-name="Emphasis">Data Final do  Período é anterior à Data Inicial do Período</text:span>.</text:p>
                  </text:list-item>
                </text:list>
              </text:list-item>
              <text:list-item>
                <text:p text:style-name="Numbering_20_1_Content"> Verificar preenchimento dos campos:</text:p>
                <text:list text:style-name="Numbering_20_1">
                  <text:list-item>
                    <text:p text:style-name="Numbering_20_1_Content"> Caso não tenha sido informada nenhuma opção de filtragem, o sistema exibe a mensagem: <text:span text:style-name="Emphasis">Informe pelo menos uma opção de seleção</text:span>.</text:p>
                  </text:list-item>
                </text:list>
              </text:list-item>
              <text:list-item>
                <text:p text:style-name="Numbering_20_1_Content"> Nenhum registro encontrado:</text:p>
                <text:list text:style-name="Numbering_20_1">
                  <text:list-item>
                    <text:p text:style-name="Numbering_20_1_Content_Last"> Caso a busca não retorne nenhum registro, é exibida a mensagem: <text:span text:style-name="Emphasis">A pesquisa não retornou nenhum resultado</text:span>.</text:p>
                  </text:list-item>
                </text:list>
              </text:list-item>
            </text:list>
          </table:table-cell>
        </table:table-row>
      </table:table>
      <text:p text:style-name="Text_20_body"><text:line-break/></text:p>
      <text:h text:style-name="Heading_20_1" text:outline-level="1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Código do Cliente Responsável</text:p>
          </table:table-cell>
          <table:table-cell office:value-type="string" table:style-name="tablecell">
            <text:p text:style-name="tablealignleft">Informe código do cliente responsável, com no máximo 9 (nove) dígitos, ou clique no botão <draw:frame draw:style-name="media" draw:name="3" text:anchor-type="as-char" draw:z-index="3" svg:width="0.60854166666667cm" svg:height="0.555625cm"><draw:image xlink:href="Pictures/4a1d013358fec02f62fd9128287614a7.gif" xlink:type="simple" xlink:show="embed" xlink:actuate="onLoad"/></draw:frame>, link <text:a xlink:type="simple" xlink:href="https://gsan.com.br/doku.php?id=ajuda:pesquisar_cliente" text:style-name="Internet_20_link" text:visited-style-name="Visited_20_Internet_20_Link">Pesquisar Cliente</text:a>, para selecionar o cliente responsável desejado. O nome do cliente será exibido no campo ao lado.<text:line-break/>Para apagar o conteúdo do campo, clique no botão <draw:frame draw:style-name="media" draw:name="4" text:anchor-type="as-char" draw:z-index="4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Código do Cliente Usuário</text:p>
          </table:table-cell>
          <table:table-cell office:value-type="string" table:style-name="tablecell">
            <text:p text:style-name="tablealignleft">Informe código do cliente usuário, com no máximo 9 (nove) dígitos, ou clique no botão <draw:frame draw:style-name="media" draw:name="5" text:anchor-type="as-char" draw:z-index="5" svg:width="0.60854166666667cm" svg:height="0.555625cm"><draw:image xlink:href="Pictures/4a1d013358fec02f62fd9128287614a7.gif" xlink:type="simple" xlink:show="embed" xlink:actuate="onLoad"/></draw:frame>, link <text:a xlink:type="simple" xlink:href="https://gsan.com.br/doku.php?id=ajuda:pesquisar_cliente" text:style-name="Internet_20_link" text:visited-style-name="Visited_20_Internet_20_Link">Pesquisar Cliente</text:a>, para selecionar o cliente responsável desejado. O nome do cliente será exibido no campo ao lado.<text:line-break/>Para apagar o conteúdo do campo, clique no botão <draw:frame draw:style-name="media" draw:name="6" text:anchor-type="as-char" draw:z-index="6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Matrícula do Imóvel</text:p>
          </table:table-cell>
          <table:table-cell office:value-type="string" table:style-name="tablecell">
            <text:p text:style-name="tablealignleft">Informe a matrícula do imóvel, ou clique no botão <draw:frame draw:style-name="media" draw:name="7" text:anchor-type="as-char" draw:z-index="7" svg:width="0.60854166666667cm" svg:height="0.555625cm"><draw:image xlink:href="Pictures/4a1d013358fec02f62fd9128287614a7.gif" xlink:type="simple" xlink:show="embed" xlink:actuate="onLoad"/></draw:frame>, link <text:a xlink:type="simple" xlink:href="https://gsan.com.br/doku.php?id=ajuda:pesquisar_imovel" text:style-name="Internet_20_link" text:visited-style-name="Visited_20_Internet_20_Link">Pesquisar Imóvel</text:a>, para selecionar a matrícula desejada. A identificação do imóvel  será exibida no campo ao lado.<text:line-break/>Para apagar o conteúdo do campo, clique no botão <draw:frame draw:style-name="media" draw:name="8" text:anchor-type="as-char" draw:z-index="8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Processo Judicial</text:p>
          </table:table-cell>
          <table:table-cell office:value-type="string" table:style-name="tablecell">
            <text:p text:style-name="tablealignleft">Informe o número do processo judicial, com no máximo 20 (vinte) dígitos, no formato NNNNNNN-DD.AAAA.JTR.OOOO, onde:<text:line-break/>NNNNNNN - Número sequencial, por unidade de origem, a ser reiniciado a cada ano;<text:line-break/>DD - Dígito verificador;<text:line-break/>AAAA - Ano do ajuizamento do processo;<text:line-break/>J = Órgão ou segmento do Poder Judiciário;<text:line-break/>TR = Tribunal do respectivo segmento do Poder Judiciário;<text:line-break/>OOOO - Unidade de Origem do Processo.</text:p>
          </table:table-cell>
        </table:table-row>
        <table:table-row>
          <table:table-cell office:value-type="string" table:style-name="tablecell">
            <text:p text:style-name="tablealignleft">Período Parcelamento</text:p>
          </table:table-cell>
          <table:table-cell office:value-type="string" table:style-name="tablecell">
            <text:p text:style-name="tablealignleft">Informe as datas referentes ao período do parcelamento judicial, no formato dd/mm/aaaa (dia, mês, ano), ou clique no botão <draw:frame draw:style-name="media" draw:name="9" text:anchor-type="as-char" draw:z-index="9" svg:width="0.47625cm" svg:height="0.47625cm"><draw:image xlink:href="Pictures/c261b6f4584d98ac9740639bf0df561a.png" xlink:type="simple" xlink:show="embed" xlink:actuate="onLoad"/></draw:frame>, link <text:a xlink:type="simple" xlink:href="https://gsan.com.br/doku.php?id=ajuda:pesquisar_calendario" text:style-name="Internet_20_link" text:visited-style-name="Visited_20_Internet_20_Link">Pesquisar Data - Calendário</text:a>, para selecionar as datas desejadas.<text:line-break/>Quando a data inicial for informada, o sistema replica a mesma data para a data final.<text:line-break/>Caso a data não esteja preenchida ou esteja preenchida com a mesma data inicial, será permitida alteração para uma data maior que a inicial.<text:line-break/>Quando a data inicial for limpa, a data final também será limpa.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tablealignleft">Com base nos parâmetros informados, é exibida a tela com os registros que atenderam ao filtro, que ficam disponíveis para refinar a pesquisa, clicando no <text:span text:style-name="Emphasis">link</text:span> do campo <text:span text:style-name="Emphasis">Cliente Responsável</text:span>. Feito isso, é exibida a tela de <text:span text:style-name="Strong_20_Emphasis">Consulta Parcelamento Judicial</text:span>:</text:p>
          </table:table-cell>
        </table:table-row>
      </table:table>
      <text:p text:style-name="Text_20_body"><draw:frame draw:style-name="PluginODTAutoStyle_Frame_18_text_frame" draw:name="Frame3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frame draw:style-name="mediacenter" draw:name="10" text:anchor-type="paragraph" draw:z-index="10" svg:width="17.594791666667cm" style:rel-width="100%" svg:height="11.165416666667cm" style:rel-height="scale"><draw:image xlink:href="Pictures/72fdb9e1ae0bf05ed560f721d0b418fb.pn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tablealignleft">Ao clicar no <text:span text:style-name="Emphasis">link</text:span> do campo <text:span text:style-name="Strong_20_Emphasis">Cliente Responsável</text:span> acima, é exibida a tela de <text:span text:style-name="Strong_20_Emphasis">Consulta Parcelamento Judicial</text:span>, tela abaixo, exibindo os dados do cliente, sem permitir alteração, e os dados do parcelamento.</text:p>
            <text:p text:style-name="Text_20_body">Ao lado do campo <text:span text:style-name="Strong_20_Emphasis">No Processo Judicial</text:span>, é visualizado o botão <draw:frame draw:style-name="media" draw:name="11" text:anchor-type="as-char" draw:z-index="11" svg:width="0.873125cm" svg:height="0.84666666666667cm"><draw:image xlink:href="Pictures/793f2ed1177825a8f02555b741b9a02f.png" xlink:type="simple" xlink:show="embed" xlink:actuate="onLoad"/></draw:frame> que permite imprimir o documento do acordo judicial que fora anexado.</text:p>
          </table:table-cell>
        </table:table-row>
      </table:table>
      <text:p text:style-name="Text_20_body"><draw:frame draw:style-name="PluginODTAutoStyle_Frame_25_text_frame" draw:name="Frame4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<draw:frame draw:style-name="mediacenter" draw:name="12" text:anchor-type="paragraph" draw:z-index="12" svg:width="18.282708333333cm" style:rel-width="100%" svg:height="12.885208333333cm" style:rel-height="scale"><draw:image xlink:href="Pictures/b779dcd81010c7de92844dfdc94fa193.pn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tablealignleft">Ao clicar no botão <draw:frame draw:style-name="media" draw:name="13" text:anchor-type="as-char" draw:z-index="13" svg:width="2.778125cm" style:rel-width="100%" svg:height="0.60854166666667cm" style:rel-height="scale"><draw:image xlink:href="Pictures/57f8d8852d83b91dd52d39eeaa112085.png" xlink:type="simple" xlink:show="embed" xlink:actuate="onLoad"/></draw:frame>, o sistema emite as custas judiciais sobre o parcelamento, conforme modelo abaixo:</text:p>
          </table:table-cell>
        </table:table-row>
      </table:table>
      <text:p text:style-name="Text_20_body"><draw:frame draw:style-name="PluginODTAutoStyle_Frame_32_text_frame" draw:name="Frame5" text:anchor-type="paragraph" svg:width="481.89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<draw:frame draw:style-name="mediacenter" draw:name="14" text:anchor-type="paragraph" draw:z-index="14" svg:width="19.923125cm" style:rel-width="100%" svg:height="18.335625cm" style:rel-height="scale"><draw:image xlink:href="Pictures/df30564f7c43d5fd9bbe7c3e8ff9712e.pn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13_1"/>
        <table:table-row>
          <table:table-cell office:value-type="string" table:style-name="tablecell">
            <text:p text:style-name="tablealignleft">Ao clicar no botão <draw:frame draw:style-name="media" draw:name="15" text:anchor-type="as-char" draw:z-index="15" svg:width="3.4395833333333cm" style:rel-width="100%" svg:height="0.58208333333333cm" style:rel-height="scale"><draw:image xlink:href="Pictures/1e13770ddf8d37cba4973aa0d6125c28.png" xlink:type="simple" xlink:show="embed" xlink:actuate="onLoad"/></draw:frame>, o sistema emite os honorários judiciais sobre o parcelamento, conforme modelo abaixo:</text:p>
          </table:table-cell>
        </table:table-row>
      </table:table>
      <text:p text:style-name="Text_20_body"><draw:frame draw:style-name="PluginODTAutoStyle_Frame_39_text_frame" draw:name="Frame6" text:anchor-type="paragraph" svg:width="481.89pt" draw:z-index="0" svg:min-height="1cm"><draw:text-box><table:table table:style-name="Table"><table:table-column table:style-name="odt_auto_style_table_column_14_1"/><table:table-row><table:table-cell office:value-type="string" table:style-name="tablecell"><text:p text:style-name="tablealignleft"><draw:frame draw:style-name="mediacenter" draw:name="16" text:anchor-type="paragraph" draw:z-index="16" svg:width="19.129375cm" style:rel-width="100%" svg:height="21.298958333333cm" style:rel-height="scale"><draw:image xlink:href="Pictures/ba780a8aef1b9d199d276b3c789134f0.pn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15_1"/>
        <table:table-row>
          <table:table-cell office:value-type="string" table:style-name="tablecell">
            <text:p text:style-name="tablealignleft">Ao clicar no botão <draw:frame draw:style-name="media" draw:name="17" text:anchor-type="as-char" draw:z-index="17" svg:width="5.1858333333333cm" style:rel-width="100%" svg:height="0.58208333333333cm" style:rel-height="scale"><draw:image xlink:href="Pictures/a05e53bc988fbdbd726faea1c50564a3.png" xlink:type="simple" xlink:show="embed" xlink:actuate="onLoad"/></draw:frame>, o sistema emite os adicionais sobre o atraso de pagamento do parcelamento, conforme modelo abaixo:</text:p>
          </table:table-cell>
        </table:table-row>
      </table:table>
      <text:p text:style-name="Text_20_body"><draw:frame draw:style-name="PluginODTAutoStyle_Frame_46_text_frame" draw:name="Frame7" text:anchor-type="paragraph" svg:width="481.89pt" draw:z-index="0" svg:min-height="1cm"><draw:text-box><table:table table:style-name="Table"><table:table-column table:style-name="odt_auto_style_table_column_16_1"/><table:table-row><table:table-cell office:value-type="string" table:style-name="tablecell"><text:p text:style-name="tablealignleft"><draw:frame draw:style-name="mediacenter" draw:name="18" text:anchor-type="paragraph" draw:z-index="18" svg:width="18.89125cm" style:rel-width="100%" svg:height="20.769791666667cm" style:rel-height="scale"><draw:image xlink:href="Pictures/06f913806e4e43e5a1ac92a1af92b6e5.pn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17_1"/>
        <table:table-row>
          <table:table-cell office:value-type="string" table:style-name="tablecell">
            <text:p text:style-name="tablealignleft">Ao clicar no botão <draw:frame draw:style-name="media" draw:name="19" text:anchor-type="as-char" draw:z-index="19" svg:width="2.9633333333333cm" style:rel-width="100%" svg:height="0.60854166666667cm" style:rel-height="scale"><draw:image xlink:href="Pictures/84b3fda3b9f4242035993be4c8082f09.png" xlink:type="simple" xlink:show="embed" xlink:actuate="onLoad"/></draw:frame>, o sistema emite a guia de entrada a ser paga referente o parcelamento judicial, conforme modelo abaixo:</text:p>
          </table:table-cell>
        </table:table-row>
      </table:table>
      <text:p text:style-name="Text_20_body"><draw:frame draw:style-name="PluginODTAutoStyle_Frame_53_text_frame" draw:name="Frame8" text:anchor-type="paragraph" svg:width="481.89pt" draw:z-index="0" svg:min-height="1cm"><draw:text-box><table:table table:style-name="Table"><table:table-column table:style-name="odt_auto_style_table_column_18_1"/><table:table-row><table:table-cell office:value-type="string" table:style-name="tablecell"><text:p text:style-name="tablealignleft"><draw:frame draw:style-name="mediacenter" draw:name="20" text:anchor-type="paragraph" draw:z-index="20" svg:width="18.89125cm" style:rel-width="100%" svg:height="18.917708333333cm" style:rel-height="scale"><draw:image xlink:href="Pictures/6aa3921a0496b5cdc0d38832fdfdea64.pn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19_1"/>
        <table:table-row>
          <table:table-cell office:value-type="string" table:style-name="tablecell">
            <text:p text:style-name="tablealignleft">Ao clicar no botão <draw:frame draw:style-name="media" draw:name="21" text:anchor-type="as-char" draw:z-index="21" svg:width="3.1485416666667cm" style:rel-width="100%" svg:height="0.60854166666667cm" style:rel-height="scale"><draw:image xlink:href="Pictures/e2f2328fa09c4307bd93de7fcc355d86.png" xlink:type="simple" xlink:show="embed" xlink:actuate="onLoad"/></draw:frame>, o sistema emite a guia para pagamento da parcela sobre o parcelamento judicial, conforme modelo abaixo:</text:p>
          </table:table-cell>
        </table:table-row>
      </table:table>
      <text:p text:style-name="Text_20_body"><draw:frame draw:style-name="PluginODTAutoStyle_Frame_60_text_frame" draw:name="Frame9" text:anchor-type="paragraph" svg:width="481.89pt" draw:z-index="0" svg:min-height="1cm"><draw:text-box><table:table table:style-name="Table"><table:table-column table:style-name="odt_auto_style_table_column_20_1"/><table:table-row><table:table-cell office:value-type="string" table:style-name="tablecell"><text:p text:style-name="tablealignleft"><draw:frame draw:style-name="mediacenter" draw:name="22" text:anchor-type="paragraph" draw:z-index="22" svg:width="19.023541666667cm" style:rel-width="100%" svg:height="22.330833333333cm" style:rel-height="scale"><draw:image xlink:href="Pictures/65ffb596e7f733db33e95fb41d5eb943.pn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21_1"/>
        <table:table-row>
          <table:table-cell office:value-type="string" table:style-name="tablecell">
            <text:p text:style-name="tablealignleft">Ao clicar no botão <draw:frame draw:style-name="media" draw:name="23" text:anchor-type="as-char" draw:z-index="23" svg:width="3.33375cm" style:rel-width="100%" svg:height="0.60854166666667cm" style:rel-height="scale"><draw:image xlink:href="Pictures/7d4a4e77ba3e8ede9b9b487645b1027c.png" xlink:type="simple" xlink:show="embed" xlink:actuate="onLoad"/></draw:frame>, o sistema emite o resumo do parcelamento judicial, conforme modelo abaixo:</text:p>
          </table:table-cell>
        </table:table-row>
      </table:table>
      <text:p text:style-name="Text_20_body"><draw:frame draw:style-name="PluginODTAutoStyle_Frame_67_text_frame" draw:name="Frame10" text:anchor-type="paragraph" svg:width="481.89pt" draw:z-index="0" svg:min-height="1cm"><draw:text-box><table:table table:style-name="Table"><table:table-column table:style-name="odt_auto_style_table_column_22_1"/><table:table-row><table:table-cell office:value-type="string" table:style-name="tablecell"><text:p text:style-name="tablealignleft"><draw:frame draw:style-name="mediacenter" draw:name="24" text:anchor-type="paragraph" draw:z-index="24" svg:width="18.388541666667cm" style:rel-width="100%" svg:height="16.536458333333cm" style:rel-height="scale"><draw:image xlink:href="Pictures/b83ac19cd88987639b11b7898e3eda5b.pn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23_1"/>
        <table:table-row>
          <table:table-cell office:value-type="string" table:style-name="tablecell">
            <text:p text:style-name="tablealignleft">Ao clicar no botão <draw:frame draw:style-name="media" draw:name="25" text:anchor-type="as-char" draw:z-index="25" svg:width="4.4714583333333cm" style:rel-width="100%" svg:height="0.555625cm" style:rel-height="scale"><draw:image xlink:href="Pictures/aa0efc416f984a64c89235db60e7b88d.png" xlink:type="simple" xlink:show="embed" xlink:actuate="onLoad"/></draw:frame>, o sistema exibe a tela abaixo com os dados do parcelamento judicial. Selecione, obrigatoriamente, uma das opções disponibilizada pelo sistema sobre o <text:span text:style-name="Emphasis">Motivo do Cancelamento</text:span>. Em seguida, clique no botão <draw:frame draw:style-name="media" draw:name="26" text:anchor-type="as-char" draw:z-index="26" svg:width="1.6933333333333cm" svg:height="0.52916666666667cm"><draw:image xlink:href="Pictures/37cab774085db5ac823932999cc5d004.jpg" xlink:type="simple" xlink:show="embed" xlink:actuate="onLoad"/></draw:frame>, conforme modelo abaixo:</text:p>
          </table:table-cell>
        </table:table-row>
      </table:table>
      <text:p text:style-name="Text_20_body"><draw:frame draw:style-name="PluginODTAutoStyle_Frame_74_text_frame" draw:name="Frame11" text:anchor-type="paragraph" svg:width="481.89pt" draw:z-index="0" svg:min-height="1cm"><draw:text-box><table:table table:style-name="Table"><table:table-column table:style-name="odt_auto_style_table_column_24_1"/><table:table-row><table:table-cell office:value-type="string" table:style-name="tablecell"><text:p text:style-name="tablealignleft"><draw:frame draw:style-name="mediacenter" draw:name="27" text:anchor-type="paragraph" draw:z-index="27" svg:width="18.282708333333cm" style:rel-width="100%" svg:height="8.8370833333333cm" style:rel-height="scale"><draw:image xlink:href="Pictures/f497f0a23781ad66cba34df50f862020.pn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25_1"/>
        <table:table-row>
          <table:table-cell office:value-type="string" table:style-name="tablecell">
            <text:p text:style-name="tablealignleft">Ao clicar no botão <draw:frame draw:style-name="media" draw:name="28" text:anchor-type="as-char" draw:z-index="28" svg:width="5.1064583333333cm" style:rel-width="100%" svg:height="0.60854166666667cm" style:rel-height="scale"><draw:image xlink:href="Pictures/292e4beabfcaf0ecafa38209d765663b.png" xlink:type="simple" xlink:show="embed" xlink:actuate="onLoad"/></draw:frame>, o sistema permite cancelar uma ou mais guias de atraso do parcelamento judicial. Clique no(s) checkbox(s) do(s) item(ns) desejado(s), e, em seguida, clique no botão <draw:frame draw:style-name="media" draw:name="29" text:anchor-type="as-char" draw:z-index="29" svg:width="1.6933333333333cm" svg:height="0.52916666666667cm"><draw:image xlink:href="Pictures/37cab774085db5ac823932999cc5d004.jpg" xlink:type="simple" xlink:show="embed" xlink:actuate="onLoad"/></draw:frame>, conforme modelo abaixo:</text:p>
          </table:table-cell>
        </table:table-row>
      </table:table>
      <text:p text:style-name="Text_20_body"><draw:frame draw:style-name="PluginODTAutoStyle_Frame_81_text_frame" draw:name="Frame12" text:anchor-type="paragraph" svg:width="481.89pt" draw:z-index="0" svg:min-height="1cm"><draw:text-box><table:table table:style-name="Table"><table:table-column table:style-name="odt_auto_style_table_column_26_1"/><table:table-row><table:table-cell office:value-type="string" table:style-name="tablecell"><text:p text:style-name="tablealignleft"><draw:frame draw:style-name="mediacenter" draw:name="30" text:anchor-type="paragraph" draw:z-index="30" svg:width="20.584583333333cm" style:rel-width="100%" svg:height="8.969375cm" style:rel-height="scale"><draw:image xlink:href="Pictures/e5e98f251da1efc8ca26eecd49c17721.pn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31" text:anchor-type="as-char" draw:z-index="31" svg:width="1.2435416666667cm" svg:height="0.47625cm"><draw:image xlink:href="Pictures/74333d03e0d1ab88c114bd6b7c49c80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execução do filtro com base n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2" text:anchor-type="as-char" draw:z-index="32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s bases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3" text:anchor-type="as-char" draw:z-index="33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4" text:anchor-type="as-char" draw:z-index="34" svg:width="0.47625cm" svg:height="0.47625cm"><draw:image xlink:href="Pictures/c261b6f4584d98ac9740639bf0df561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informar as datas referentes ao período do parcelamento judicial, no formato dd/mm/aaaa (dia, mês, ano), link <text:a xlink:type="simple" xlink:href="https://gsan.com.br/doku.php?id=ajuda:pesquisar_calendario" text:style-name="Internet_20_link" text:visited-style-name="Visited_20_Internet_20_Link">Pesquisar Data - Calendário</text:a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5" text:anchor-type="as-char" draw:z-index="35" svg:width="1.9579166666667cm" svg:height="0.714375cm"><draw:image xlink:href="Pictures/ba58efef41114e43bf5ade87ef609c2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n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6" text:anchor-type="as-char" draw:z-index="36" svg:width="1.7727083333333cm" svg:height="0.52916666666667cm"><draw:image xlink:href="Pictures/3e2a25944c3e4293f7c93c8a2354e15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7" text:anchor-type="as-char" draw:z-index="37" svg:width="2.1960416666667cm" style:rel-width="100%" svg:height="0.555625cm" style:rel-height="scale"><draw:image xlink:href="Pictures/b3b9fb2a557764f61b42092511a8972b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retornar para realização de novo fil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8" text:anchor-type="as-char" draw:z-index="38" svg:width="0.873125cm" svg:height="0.84666666666667cm"><draw:image xlink:href="Pictures/793f2ed1177825a8f02555b741b9a02f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imprimir o documento do acordo judicial, que fora anex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9" text:anchor-type="as-char" draw:z-index="39" svg:width="2.778125cm" style:rel-width="100%" svg:height="0.60854166666667cm" style:rel-height="scale"><draw:image xlink:href="Pictures/57f8d8852d83b91dd52d39eeaa112085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mite as custas judiciais sobre o parcelament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0" text:anchor-type="as-char" draw:z-index="40" svg:width="3.4395833333333cm" style:rel-width="100%" svg:height="0.58208333333333cm" style:rel-height="scale"><draw:image xlink:href="Pictures/1e13770ddf8d37cba4973aa0d6125c28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mite os honorários judiciais sobre o parcelament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1" text:anchor-type="as-char" draw:z-index="41" svg:width="5.1858333333333cm" style:rel-width="100%" svg:height="0.58208333333333cm" style:rel-height="scale"><draw:image xlink:href="Pictures/a05e53bc988fbdbd726faea1c50564a3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mite os adicionais sobre o atraso de pagamento do parcelament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2" text:anchor-type="as-char" draw:z-index="42" svg:width="2.9633333333333cm" style:rel-width="100%" svg:height="0.60854166666667cm" style:rel-height="scale"><draw:image xlink:href="Pictures/84b3fda3b9f4242035993be4c8082f09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mite a guia de entrada a ser paga, referente o parcelamento judici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3" text:anchor-type="as-char" draw:z-index="43" svg:width="3.1485416666667cm" style:rel-width="100%" svg:height="0.60854166666667cm" style:rel-height="scale"><draw:image xlink:href="Pictures/e2f2328fa09c4307bd93de7fcc355d86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mite a guia para pagamento da parcela, referente o parcelamento judici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4" text:anchor-type="as-char" draw:z-index="44" svg:width="3.33375cm" style:rel-width="100%" svg:height="0.60854166666667cm" style:rel-height="scale"><draw:image xlink:href="Pictures/7d4a4e77ba3e8ede9b9b487645b1027c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mite o resumo do parcelamento judici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5" text:anchor-type="as-char" draw:z-index="45" svg:width="4.4714583333333cm" style:rel-width="100%" svg:height="0.555625cm" style:rel-height="scale"><draw:image xlink:href="Pictures/aa0efc416f984a64c89235db60e7b88d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 exibe a tela com os dados do parcelamento judici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6" text:anchor-type="as-char" draw:z-index="46" svg:width="1.6933333333333cm" svg:height="0.52916666666667cm"><draw:image xlink:href="Pictures/37cab774085db5ac823932999cc5d004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execução do cancelamento parcelamento judicial ou adicionais por atras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7" text:anchor-type="as-char" draw:z-index="47" svg:width="7.9375cm" style:rel-width="100%" svg:height="0.94591968911917cm" style:rel-height="scale"><draw:image xlink:href="Pictures/292e4beabfcaf0ecafa38209d765663b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r uma ou mais guias de atraso do parcelamento judicial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p text:style-name="Text_20_body"><text:span text:style-name="Strong_20_Emphasis">Manter Parcelamento Judicial</text:span></text:p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cobranca" text:style-name="Internet_20_link" text:visited-style-name="Visited_20_Internet_20_Link">Cobrança</text:a></text:span></text:p>
      <text:p text:style-name="Text_20_body">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5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6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6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8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6::05:12</meta:creation-date>
    <dc:creator>Generated</dc:creator>
    <dc:date>2026-09-14T06::05:12</dc:date>
    <dc:language>en-US</dc:language>
    <meta:editing-cycles>1</meta:editing-cycles>
    <meta:editing-duration>PT0S</meta:editing-duration>
    <dc:title>ajuda:cobranca:manter_parcelamento_judicial</dc:title>
  </office:meta>
</office:document-meta>
</file>