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da395dfff2b4a2c1791745b4a3673982.jpg"/>
  <manifest:file-entry manifest:media-type="image/jpeg" manifest:full-path="Pictures/6ee24631ffefd502f2ad796a3740dc53.jpg"/>
  <manifest:file-entry manifest:media-type="image/jpeg" manifest:full-path="Pictures/13e37941b11ae824a36e35a0cc638e8e.jpg"/>
  <manifest:file-entry manifest:media-type="image/jpeg" manifest:full-path="Pictures/6d5067420b00a90d47ccc9ab04671570.jpg"/>
  <manifest:file-entry manifest:media-type="image/jpeg" manifest:full-path="Pictures/dad26790359ff30c1235fee0a17fe852.jpg"/>
  <manifest:file-entry manifest:media-type="image/png" manifest:full-path="Pictures/6b79d8d5cb19d36d369288c416a0c46e.png"/>
  <manifest:file-entry manifest:media-type="image/jpeg" manifest:full-path="Pictures/ba58efef41114e43bf5ade87ef609c29.jpg"/>
  <manifest:file-entry manifest:media-type="image/png" manifest:full-path="Pictures/7a3ee5346a6dae1d0123bfe37257827a.png"/>
  <manifest:file-entry manifest:media-type="image/jpeg" manifest:full-path="Pictures/3e2a25944c3e4293f7c93c8a2354e1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manter_motivo_de_nao_aceitacao_encerramento_de_os"/><text:bookmark-start text:name="__RefHeading___manter_motivo_de_nao_aceitacao_encerramento_de_os_1"/><text:bookmark-start text:name="manter_motivo_de_nao_aceitacao_encerramento_de_os"/>Manter Motivo de Não Aceitação Encerramento de OS<text:bookmark-end text:name="__RefHeading___manter_motivo_de_nao_aceitacao_encerramento_de_os_1"/><text:bookmark-end text:name="manter_motivo_de_nao_aceitacao_encerramento_de_o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atualizar ou remover um motivo de não aceitação de encerramento de ordem de serviço. Ela pode ser acessada via <text:span text:style-name="Strong_20_Emphasis">Menu do sistema</text:span> por dois caminhos: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Manter Motivo de Não Aceitação Encerramento de Ordem de Serviço</text:span>;</text:p>
              </text:list-item>
              <text:list-item>
                <text:p text:style-name="List_20_1_Content_Last">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nova_cobranca" text:style-name="Internet_20_link" text:visited-style-name="Visited_20_Internet_20_Link">Nova Cobrança</text:a> &gt; Manter Motivo de Não Aceitação Encerramento de Ordem de Serviço</text:span>.</text:p>
              </text:list-item>
            </text:list>
            <text:p text:style-name="Text_20_body">Feito isso, o sistema acessa a tela a seguir: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404166666667cm" svg:height="11.615208333333cm"><draw:image xlink:href="Pictures/da395dfff2b4a2c1791745b4a3673982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cima, o sistema exibe a lista de motivos cadastrados, possibilitando atualizá-los ou removê-los. Para remover um item, marque o checkbox correspondente que deseja excluir. Para remover todos os itens, clique no link do campo <text:span text:style-name="underline"><text:span text:style-name="Strong_20_Emphasis">Todos</text:span></text:span>, e, em seguida, clique no botão <draw:frame draw:style-name="media" draw:name="2" text:anchor-type="as-char" draw:z-index="2" svg:width="1.7991666666667cm" svg:height="0.44979166666667cm"><draw:image xlink:href="Pictures/6ee24631ffefd502f2ad796a3740dc53.jpg" xlink:type="simple" xlink:show="embed" xlink:actuate="onLoad"/></draw:frame>.</text:p>
            <text:p text:style-name="Text_20_body">Para atualizar, clique no link do campo <text:span text:style-name="Strong_20_Emphasis">Descrição</text:span> do motivo cadastrado da tela acima e será exibida a tela para atualização:</text:p>
          </table:table-cell>
        </table:table-row>
      </table:table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3" text:anchor-type="paragraph" draw:z-index="3" svg:width="16.35125cm" svg:height="14.022916666667cm"><draw:image xlink:href="Pictures/13e37941b11ae824a36e35a0cc638e8e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Faça as modificações que julgar necessárias e clique no botão <draw:frame draw:style-name="media" draw:name="4" text:anchor-type="as-char" draw:z-index="4" svg:width="1.7197916666667cm" svg:height="0.47625cm"><draw:image xlink:href="Pictures/6d5067420b00a90d47ccc9ab04671570.jpg" xlink:type="simple" xlink:show="embed" xlink:actuate="onLoad"/></draw:frame>.</text:p>
            <text:p text:style-name="Text_20_body">O sistema executa algumas validações:</text:p>
            <text:list text:style-name="List_20_1" text:continue-numbering="false">
              <text:list-item>
                <text:p text:style-name="List_20_1_Content_First"> Verificar a existência de dados:</text:p>
                <text:list text:style-name="List_20_1">
                  <text:list-item>
                    <text:p text:style-name="List_20_1_Content"> Caso não exista a tabela na base de dados do sistema, é exibida a mensagem: <text:span text:style-name="Emphasis">Tabela « nome da tabela » inexistente</text:span> e cancela a operação.</text:p>
                  </text:list-item>
                </text:list>
              </text:list-item>
              <text:list-item>
                <text:p text:style-name="List_20_1_Content"> Verificar preenchimento dos campos:</text:p>
                <text:list text:style-name="List_20_1">
                  <text:list-item>
                    <text:p text:style-name="List_20_1_Content"> Caso o usuário não informe ou selecione o conteúdo de algum campo necessário à inclusão do motivo, o sistema exibe a mensagem: <text:span text:style-name="Emphasis">Informe « nome do campo que não foi preenchido ou selecionado »</text:span>.</text:p>
                  </text:list-item>
                </text:list>
              </text:list-item>
              <text:list-item>
                <text:p text:style-name="List_20_1_Content"> Atualização realizada por outro usuário:</text:p>
                <text:list text:style-name="List_20_1">
                  <text:list-item>
                    <text:p text:style-name="List_20_1_Content"> Caso o usuário tente atualizar um motivo de não aceitação de encerramento de ordem de serviço que já tenha sido atualizado durante a manutenção corrente, o sistema exibe a mensagem: <text:span text:style-name="Emphasis">Esse motivos de não aceitação de encerramento de O.S. foi atualizado por outro usuário. Realize uma nova atualização</text:span>.</text:p>
                  </text:list-item>
                </text:list>
              </text:list-item>
              <text:list-item>
                <text:p text:style-name="List_20_1_Content"> Motivo de não aceitação de encerramento de O.S. possui vínculos no sistema:</text:p>
                <text:list text:style-name="List_20_1">
                  <text:list-item>
                    <text:p text:style-name="List_20_1_Content"> Caso o usuário tenha selecionado um motivo de não aceitação de encerramento de ordem de serviço que possua outros vínculos no sistema, o sistema exibe a mensagem: <text:span text:style-name="Emphasis">Não é possível excluir o(s) motivo(s) de não aceitação de encerramento de O.S. selecionado(s) devido a vínculos com outras informações</text:span>.</text:p>
                  </text:list-item>
                </text:list>
              </text:list-item>
              <text:list-item>
                <text:p text:style-name="List_20_1_Content"> Verificar sucesso da transação:</text:p>
                <text:list text:style-name="List_20_1">
                  <text:list-item>
                    <text:p text:style-name="List_20_1_Content_Last"> Caso o código de retorno da operação efetuada no banco de dados seja diferente de zero, o sistema exibe a mensagem conforme o código de retorno; caso contrário, exibe a mensagem <text:span text:style-name="Emphasis">«descrição da função» efetuada com sucesso</text:span>.</text:p>
                  </text:list-item>
                </text:list>
              </text:list-item>
            </text:list>
          </table:table-cell>
        </table:table-row>
      </table:table>
      <text:h text:style-name="Heading_20_2" text:outline-level="2"><text:bookmark-start text:name="__RefHeading___tela_de_sucesso_3"/><text:bookmark-start text:name="tela_de_sucesso"/>Tela de Sucesso<text:bookmark-end text:name="__RefHeading___tela_de_sucesso_3"/><text:bookmark-end text:name="tela_de_sucesso"/></text:h>
      <text:h text:style-name="Heading_20_3" text:outline-level="3"><text:bookmark-start text:name="__RefHeading___tela_de_sucesso_de_atualizacao_4"/><text:bookmark-start text:name="tela_de_sucesso_de_atualizacao"/>Tela de Sucesso de Atualização:<text:bookmark-end text:name="__RefHeading___tela_de_sucesso_de_atualizacao_4"/><text:bookmark-end text:name="tela_de_sucesso_de_atualizacao"/></text:h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5" text:anchor-type="paragraph" draw:z-index="5" svg:width="20.16125cm" style:rel-width="100%" svg:height="3.2014583333333cm" style:rel-height="scale"><draw:image xlink:href="Pictures/dad26790359ff30c1235fee0a17fe852.jpg" xlink:type="simple" xlink:show="embed" xlink:actuate="onLoad"/></draw:frame></text:p></table:table-cell></table:table-row></table:table></draw:text-box></draw:frame></text:p>
      <text:h text:style-name="Heading_20_3" text:outline-level="3"><text:bookmark-start text:name="__RefHeading___tela_de_sucesso_de_remocao_do_item_5"/><text:bookmark-start text:name="tela_de_sucesso_de_remocao_do_item"/>Tela de Sucesso de Remoção do Item:<text:bookmark-end text:name="__RefHeading___tela_de_sucesso_de_remocao_do_item_5"/><text:bookmark-end text:name="tela_de_sucesso_de_remocao_do_item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6" text:anchor-type="paragraph" draw:z-index="6" svg:width="24.659166666667cm" style:rel-width="100%" svg:height="4.8154166666667cm" style:rel-height="scale"><draw:image xlink:href="Pictures/6b79d8d5cb19d36d369288c416a0c46e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preenchimento_dos_campos_6"/><text:bookmark-start text:name="preenchimento_dos_campos"/>Preenchimento dos Campos<text:bookmark-end text:name="__RefHeading___preenchimento_dos_campos_6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ódigo</text:span></text:p>
          </table:table-cell>
          <table:table-cell office:value-type="string" table:style-name="tablecell">
            <text:p text:style-name="tablealignleft">Este campo é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</text:span></text:p>
          </table:table-cell>
          <table:table-cell office:value-type="string" table:style-name="tablecell">
            <text:p text:style-name="tablealignleft">Campo obrigatório - Informe a descrição do motivo, com no máximo 40 (quarenta)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ultiplicador do Valor do Serviço a Ser Descontado Por Corte ou Supressão</text:span></text:p>
          </table:table-cell>
          <table:table-cell office:value-type="string" table:style-name="tablecell">
            <text:p text:style-name="tablealignleft">Campo obrigatório - Informe o multiplicador do valor do serviço a ser descontado por corte ou supressão indevida,  com no máximo 2 (dois)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ultiplicador do Valor do Serviço a Ser Descontado Por Serviço Não Efetivamente Executado</text:span></text:p>
          </table:table-cell>
          <table:table-cell office:value-type="string" table:style-name="tablecell">
            <text:p text:style-name="tablealignleft">Campo obrigatório - Informe o multiplicador do valor do serviço a ser descontado por serviços não efetivamente executados, com no máximo 2 (dois)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rcentual da Multa a Ser Aplicada Por Serviço Não Efetivamente Executado</text:span></text:p>
          </table:table-cell>
          <table:table-cell office:value-type="string" table:style-name="tablecell">
            <text:p text:style-name="tablealignleft">Percentual da multa a ser aplicada por serviços não efetivamente executados, com no máximo 5 (cinco)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Uso</text:span></text:p>
          </table:table-cell>
          <table:table-cell office:value-type="string" table:style-name="tablecell">
            <text:p text:style-name="tablealignleft">Campo obrigatório -  Marque a opção <text:span text:style-name="Emphasis">Ativo</text:span> para indicar que o item está disponível no sistema, caso contrário, selecione a opção <text:span text:style-name="Emphasis">Inativ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motivo de não aceitação de fiscalização</text:span></text:p>
          </table:table-cell>
          <table:table-cell office:value-type="string" table:style-name="tablecell">
            <text:p text:style-name="tablealignleft">Campo obrigatório - Indicar se o motivo da não aceitação do encerramento é de uma Ordem de Serviço de fiscalização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Gestão de Micromedição</text:span></text:p>
          </table:table-cell>
          <table:table-cell office:value-type="string" table:style-name="tablecell">
            <text:p text:style-name="tablealignleft">Campo obrigatório - Indicar se o motivo da não aceitação de uma ordem encerrada é de instalação ou substituição de hidrômetro realizada por uma empresa contratada. Para mais detalhes sobre <text:span text:style-name="Strong_20_Emphasis"><text:a xlink:type="simple" xlink:href="https://gsan.com.br/doku.php?id=treinamentos:livre:processos:processo_de_gestao_de_micromedicao" text:style-name="Internet_20_link" text:visited-style-name="Visited_20_Internet_20_Link">Processo de Gestão de Micromedição</text:a></text:span>  acesse o link associado ao nome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formar Valor do Hidrômetro</text:span></text:p>
          </table:table-cell>
          <table:table-cell office:value-type="string" table:style-name="tablecell">
            <text:p text:style-name="tablealignleft">Campo obrigatório - Permite indicar o valor do hidrômetro no motivo da não aceitação no encerramento Ordem de Serviço. Exemplificando isso é quando ocorre a situação em que a  substituição do hidrômetro não foi executada, e a empresa contratada não devolveu o hidrômetro. Isto quer dizer que o valor do hidrômetro será descontado no boletim, sendo a empresa penalizada com o desconto do valor do hidrômetro informado. Para mais detalhes sobre <text:span text:style-name="Strong_20_Emphasis"><text:a xlink:type="simple" xlink:href="https://gsan.com.br/doku.php?id=treinamentos:livre:processos:processo_de_gestao_de_micromedicao" text:style-name="Internet_20_link" text:visited-style-name="Visited_20_Internet_20_Link">Processo de Gestão de Micromedição</text:a></text:span>  acesse o link associado ao nome.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Informar Valor do Crédito</text:span></text:p>
          </table:table-cell>
          <table:table-cell office:value-type="string" table:style-name="tablecell">
            <text:p text:style-name="tablealignleft">Campo obrigatório - Permite indicar, no motivo da não aceitação da Ordem de Serviço, o valor do crédito. Exemplificando isso, é quando a empresa contratada possui algum crédito (serviço realizado) que não foi informado no boletim anterior, que poderá ser informado no boletim seguinte. Para mais detalhes sobre <text:span text:style-name="Strong_20_Emphasis"><text:a xlink:type="simple" xlink:href="https://gsan.com.br/doku.php?id=treinamentos:livre:processos:processo_de_gestao_de_micromedicao" text:style-name="Internet_20_link" text:visited-style-name="Visited_20_Internet_20_Link">Processo de Gestão de Micromedição</text:a></text:span>  acesse o link associado ao nome.</text:p>
          </table:table-cell>
        </table:table-row>
      </table:table>
      <text:p text:style-name="Text_20_body"><text:line-break/></text:p>
      <text:h text:style-name="Heading_20_3" text:outline-level="3"><text:bookmark-start text:name="__RefHeading___funcionalidade_dos_botoes_7"/><text:bookmark-start text:name="funcionalidade_dos_botoes"/>Funcionalidade dos Botões<text:bookmark-end text:name="__RefHeading___funcionalidade_dos_botoes_7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7991666666667cm" svg:height="0.44979166666667cm"><draw:image xlink:href="Pictures/6ee24631ffefd502f2ad796a3740dc5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remover o item marcado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atualização do motivo de não aceitação de encerramento de Ordem de Serviço cadastrada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8"/><text:bookmark-start text:name="referencias"/>Referências<text:bookmark-end text:name="__RefHeading___referencias_8"/><text:bookmark-end text:name="referencias"/></text:h>
      <text:p text:style-name="Text_20_body"><text:span text:style-name="Strong_20_Emphasis"><text:a xlink:type="simple" xlink:href="https://gsan.com.br/doku.php?id=postgres:cobranca:uc1172" text:style-name="Internet_20_link" text:visited-style-name="Visited_20_Internet_20_Link">Manter Motivo de Não Aceitação Encerramento de OS</text:a></text:span></text:p>
      <text:h text:style-name="Heading_20_3" text:outline-level="3"><text:bookmark-start text:name="__RefHeading___termos_principais_9"/><text:bookmark-start text:name="termos_principais"/>Termos Principais<text:bookmark-end text:name="__RefHeading___termos_principais_9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7::59:29</meta:creation-date>
    <dc:creator>Generated</dc:creator>
    <dc:date>2026-09-16T07::59:29</dc:date>
    <dc:language>en-US</dc:language>
    <meta:editing-cycles>1</meta:editing-cycles>
    <meta:editing-duration>PT0S</meta:editing-duration>
    <dc:title>ajuda:cobranca:manter_motivo_de_nao_aceitacao_encerramento_de_os</dc:title>
  </office:meta>
</office:document-meta>
</file>