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  <manifest:file-entry manifest:media-type="image/jpeg" manifest:full-path="Pictures/57aa3648ba659a7566e3f2b83670e4e1.jpg"/>
  <manifest:file-entry manifest:media-type="image/jpeg" manifest:full-path="Pictures/abbd7827f320e6559176192e4469c893.jpg"/>
  <manifest:file-entry manifest:media-type="image/jpeg" manifest:full-path="Pictures/c7f65d9d1006c985d2d958807d21f0e1.jpg"/>
  <manifest:file-entry manifest:media-type="image/jpeg" manifest:full-path="Pictures/4844b8ce3a407ef27f02eac6e6711114.jpg"/>
  <manifest:file-entry manifest:media-type="image/png" manifest:full-path="Pictures/53c49eb7173437826f03047e8af03593.png"/>
  <manifest:file-entry manifest:media-type="image/jpeg" manifest:full-path="Pictures/719a0af5ab7baeeaa9b8bea755cddaf6.jpg"/>
  <manifest:file-entry manifest:media-type="image/jpeg" manifest:full-path="Pictures/f8573ee962dec3fca1f742803007ba27.jpg"/>
  <manifest:file-entry manifest:media-type="image/jpeg" manifest:full-path="Pictures/f41f2f084a135dc785e990ae08d7df72.jpg"/>
  <manifest:file-entry manifest:media-type="image/jpeg" manifest:full-path="Pictures/37cab774085db5ac823932999cc5d004.jpg"/>
  <manifest:file-entry manifest:media-type="image/jpeg" manifest:full-path="Pictures/1807a35bef55a17ebad10b6061d35992.jpg"/>
  <manifest:file-entry manifest:media-type="image/jpeg" manifest:full-path="Pictures/5e5b2e2deaaf5548cc773c2bf36ac67f.jpg"/>
  <manifest:file-entry manifest:media-type="image/jpeg" manifest:full-path="Pictures/4f2410081328fa2940110063af37b1f3.jpg"/>
  <manifest:file-entry manifest:media-type="image/jpeg" manifest:full-path="Pictures/3960424b6e778c6f7bb534ab6f71dd35.jpg"/>
  <manifest:file-entry manifest:media-type="image/jpeg" manifest:full-path="Pictures/295815b722e23d87ae05a4ed07c95bee.jpg"/>
  <manifest:file-entry manifest:media-type="image/png" manifest:full-path="Pictures/0f83bf3b1af46ce18e82d36b650e093c.png"/>
  <manifest:file-entry manifest:media-type="image/jpeg" manifest:full-path="Pictures/012e197bbe59a484fd2e5df6a6f2b4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cobranca:efetuar_parcelamento_de_debitos_novo"/><text:bookmark-start text:name="__RefHeading___efetuar_parcelamento_de_debitos_1"/><text:bookmark-start text:name="efetuar_parcelamento_de_debitos"/>Efetuar Parcelamento de Débitos<text:bookmark-end text:name="__RefHeading___efetuar_parcelamento_de_debitos_1"/><text:bookmark-end text:name="efetuar_parcelamento_de_debito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, que pertence ao Módulo de <text:span text:style-name="Strong_20_Emphasis"><text:a xlink:type="simple" xlink:href="https://gsan.com.br/doku.php?id=ajuda:cobranca" text:style-name="Internet_20_link" text:visited-style-name="Visited_20_Internet_20_Link">Cobranca</text:a></text:span> , permite efetuar o parcelamento dos débitos de um imóvel de uma forma mais simples e objetiva, dependendo da <text:span text:style-name="Strong_20_Emphasis">resolução de diretoria</text:span> escolhida.</text:p>
            <text:p text:style-name="Text_20_body">Ela pode ser acessada via <text:span text:style-name="Strong_20_Emphasis">Menu do Sistema</text:span>, no caminho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ca</text:a> &gt; <text:a xlink:type="simple" xlink:href="https://gsan.com.br/doku.php?id=ajuda:cobranca:parcelamento" text:style-name="Internet_20_link" text:visited-style-name="Visited_20_Internet_20_Link">Parcelamento</text:a> &gt; Efetuar Parcelamento de Débitos Novo</text:span>. Feito isso, o sistema visualiza a tela a seguir:</text:p>
          </table:table-cell>
        </table:table-row>
      </table:table>
      <text:p text:style-name="Text_20_body"><text:line-break/></text:p>
      <text:h text:style-name="Heading_20_2" text:outline-level="2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271875cm" svg:height="19.84375cm"><draw:image xlink:href="Pictures/57aa3648ba659a7566e3f2b83670e4e1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Na tela acima, no campo obrigatório <text:span text:style-name="Strong_20_Emphasis">Matrícula do Imóvel</text:span> (assinalado com um asterisco <text:span text:style-name="Strong_20_Emphasis"><text:span text:style-name="">vermelho</text:span></text:span>) informe a matrícula do imóvel o qual você deseja efetuar o parcelamento dos débitos ou clique em <draw:frame draw:style-name="media" draw:name="2" text:anchor-type="as-char" draw:z-index="2" svg:width="0.714375cm" svg:height="0.84666666666667cm"><draw:image xlink:href="Pictures/abbd7827f320e6559176192e4469c893.jpg" xlink:type="simple" xlink:show="embed" xlink:actuate="onLoad"/></draw:frame> para pesquisá-lo <text:span text:style-name="Strong_20_Emphasis"><text:a xlink:type="simple" xlink:href="https://gsan.com.br/doku.php?id=ajuda:pesquisar_imovel" text:style-name="Internet_20_link" text:visited-style-name="Visited_20_Internet_20_Link">AQUI</text:a></text:span>.</text:p>
            <text:p text:style-name="Text_20_body">Feito isso, o <text:span text:style-name="Strong_20_Emphasis">Cliente Responsável pelo Parcelamento</text:span> é preenchido com o <text:span text:style-name="Emphasis">cliente usuário do imóvel</text:span>, permitindo alteração. Caso não seja o cliente usuário o responsável pelo parcelamento, é preciso informá-lo de forma manual. Se o cliente tiver <text:span text:style-name="Strong_20_Emphasis">CPF</text:span> ou <text:span text:style-name="Strong_20_Emphasis">Telefone</text:span> associados na base de dados, os campos <text:span text:style-name="Strong_20_Emphasis">CPF</text:span> e <text:span text:style-name="Strong_20_Emphasis">Telefone</text:span> são preenchidos automaticamente.</text:p>
            <text:p text:style-name="Text_20_body">Preenchidos os campos, o quadro <text:span text:style-name="Strong_20_Emphasis">Dados do Imóvel</text:span> visualiza os dados do imóvel selecionado. Para visualizar seus débitos, é preciso escolher obrigatorimente a <text:span text:style-name="Strong_20_Emphasis">RD do Parcelamento</text:span> e clicar em <draw:frame draw:style-name="media" draw:name="3" text:anchor-type="as-char" draw:z-index="3" svg:width="3.1220833333333cm" style:rel-width="100%" svg:height="0.50270833333333cm" style:rel-height="scale"><draw:image xlink:href="Pictures/c7f65d9d1006c985d2d958807d21f0e1.jpg" xlink:type="simple" xlink:show="embed" xlink:actuate="onLoad"/></draw:frame>. Feito isso, o sistema acessa a próxima tela:</text:p>
          </table:table-cell>
        </table:table-row>
      </table:table>
      <text:p text:style-name="Text_20_body"><text:line-break/></text:p>
      <text:p text:style-name="Text_20_body"><draw:frame draw:style-name="PluginODTAutoStyle_Frame_12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4" text:anchor-type="paragraph" draw:z-index="4" svg:width="16.906875cm" svg:height="37.7825cm"><draw:image xlink:href="Pictures/4844b8ce3a407ef27f02eac6e6711114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cima, vemos a tela com os <text:span text:style-name="Emphasis">links</text:span> <text:span text:style-name="Strong_20_Emphasis">Dados do Imóvel</text:span> e <text:span text:style-name="Strong_20_Emphasis">Lista de Débitos Imóvel</text:span> clicados e expandidos. Como dissemos, a visualização dos débitos do imóvel depende da resolução de diretoria (<text:span text:style-name="Strong_20_Emphasis">RD</text:span>) escolhida. Caso seja selecionada outra <text:span text:style-name="Strong_20_Emphasis">RD</text:span>, os débitos podem mudar.</text:p>
            <text:p text:style-name="Text_20_body">No campo <text:span text:style-name="Strong_20_Emphasis">Intervalo do Parcelamento</text:span> informe opcionalmente, no formato MM/AAAA, a data de referência inicial e final do parcelamento. Já no campo <text:span text:style-name="Strong_20_Emphasis">Considerar Contas em Revisão?</text:span> informe obrigatoriamente se as contas em revisão devem ser consideradas na composição do parcelamento. Caso decida que <text:span text:style-name="Emphasis">Sim</text:span>, é preciso selecionar um <text:span text:style-name="Strong_20_Emphasis">Motivo da Revisão</text:span> logo abaixo. O campo <text:span text:style-name="Strong_20_Emphasis">Considerar Acréscimos por Impontualidade?</text:span> também é obrigatório e define se os acréscimos podem ser parcelados.</text:p>
            <text:p text:style-name="Text_20_body">Voltando ao quadro <text:span text:style-name="Strong_20_Emphasis">Lista de Débitos Imóvel</text:span>, clicando nos <text:span text:style-name="Emphasis">links</text:span> das contas na coluna <text:span text:style-name="Strong_20_Emphasis">Mês/Ano</text:span> é possível consultar os detalhes da respectiva conta <text:span text:style-name="Strong_20_Emphasis"><text:a xlink:type="simple" xlink:href="https://gsan.com.br/doku.php?id=ajuda:consultar_conta" text:style-name="Internet_20_link" text:visited-style-name="Visited_20_Internet_20_Link">AQUI</text:a></text:span>. Na coluna <text:span text:style-name="Strong_20_Emphasis">EP</text:span>, selecione, no checkbox ao lado, a conta que servirá como entrada do parcelamento (visualizada depois no link <text:span text:style-name="Strong_20_Emphasis">Imprimir Contas EP</text:span> da tela final <text:span text:style-name="Strong_20_Emphasis"><text:a xlink:type="simple" xlink:href="https://gsan.com.br/doku.php?id=ajuda:cobranca:efetuar_parcelamento_de_debitos_casal#tela_de_sucesso" text:style-name="Internet_20_link" text:visited-style-name="Visited_20_Internet_20_Link">AQUI</text:a></text:span>). Caso nenhuma conta seja escolhida como <text:span text:style-name="Strong_20_Emphasis">EP</text:span> a entrada do parcelamento será uma guia de pagamento. Já na coluna <text:span text:style-name="Strong_20_Emphasis">NB</text:span> indique a conta que já foi paga, mas que, porém, ainda não foi baixada.</text:p>
            <text:p text:style-name="Text_20_body">Definidos os parâmetros do parcelamento na aba <text:span text:style-name="Strong_20_Emphasis">Débitos</text:span> clique em <draw:frame draw:style-name="media" draw:name="5" text:anchor-type="as-char" draw:z-index="5" svg:width="2.1166666666667cm" style:rel-width="100%" svg:height="0.555625cm" style:rel-height="scale"><draw:image xlink:href="Pictures/53c49eb7173437826f03047e8af03593.png" xlink:type="simple" xlink:show="embed" xlink:actuate="onLoad"/></draw:frame> para acessar a aba <text:span text:style-name="Strong_20_Emphasis">Negociação</text:span>:</text:p>
          </table:table-cell>
        </table:table-row>
      </table:table>
      <text:p text:style-name="Text_20_body"><text:line-break/></text:p>
      <text:p text:style-name="Text_20_body"><draw:frame draw:style-name="PluginODTAutoStyle_Frame_19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6" text:anchor-type="paragraph" draw:z-index="6" svg:width="16.404166666667cm" svg:height="26.405416666667cm"><draw:image xlink:href="Pictures/719a0af5ab7baeeaa9b8bea755cddaf6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Agora, na aba <text:span text:style-name="Strong_20_Emphasis">Negociação</text:span>, o quadro <text:span text:style-name="Strong_20_Emphasis">Opção de Pagamento à vista</text:span> visualiza as condições do pagamento à vista. Clicando em <draw:frame draw:style-name="media" draw:name="7" text:anchor-type="as-char" draw:z-index="7" svg:width="3.2279166666667cm" style:rel-width="100%" svg:height="0.58208333333333cm" style:rel-height="scale"><draw:image xlink:href="Pictures/f8573ee962dec3fca1f742803007ba27.jpg" xlink:type="simple" xlink:show="embed" xlink:actuate="onLoad"/></draw:frame> você visualiza o <text:span text:style-name="Strong_20_Emphasis">PDF</text:span> para impressão do extrato dos débitos correspondente conforme exemplo <text:span text:style-name="Strong_20_Emphasis"><text:a xlink:type="simple" xlink:href="https://gsan.com.br/doku.php?id=ajuda:cobranca:efetuar_parcelamento_de_debitos_casal#pagamento_a_vista" text:style-name="Internet_20_link" text:visited-style-name="Visited_20_Internet_20_Link">AQUI</text:a></text:span>.</text:p>
            <text:p text:style-name="Text_20_body">Já os botões <draw:frame draw:style-name="media" draw:name="8" text:anchor-type="as-char" draw:z-index="8" svg:width="7.2495833333333cm" style:rel-width="100%" svg:height="0.60854166666667cm" style:rel-height="scale"><draw:image xlink:href="Pictures/f41f2f084a135dc785e990ae08d7df72.jpg" xlink:type="simple" xlink:show="embed" xlink:actuate="onLoad"/></draw:frame> servem, respectivamente, para recalcular os campos <text:span text:style-name="Strong_20_Emphasis">Valor da Entrada</text:span> e <text:span text:style-name="Strong_20_Emphasis">Percentual da Entrada</text:span>; o segundo calculando a entrada <text:span text:style-name="Emphasis">igual</text:span> à prestação; o primeiro, também recalculando o valor da prestação, baseado no valor da entrada.</text:p>
            <text:p text:style-name="Text_20_body">Depois disso, no quadro <text:span text:style-name="Strong_20_Emphasis">Parcelamento de Débitos</text:span> selecione a melhor opção de parcelamento para você e clique em <draw:frame draw:style-name="media" draw:name="9" text:anchor-type="as-char" draw:z-index="9" svg:width="1.6933333333333cm" svg:height="0.52916666666667cm"><draw:image xlink:href="Pictures/37cab774085db5ac823932999cc5d004.jpg" xlink:type="simple" xlink:show="embed" xlink:actuate="onLoad"/></draw:frame>. Caso queira antes ver a simulação do parcelamento, depois de selecionar sua escolha clique em <draw:frame draw:style-name="media" draw:name="10" text:anchor-type="as-char" draw:z-index="10" svg:width="0.74083333333333cm" svg:height="0.68791666666667cm"><draw:image xlink:href="Pictures/1807a35bef55a17ebad10b6061d35992.jpg" xlink:type="simple" xlink:show="embed" xlink:actuate="onLoad"/></draw:frame> e visualize a simulação conforme exemplo <text:span text:style-name="Strong_20_Emphasis"><text:a xlink:type="simple" xlink:href="https://gsan.com.br/doku.php?id=ajuda:cobranca:efetuar_parcelamento_de_debitos_casal#simulacao_de_parcelamento" text:style-name="Internet_20_link" text:visited-style-name="Visited_20_Internet_20_Link">AQUI</text:a>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26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11" text:anchor-type="paragraph" draw:z-index="11" svg:width="20.108333333333cm" style:rel-width="100%" svg:height="4.2597916666667cm" style:rel-height="scale"><draw:image xlink:href="Pictures/5e5b2e2deaaf5548cc773c2bf36ac67f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tablealignleft">Finalizado o parcelamento, você pode tanto imprimir o termo de parcelamento (modelo <text:span text:style-name="Strong_20_Emphasis"><text:a xlink:type="simple" xlink:href="https://gsan.com.br/doku.php?id=ajuda:cobranca:efetuar_parcelamento_de_debitos_casal#termo_do_parcelamento" text:style-name="Internet_20_link" text:visited-style-name="Visited_20_Internet_20_Link">AQUI</text:a></text:span>) quanto imprimir as contas escolhidas como entrada de parcelamento no quadro <text:span text:style-name="Strong_20_Emphasis">Lista de Débitos Imóvel</text:span>, coluna <text:span text:style-name="Strong_20_Emphasis">EP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termo_do_parcelamento_4"/><text:bookmark-start text:name="termo_do_parcelamento"/>Termo do Parcelamento<text:bookmark-end text:name="__RefHeading___termo_do_parcelamento_4"/><text:bookmark-end text:name="termo_do_parcelamento"/></text:h>
      <text:p text:style-name="Text_20_body"><draw:frame draw:style-name="PluginODTAutoStyle_Frame_33_text_frame" draw:name="Frame5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frame draw:style-name="mediacenter" draw:name="12" text:anchor-type="paragraph" draw:z-index="12" svg:width="26.458333333333cm" style:rel-width="100%" svg:height="28.462429492345cm" style:rel-height="scale"><draw:image xlink:href="Pictures/4f2410081328fa2940110063af37b1f3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agamento_a_vista_5"/><text:bookmark-start text:name="pagamento_a_vista"/>Pagamento à vista<text:bookmark-end text:name="__RefHeading___pagamento_a_vista_5"/><text:bookmark-end text:name="pagamento_a_vista"/></text:h>
      <text:p text:style-name="Text_20_body"><draw:frame draw:style-name="PluginODTAutoStyle_Frame_37_text_frame" draw:name="Frame6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<draw:frame draw:style-name="mediacenter" draw:name="13" text:anchor-type="paragraph" draw:z-index="13" svg:width="26.458333333333cm" style:rel-width="100%" svg:height="31.944586312564cm" style:rel-height="scale"><draw:image xlink:href="Pictures/3960424b6e778c6f7bb534ab6f71dd35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simulacao_de_parcelamento_6"/><text:bookmark-start text:name="simulacao_de_parcelamento"/>Simulação de Parcelamento<text:bookmark-end text:name="__RefHeading___simulacao_de_parcelamento_6"/><text:bookmark-end text:name="simulacao_de_parcelamento"/></text:h>
      <text:p text:style-name="Text_20_body"><draw:frame draw:style-name="PluginODTAutoStyle_Frame_41_text_frame" draw:name="Frame7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<draw:frame draw:style-name="media" draw:name="14" text:anchor-type="as-char" draw:z-index="14" svg:width="26.458333333333cm" style:rel-width="100%" svg:height="34.734816971714cm" style:rel-height="scale"><draw:image xlink:href="Pictures/295815b722e23d87ae05a4ed07c95bee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funcionalidade_dos_botoes_7"/><text:bookmark-start text:name="funcionalidade_dos_botoes"/>Funcionalidade dos Botões<text:bookmark-end text:name="__RefHeading___funcionalidade_dos_botoes_7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3.1220833333333cm" style:rel-width="100%" svg:height="0.50270833333333cm" style:rel-height="scale"><draw:image xlink:href="Pictures/c7f65d9d1006c985d2d958807d21f0e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isualiza os débitos do imóvel de acordo com a escolha obrigatória da <text:span text:style-name="Strong_20_Emphasis">RD do Parcelamento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2.1166666666667cm" style:rel-width="100%" svg:height="0.555625cm" style:rel-height="scale"><draw:image xlink:href="Pictures/53c49eb7173437826f03047e8af03593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vança para a próxima ab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1.7991666666667cm" svg:height="0.47625cm"><draw:image xlink:href="Pictures/0f83bf3b1af46ce18e82d36b650e093c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lcula os campos <text:span text:style-name="Strong_20_Emphasis">Valor da Entrada</text:span> e <text:span text:style-name="Strong_20_Emphasis">Percentual da Entrada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7.9375cm" style:rel-width="100%" svg:height="0.81310975609756cm" style:rel-height="scale"><draw:image xlink:href="Pictures/012e197bbe59a484fd2e5df6a6f2b452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lcula os campos <text:span text:style-name="Strong_20_Emphasis">Valor da Entrada</text:span> e <text:span text:style-name="Strong_20_Emphasis">Percentual da Entrada</text:span> leevando em conta a entrada igual à prestação.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1.6933333333333cm" svg:height="0.52916666666667cm"><draw:image xlink:href="Pictures/37cab774085db5ac823932999cc5d004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fetua o parcelamento.</text:p>
          </table:table-cell>
        </table:table-row>
      </table:table>
      <text:h text:style-name="Heading_20_2" text:outline-level="2"><text:bookmark-start text:name="__RefHeading___referencias_8"/><text:bookmark-start text:name="referencias"/>Referências<text:bookmark-end text:name="__RefHeading___referencias_8"/><text:bookmark-end text:name="referencias"/></text:h>
      <text:p text:style-name="Text_20_body"><text:span text:style-name="Strong_20_Emphasis"><text:a xlink:type="simple" xlink:href="https://gsan.com.br/doku.php?id=postgres:cobranca:uc0214" text:style-name="Internet_20_link" text:visited-style-name="Visited_20_Internet_20_Link">Efetuar Parcelamento de Débitos</text:a></text:span></text:p>
      <text:h text:style-name="Heading_20_2" text:outline-level="2"><text:bookmark-start text:name="__RefHeading___termos_principais_9"/><text:bookmark-start text:name="termos_principais"/>Termos Principais<text:bookmark-end text:name="__RefHeading___termos_principais_9"/><text:bookmark-end text:name="termos_principais"/></text:h>
      <text:p text:style-name="Text_20_body"><text:span text:style-name="Strong_20_Emphasis"><text:a xlink:type="simple" xlink:href="https://gsan.com.br/doku.php?id=ajuda:cobranca" text:style-name="Internet_20_link" text:visited-style-name="Visited_20_Internet_20_Link">Cobrança</text:a></text:span></text:p>
      <text:p text:style-name="Text_20_body"><text:span text:style-name="Strong_20_Emphasis"><text:a xlink:type="simple" xlink:href="https://gsan.com.br/doku.php?id=ajuda:cobranca:parcelamento" text:style-name="Internet_20_link" text:visited-style-name="Visited_20_Internet_20_Link">Parcelamento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21::10:46</meta:creation-date>
    <dc:creator>Generated</dc:creator>
    <dc:date>2026-09-13T21::10:46</dc:date>
    <dc:language>en-US</dc:language>
    <meta:editing-cycles>1</meta:editing-cycles>
    <meta:editing-duration>PT0S</meta:editing-duration>
    <dc:title>ajuda:cobranca:efetuar_parcelamento_de_debitos_novo</dc:title>
  </office:meta>
</office:document-meta>
</file>