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7b130d877e1a1b1824663b98c89446.png"/>
  <manifest:file-entry manifest:media-type="image/png" manifest:full-path="Pictures/5db2a9273e3e582a5ce5f15e518b3374.png"/>
  <manifest:file-entry manifest:media-type="image/png" manifest:full-path="Pictures/974413ecab1d939e799d7304fb153d40.png"/>
  <manifest:file-entry manifest:media-type="image/gif" manifest:full-path="Pictures/8fb21656a5cd9bfdcf4bc167f8eb632e.gif"/>
  <manifest:file-entry manifest:media-type="image/gif" manifest:full-path="Pictures/4a1d013358fec02f62fd9128287614a7.gif"/>
  <manifest:file-entry manifest:media-type="image/gif" manifest:full-path="Pictures/7d683db972d9051c5dfecc78c7cc997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obranca"><draw:frame draw:style-name="mediaright" draw:name="0" text:anchor-type="paragraph" draw:z-index="0" svg:width="5.2916666666667cm" style:rel-width="100%" svg:height="3.950233281493cm" style:rel-height="scale"><draw:image xlink:href="Pictures/d87b130d877e1a1b1824663b98c89446.png" xlink:type="simple" xlink:show="embed" xlink:actuate="onLoad"/></draw:frame></draw:a></text:p>
      <text:h text:style-name="Heading_20_1" text:outline-level="1"><text:bookmark text:name="ajuda:cobranca:consultar_resumo_da_negativacao"/><text:bookmark-start text:name="__RefHeading___consultar_resumo_da_negativacao_1"/><text:bookmark-start text:name="consultar_resumo_da_negativacao"/>Consultar Resumo da Negativação<text:bookmark-end text:name="__RefHeading___consultar_resumo_da_negativacao_1"/><text:bookmark-end text:name="consultar_resumo_da_negativacao"/></text:h>
      <text:p text:style-name="Text_20_body">O objetivo desta funcionalidade é consultar resumo analítico e sintético da negativação, podendo ser acessada no caminho 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ca</text:a> &gt; <text:a xlink:type="simple" xlink:href="https://gsan.com.br/doku.php?id=ajuda:cobranca:negativacao" text:style-name="Internet_20_link" text:visited-style-name="Visited_20_Internet_20_Link">Negativação</text:a> &gt; Consultar Resumo da Negativação.</text:p>
      <text:p text:style-name="Text_20_body">O usuário seleciona a opção “Consultar Resumo da Negativação”, e informa os dados para consulta, onde a geração podem ser apresentadas seguintes opções:</text:p>
      <text:list text:style-name="List_20_1" text:continue-numbering="false">
        <text:list-item>
          <text:p text:style-name="List_20_1_Content_First"> Analítico;</text:p>
        </text:list-item>
        <text:list-item>
          <text:p text:style-name="List_20_1_Content_Last"> Sintético.</text:p>
        </text:list-item>
      </text:list>
      <text:p text:style-name="Text_20_body">Informe os parâmetros que julgar necessários e clique no botão <draw:frame draw:style-name="media" draw:name="1" text:anchor-type="as-char" draw:z-index="1" svg:width="2.9104166666667cm" style:rel-width="100%" svg:height="0.52916666666667cm" style:rel-height="scale"><draw:image xlink:href="Pictures/5db2a9273e3e582a5ce5f15e518b3374.png" xlink:type="simple" xlink:show="embed" xlink:actuate="onLoad"/></draw:frame>.</text:p>
      <text:p text:style-name="Text_20_body"><draw:frame draw:style-name="media" draw:name="2" text:anchor-type="as-char" draw:z-index="2" svg:width="18.547291666667cm" style:rel-width="100%" svg:height="33.046458333333cm" style:rel-height="scale"><draw:image xlink:href="Pictures/974413ecab1d939e799d7304fb153d40.png" xlink:type="simple" xlink:show="embed" xlink:actuate="onLoad"/></draw:frame>
<text:line-break/></text:p>
      <text:h text:style-name="Heading_20_1" text:outline-level="1"><text:bookmark-start text:name="__RefHeading___preenchimento_dos_campos_2"/><text:bookmark-start text:name="preenchimento_dos_campos"/>Preenchimento dos Campos<text:bookmark-end text:name="__RefHeading___preenchimento_dos_campos_2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Tipo Relatório</text:p>
          </table:table-cell>
          <table:table-cell office:value-type="string" table:style-name="tablecell">
            <text:p text:style-name="tablealignleft">Selecione uma das opções:<text:line-break/>Analítico; ou<text:line-break/>Sintético.</text:p>
          </table:table-cell>
        </table:table-row>
        <table:table-row>
          <table:table-cell office:value-type="string" table:style-name="tablecell">
            <text:p text:style-name="tablealignleft">Negativador(*)</text:p>
          </table:table-cell>
          <table:table-cell office:value-type="string" table:style-name="tablecell">
            <text:p text:style-name="tablealignleft">Campo obrigatório - Selecione uma das opções disponibilizada pelo sistema.</text:p>
          </table:table-cell>
        </table:table-row>
        <table:table-row>
          <table:table-cell office:value-type="string" table:style-name="tablecell">
            <text:p text:style-name="tablealignleft">Período do Envio da Negativação</text:p>
          </table:table-cell>
          <table:table-cell office:value-type="string" table:style-name="tablecell">
            <text:p text:style-name="tablealignleft">Informe as datas referentes ao período de envio da negativação, no formato dd/mm/aaaa (dia, mês, ano), ou clique no botão <draw:frame draw:style-name="media" draw:name="3" text:anchor-type="as-char" draw:z-index="3" svg:width="0.42333333333333cm" svg:height="0.396875cm"><draw:image xlink:href="Pictures/8fb21656a5cd9bfdcf4bc167f8eb632e.gif" xlink:type="simple" xlink:show="embed" xlink:actuate="onLoad"/></draw:frame> para selecionar as datas desejadas.<text:line-break/>Para obter detalhes sobre o preenchimento do campo de datas, clique no hiperlink <text:a xlink:type="simple" xlink:href="https://gsan.com.br/doku.php?id=ajuda:pesquisar_calendario" text:style-name="Internet_20_link" text:visited-style-name="Visited_20_Internet_20_Link">Pesquisar Data - Calendário</text:a>.</text:p>
          </table:table-cell>
        </table:table-row>
        <table:table-row>
          <table:table-cell office:value-type="string" table:style-name="tablecell">
            <text:p text:style-name="tablealignleft">Título do Comando</text:p>
          </table:table-cell>
          <table:table-cell office:value-type="string" table:style-name="tablecell">
            <text:p text:style-name="tablealignleft">Informe o título do comando, ou clique no botão <draw:frame draw:style-name="media" draw:name="4" text:anchor-type="as-char" draw:z-index="4" svg:width="0.60854166666667cm" svg:height="0.555625cm"><draw:image xlink:href="Pictures/4a1d013358fec02f62fd9128287614a7.gif" xlink:type="simple" xlink:show="embed" xlink:actuate="onLoad"/></draw:frame> para selecionar o título desejado. O nome será exibido.<text:line-break/>Para apagar o conteúdo do campo, clique no botão <draw:frame draw:style-name="media" draw:name="5" text:anchor-type="as-char" draw:z-index="5" svg:width="0.52916666666667cm" svg:height="0.555625cm"><draw:image xlink:href="Pictures/7d683db972d9051c5dfecc78c7cc997d.gif" xlink:type="simple" xlink:show="embed" xlink:actuate="onLoad"/></draw:frame>.</text:p>
          </table:table-cell>
        </table:table-row>
        <table:table-row>
          <table:table-cell office:value-type="string" table:style-name="tablecell">
            <text:p text:style-name="tablealignleft">Grupo de Cobrança</text:p>
          </table:table-cell>
          <table:table-cell office:value-type="string" table:style-name="tablecell">
            <text:p text:style-name="tablealignleft">Para selecionar um item, clique sobre o item desejado.<text:line-break/>Para selecionar mais de um item, mantenha a tecla “Ctrl” pressionada e clique nas demais opções desejadas.</text:p>
          </table:table-cell>
        </table:table-row>
        <table:table-row>
          <table:table-cell office:value-type="string" table:style-name="tablecell">
            <text:p text:style-name="tablealignleft">Gerência Regional</text:p>
          </table:table-cell>
          <table:table-cell office:value-type="string" table:style-name="tablecell">
            <text:p text:style-name="tablealignleft">Para selecionar um item, clique sobre o item desejado.<text:line-break/>Para selecionar mais de um item, mantenha a tecla “Ctrl” pressionada e clique nas demais opções desejadas.</text:p>
          </table:table-cell>
        </table:table-row>
        <table:table-row>
          <table:table-cell office:value-type="string" table:style-name="tablecell">
            <text:p text:style-name="tablealignleft">Unidade de Negócio</text:p>
          </table:table-cell>
          <table:table-cell office:value-type="string" table:style-name="tablecell">
            <text:p text:style-name="tablealignleft">Para selecionar um item, clique sobre o item desejado.<text:line-break/>Para selecionar mais de um item, mantenha a tecla “Ctrl” pressionada e clique nas demais opções desejadas.</text:p>
          </table:table-cell>
        </table:table-row>
        <table:table-row>
          <table:table-cell office:value-type="string" table:style-name="tablecell">
            <text:p text:style-name="tablealignleft">Localidade Polo</text:p>
          </table:table-cell>
          <table:table-cell office:value-type="string" table:style-name="tablecell">
            <text:p text:style-name="tablealignleft">Informe o código da localidade, ou clique no botão <draw:frame draw:style-name="media" draw:name="6" text:anchor-type="as-char" draw:z-index="6" svg:width="0.60854166666667cm" svg:height="0.555625cm"><draw:image xlink:href="Pictures/4a1d013358fec02f62fd9128287614a7.gif" xlink:type="simple" xlink:show="embed" xlink:actuate="onLoad"/></draw:frame>, link <text:a xlink:type="simple" xlink:href="https://gsan.com.br/doku.php?id=ajuda:pesquisar_localidade" text:style-name="Internet_20_link" text:visited-style-name="Visited_20_Internet_20_Link">Pesquisar Localidade</text:a>, para selecionar a localidade desejada. O nome será exibido no campo ao lado.<text:line-break/>Para apagar o conteúdo do campo, clique no botão <draw:frame draw:style-name="media" draw:name="7" text:anchor-type="as-char" draw:z-index="7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Localidade</text:p>
          </table:table-cell>
          <table:table-cell office:value-type="string" table:style-name="tablecell">
            <text:p text:style-name="tablealignleft">Informe o código da localidade, ou clique no botão <draw:frame draw:style-name="media" draw:name="8" text:anchor-type="as-char" draw:z-index="8" svg:width="0.60854166666667cm" svg:height="0.555625cm"><draw:image xlink:href="Pictures/4a1d013358fec02f62fd9128287614a7.gif" xlink:type="simple" xlink:show="embed" xlink:actuate="onLoad"/></draw:frame>, link <text:a xlink:type="simple" xlink:href="https://gsan.com.br/doku.php?id=ajuda:pesquisar_localidade" text:style-name="Internet_20_link" text:visited-style-name="Visited_20_Internet_20_Link">Pesquisar Localidade</text:a>, para selecionar a localidade desejada. O nome será exibido no campo ao lado, para selecionar a localidade desejada. O nome será exibido no campo ao lado.<text:line-break/>Para apagar o conteúdo do campo, clique no botão <draw:frame draw:style-name="media" draw:name="9" text:anchor-type="as-char" draw:z-index="9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Setor Comercial</text:p>
          </table:table-cell>
          <table:table-cell office:value-type="string" table:style-name="tablecell">
            <text:p text:style-name="tablealignleft">Informe o código do setor comercial, ou clique no botão <draw:frame draw:style-name="media" draw:name="10" text:anchor-type="as-char" draw:z-index="10" svg:width="0.60854166666667cm" svg:height="0.555625cm"><draw:image xlink:href="Pictures/4a1d013358fec02f62fd9128287614a7.gif" xlink:type="simple" xlink:show="embed" xlink:actuate="onLoad"/></draw:frame>, link <text:a xlink:type="simple" xlink:href="https://gsan.com.br/doku.php?id=ajuda:pesquisar_setor_comercial" text:style-name="Internet_20_link" text:visited-style-name="Visited_20_Internet_20_Link">Pesquisar Setor Comercial</text:a>, para selecionar o setor desejado. O nome será exibido no campo ao lado.<text:line-break/>Para apagar o conteúdo do campo, clique no botão <draw:frame draw:style-name="media" draw:name="11" text:anchor-type="as-char" draw:z-index="11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Quadra</text:p>
          </table:table-cell>
          <table:table-cell office:value-type="string" table:style-name="tablecell">
            <text:p text:style-name="tablealignleft">Informe o número da quadra.</text:p>
          </table:table-cell>
        </table:table-row>
        <table:table-row>
          <table:table-cell office:value-type="string" table:style-name="tablecell">
            <text:p text:style-name="tablealignleft">Perfil do Imóvel</text:p>
          </table:table-cell>
          <table:table-cell office:value-type="string" table:style-name="tablecell">
            <text:p text:style-name="tablealignleft">Para selecionar um item, clique sobre o item desejado.<text:line-break/>Para selecionar mais de um item, mantenha a tecla “Ctrl” pressionada e clique nas demais opções desejadas.</text:p>
          </table:table-cell>
        </table:table-row>
        <table:table-row>
          <table:table-cell office:value-type="string" table:style-name="tablecell">
            <text:p text:style-name="tablealignleft">Categoria</text:p>
          </table:table-cell>
          <table:table-cell office:value-type="string" table:style-name="tablecell">
            <text:p text:style-name="tablealignleft">Para selecionar um item, clique sobre o item desejado.<text:line-break/>Para selecionar mais de um item, mantenha a tecla “Ctrl” pressionada e clique nas demais opções desejadas.</text:p>
          </table:table-cell>
        </table:table-row>
        <table:table-row>
          <table:table-cell office:value-type="string" table:style-name="tablecell">
            <text:p text:style-name="tablealignleft">Tipo de Cliente</text:p>
          </table:table-cell>
          <table:table-cell office:value-type="string" table:style-name="tablecell">
            <text:p text:style-name="tablealignleft">Para selecionar um item, clique sobre o item desejado.<text:line-break/>Para selecionar mais de um item, mantenha a tecla “Ctrl” pressionada e clique nas demais opções desejadas.</text:p>
          </table:table-cell>
        </table:table-row>
        <table:table-row>
          <table:table-cell office:value-type="string" table:style-name="tablecell">
            <text:p text:style-name="tablealignleft">Esfera de Poder</text:p>
          </table:table-cell>
          <table:table-cell office:value-type="string" table:style-name="tablecell">
            <text:p text:style-name="tablealignleft">Para selecionar um item, clique sobre o item desejado.<text:line-break/>Para selecionar mais de um item, mantenha a tecla “Ctrl” pressionada e clique nas demais opções desejadas.</text:p>
          </table:table-cell>
        </table:table-row>
        <table:table-row>
          <table:table-cell office:value-type="string" table:style-name="tablecell">
            <text:p text:style-name="tablealignleft">Situação Ligação de Água</text:p>
          </table:table-cell>
          <table:table-cell office:value-type="string" table:style-name="tablecell">
            <text:p text:style-name="tablealignleft">Para selecionar um item, clique sobre o item desejado.<text:line-break/>Para selecionar mais de um item, mantenha a tecla “Ctrl” pressionada e clique nas demais opções desejadas.</text:p>
          </table:table-cell>
        </table:table-row>
        <table:table-row>
          <table:table-cell office:value-type="string" table:style-name="tablecell">
            <text:p text:style-name="tablealignleft">Situação Ligação de Esgoto</text:p>
          </table:table-cell>
          <table:table-cell office:value-type="string" table:style-name="tablecell">
            <text:p text:style-name="tablealignleft">Para selecionar um item, clique sobre o item desejado.<text:line-break/>Para selecionar mais de um item, mantenha a tecla “Ctrl” pressionada e clique nas demais opções desejadas.</text:p>
          </table:table-cell>
        </table:table-row>
      </table:table>
      <text:p text:style-name="Text_20_body"><text:line-break/></text:p>
      <text:h text:style-name="Heading_20_2" text:outline-level="2"><text:bookmark-start text:name="__RefHeading___opcaoanalitico_3"/><text:bookmark-start text:name="opcaoanalitico"/>Opção: Analítico<text:bookmark-end text:name="__RefHeading___opcaoanalitico_3"/><text:bookmark-end text:name="opcaoanalitico"/></text:h>
      <text:p text:style-name="Text_20_body">Veremos a seguir os procedimentos utilizando a opção “Analítico”.</text:p>
      <text:p text:style-name="Text_20_body">Na tela de filtro, acima, Marque a opção “Analítico”, informe os parâmetros que julgar necessários e clique no botão <text:a xlink:type="simple" xlink:href="https://gsan.com.br/doku.php?id=image:http:192.168.64.215:8080_xwiki_bin_download_cobranca_consultar_resumo_da_negativacao_gerarconsulta.png_width_820" text:style-name="Internet_20_link" text:visited-style-name="Visited_20_Internet_20_Link">|alt="GerarConsulta.png"</text:a>. O sistema exibe a tela abaixo contendo os dados da geração da consulta na aba “Parâmetros” e os dados na aba “Resumo”.</text:p>
      <text:p text:style-name="Text_20_body">Clique no botão <text:a xlink:type="simple" xlink:href="https://gsan.com.br/doku.php?id=image:http:192.168.64.215:8080_xwiki_bin_download_cobranca_consultar_comandos_de_negativacao_setaadireitaavancar.png" text:style-name="Internet_20_link" text:visited-style-name="Visited_20_Internet_20_Link">|alt="SetaaDireitaAvancar.png"</text:a> para exibir a aba “Resumo”.</text:p>
      <text:p text:style-name="Text_20_body"><text:a xlink:type="simple" xlink:href="https://gsan.com.br/doku.php?id=image:cob_-_consultarresumonegativacao_-_aba_parametro.png" text:style-name="Internet_20_link" text:visited-style-name="Visited_20_Internet_20_Link">Cob - ConsultarResumoNegativacao - Aba Parametro.png</text:a></text:p>
      <text:p text:style-name="Text_20_body">Ao clicar no botão <text:a xlink:type="simple" xlink:href="https://gsan.com.br/doku.php?id=image:http:192.168.64.215:8080_xwiki_bin_download_cobranca_consultar_comandos_de_negativacao_setaadireitaavancar.png_width_820" text:style-name="Internet_20_link" text:visited-style-name="Visited_20_Internet_20_Link">|alt="SetaaDireitaAvancar.png"</text:a>, o sistema exibe a tela “Consultar Resumo da Negativação”, conforme abaixo, exibindo os hiperlinks das negativações:</text:p>
      <text:p text:style-name="Text_20_body">* Negativações Incluídas;
* Negativações Incluídas e Confirmadas; e
* Negativações Incluídas e Não Confirmadas.</text:p>
      <text:p text:style-name="Text_20_body"><text:a xlink:type="simple" xlink:href="https://gsan.com.br/doku.php?id=image:cob_-_consultarresumonegativacao_-_aba_resumo.png" text:style-name="Internet_20_link" text:visited-style-name="Visited_20_Internet_20_Link">Cob - ConsultarResumoNegativacao - Aba Resumo.png</text:a></text:p>
      <text:p text:style-name="Text_20_body">Ao clicar nos hiperlinks das negativações, o sistema expande a tela, detalhando os dados do resumo.</text:p>
      <text:p text:style-name="Text_20_body">O sistema apresenta hiperlinks para detalhamento dos quantitativos, valor e respectivos percentuais:</text:p>
      <text:p text:style-name="Text_20_body">* Pendente;
* Pago;
* Parcelado; e
* Cancelado.</text:p>
      <text:p text:style-name="Text_20_body"><text:a xlink:type="simple" xlink:href="https://gsan.com.br/doku.php?id=image:cob_-_consultarresumonegativacao_-_aba_resumoexpandido.png" text:style-name="Internet_20_link" text:visited-style-name="Visited_20_Internet_20_Link">Cob - ConsultarResumoNegativacao - Aba ResumoExpandido.png</text:a></text:p>
      <text:h text:style-name="Heading_20_2" text:outline-level="2"><text:bookmark-start text:name="__RefHeading___opcaosintetico_4"/><text:bookmark-start text:name="opcaosintetico"/>**Opção: Sintético**<text:bookmark-end text:name="__RefHeading___opcaosintetico_4"/><text:bookmark-end text:name="opcaosintetico"/></text:h>
      <text:p text:style-name="Text_20_body">Veremos a seguir os procedimentos utilizando a opção “Sintético”.</text:p>
      <text:p text:style-name="Text_20_body">Na tela de filtro, marque a opção “Sintético”, informe os parâmetros que julgar necessários e clique no botão <text:a xlink:type="simple" xlink:href="https://gsan.com.br/doku.php?id=image:http:192.168.64.215:8080_xwiki_bin_download_cobranca_consultar_resumo_da_negativacao_gerarconsulta.png_width_820" text:style-name="Internet_20_link" text:visited-style-name="Visited_20_Internet_20_Link">|alt="GerarConsulta.png"</text:a>. O sistema exibe a tela abaixo contendo os dados da geração da consulta na aba “Parâmetros” e os dados na aba “Resumo”.</text:p>
      <text:p text:style-name="Text_20_body">Clique no botão <text:a xlink:type="simple" xlink:href="https://gsan.com.br/doku.php?id=image:http:192.168.64.215:8080_xwiki_bin_download_cobranca_consultar_comandos_de_negativacao_setaadireitaavancar.png" text:style-name="Internet_20_link" text:visited-style-name="Visited_20_Internet_20_Link">|alt="SetaaDireitaAvancar.png"</text:a> para exibir a aba “Resumo”.</text:p>
      <text:p text:style-name="Text_20_body"><text:a xlink:type="simple" xlink:href="https://gsan.com.br/doku.php?id=image:cob_-_consultarresumonegativacao_-_aba_parametro.png" text:style-name="Internet_20_link" text:visited-style-name="Visited_20_Internet_20_Link">Cob - ConsultarResumoNegativacao - Aba Parametro.png</text:a></text:p>
      <text:p text:style-name="Text_20_body">Ao clicar no botão <text:a xlink:type="simple" xlink:href="https://gsan.com.br/doku.php?id=image:http:192.168.64.215:8080_xwiki_bin_download_cobranca_consultar_comandos_de_negativacao_setaadireitaavancar.png_width_820" text:style-name="Internet_20_link" text:visited-style-name="Visited_20_Internet_20_Link">|alt="SetaaDireitaAvancar.png"</text:a>, o sistema exibe a tela “Consultar Resumo da Negativação”, conforme abaixo, exibindo os hiperlinks das negativações:</text:p>
      <text:p text:style-name="Text_20_body">* Negativações Incluídas;
* Negativações Incluídas e Confirmadas; e
* Negativações Incluídas e Não Confirmadas.</text:p>
      <text:p text:style-name="Text_20_body"><text:a xlink:type="simple" xlink:href="https://gsan.com.br/doku.php?id=image:cob_-_consultarresumonegativacao_-_sintetico_-_aba_resumo.png" text:style-name="Internet_20_link" text:visited-style-name="Visited_20_Internet_20_Link">Cob - ConsultarResumoNegativacao - Sintetico - Aba Resumo.png</text:a></text:p>
      <text:p text:style-name="Text_20_body">Ao clicar nos hiperlinks das negativações, o sistema expande a tela, detalhando os dados do resumo.</text:p>
      <text:p text:style-name="Text_20_body">O sistema apresenta hiperlinks para detalhamento dos quantitativos, valor e respectivos percentuais:</text:p>
      <text:p text:style-name="Text_20_body">* Pendente;
* Pago;
* Parcelado; e
* Cancelado.</text:p>
      <text:p text:style-name="Text_20_body"><text:a xlink:type="simple" xlink:href="https://gsan.com.br/doku.php?id=image:cob_-_consultarresumonegativacao_-_sintetico_-_aba_parametro.png" text:style-name="Internet_20_link" text:visited-style-name="Visited_20_Internet_20_Link">Cob - ConsultarResumoNegativacao - Sintetico - Aba Parametro.png</text:a></text:p>
      <text:p text:style-name="Text_20_body">Ao clicar no hiperlink “Pendente” será exibido o detalhamento:</text:p>
      <text:p text:style-name="Text_20_body"><text:a xlink:type="simple" xlink:href="https://gsan.com.br/doku.php?id=image:cob_-_consultarresumonegativacao_-_sintetico_-_pendente.png" text:style-name="Internet_20_link" text:visited-style-name="Visited_20_Internet_20_Link">Cob - ConsultarResumoNegativacao - Sintetico - Pendente.png</text:a></text:p>
      <text:p text:style-name="Text_20_body">Ao clicar no hiperlink “Pago” será exibido o detalhamento:</text:p>
      <text:p text:style-name="Text_20_body"><text:a xlink:type="simple" xlink:href="https://gsan.com.br/doku.php?id=image:cob_-_consultarresumonegativacao_-_sintetico_-_pago.png" text:style-name="Internet_20_link" text:visited-style-name="Visited_20_Internet_20_Link">Cob - ConsultarResumoNegativacao - Sintetico - Pago.png</text:a></text:p>
      <text:p text:style-name="Text_20_body">Ao clicar no hiperlink “Parcelado” será exibido o detalhamento:</text:p>
      <text:p text:style-name="Text_20_body"><text:a xlink:type="simple" xlink:href="https://gsan.com.br/doku.php?id=image:cob_-_consultarresumonegativacao_-_sintetico_-_parcelado.png" text:style-name="Internet_20_link" text:visited-style-name="Visited_20_Internet_20_Link">Cob - ConsultarResumoNegativacao - Sintetico - Parcelado.png</text:a></text:p>
      <text:p text:style-name="Text_20_body">Ao clicar no hiperlink “Cancelado” será exibido o detalhamento:</text:p>
      <text:p text:style-name="Text_20_body"><text:a xlink:type="simple" xlink:href="https://gsan.com.br/doku.php?id=image:cob_-_consultarresumonegativacao_-_sintetico_-_cancelado.png" text:style-name="Internet_20_link" text:visited-style-name="Visited_20_Internet_20_Link">Cob - ConsultarResumoNegativacao - Sintetico - Cancelado.png</text:a></text:p>
      <text:p text:style-name="Text_20_body">= Funcionalidade dos Botões =</text:p>
      <table:table table:style-name="Table">
        <table:table-column/>
        <table:table-row>
          <table:table-cell office:value-type="string" table:style-name="tablecell">
            <text:p text:style-name="tablealignleft">=Botão</text:p>
          </table:table-cell>
        </table:table-row>
        <table:table-row>
          <table:table-cell office:value-type="string" table:style-name="tablecell">
            <text:p text:style-name="tablealignleft"><text:a xlink:type="simple" xlink:href="https://gsan.com.br/doku.php?id=image:http:192.168.64.215:8080_xwiki_bin_download_cobranca_consultar_comandos_de_negativacao_setaadireitaavancar.png" text:style-name="Internet_20_link" text:visited-style-name="Visited_20_Internet_20_Link">|alt="SetaaDireitaAvancar.png"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gsan.com.br/doku.php?id=image:http:192.168.64.215:8080_xwiki_bin_download_cobranca_associar_conjunto_de_rotas_ao_criterio_de_cobranca_lupa.gif" text:style-name="Internet_20_link" text:visited-style-name="Visited_20_Internet_20_Link">|alt="Lupa.gif"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gsan.com.br/doku.php?id=image:http:192.168.64.215:8080_xwiki_bin_download_cobranca_associar_conjunto_de_rotas_ao_criterio_de_cobranca_borracha.gif" text:style-name="Internet_20_link" text:visited-style-name="Visited_20_Internet_20_Link">|alt="Borracha.gif"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gsan.com.br/doku.php?id=image:http:192.168.64.215:8080_xwiki_bin_download_cobranca_consultar_comandos_de_negativacao_calendario.gif" text:style-name="Internet_20_link" text:visited-style-name="Visited_20_Internet_20_Link">|alt="Calendario.gif"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gsan.com.br/doku.php?id=image:limpar.jpg" text:style-name="Internet_20_link" text:visited-style-name="Visited_20_Internet_20_Link">Limpar.jpg</text:a>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gsan.com.br/doku.php?id=image:cancelar2.jpg" text:style-name="Internet_20_link" text:visited-style-name="Visited_20_Internet_20_Link">cancelar2.jpg</text:a>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gsan.com.br/doku.php?id=image:voltar.jpg" text:style-name="Internet_20_link" text:visited-style-name="Visited_20_Internet_20_Link">Voltar.jpg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gsan.com.br/doku.php?id=image:setavoltar.png" text:style-name="Internet_20_link" text:visited-style-name="Visited_20_Internet_20_Link">SetaVoltar.png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gsan.com.br/doku.php?id=image:imprimir.png" text:style-name="Internet_20_link" text:visited-style-name="Visited_20_Internet_20_Link">Imprimir.png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gsan.com.br/doku.php?id=image:fechar.png" text:style-name="Internet_20_link" text:visited-style-name="Visited_20_Internet_20_Link">Fechar.png</text:a>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gsan.com.br/doku.php?id=image:http:192.168.64.215:8080_xwiki_bin_download_cobranca_consultar_resumo_da_negativacao_gerarconsulta.png_width_820" text:style-name="Internet_20_link" text:visited-style-name="Visited_20_Internet_20_Link">|alt="GerarConsulta.png"</text:a></text:p>
          </table:table-cell>
        </table:table-row>
      </table:table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2::10:51</meta:creation-date>
    <dc:creator>Generated</dc:creator>
    <dc:date>2026-09-13T12::10:51</dc:date>
    <dc:language>en-US</dc:language>
    <meta:editing-cycles>1</meta:editing-cycles>
    <meta:editing-duration>PT0S</meta:editing-duration>
    <dc:title>ajuda:cobranca:consultar_resumo_da_negativacao</dc:title>
  </office:meta>
</office:document-meta>
</file>