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3f9cb25beabeb396fb8727a3120f1a1b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4719dd91c49c86e3713862bcc242f68f.jpg"/>
  <manifest:file-entry manifest:media-type="image/jpeg" manifest:full-path="Pictures/f41657e4addd2f4cce398fdd43cfac8d.jpg"/>
  <manifest:file-entry manifest:media-type="image/jpeg" manifest:full-path="Pictures/e64de50ed7e6a5720c85882775583d9c.jpg"/>
  <manifest:file-entry manifest:media-type="image/jpeg" manifest:full-path="Pictures/d4217202534dd8f2e6f6e8ffa5be73c8.jpg"/>
  <manifest:file-entry manifest:media-type="image/png" manifest:full-path="Pictures/06149a2d3ce1b0e838b5a83ac49107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consultar_negociacao_de_debitos"/><text:bookmark-start text:name="__RefHeading___consultar_negociacao_de_debitos_1"/><text:bookmark-start text:name="consultar_negociacao_de_debitos"/>Consultar Negociação de Débitos<text:bookmark-end text:name="__RefHeading___consultar_negociacao_de_debitos_1"/><text:bookmark-end text:name="consultar_negociacao_de_debit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(desenvolvida para a <text:span text:style-name="Strong_20_Emphasis">MANAM</text:span>) é consultar as negociações de débitos efetuados para um imóvel. Ela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parcelamento" text:style-name="Internet_20_link" text:visited-style-name="Visited_20_Internet_20_Link">Parcelamento</text:a> &gt; Consultar Negociação de Débitos</text:span>.</text:p>
          </table:table-cell>
        </table:table-row>
      </table:table>
      <text:p text:style-name="Text_20_body">Feito isso, o sistema visualiza a tela de consult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39583333333cm" svg:height="15.213541666667cm"><draw:image xlink:href="Pictures/3f9cb25beabeb396fb8727a3120f1a1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a tela acima, informe obrigatoriamente a matrícula do imóvel ou clique no botão <draw:frame draw:style-name="media" draw:name="2" text:anchor-type="as-char" draw:z-index="2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imovel" text:style-name="Internet_20_link" text:visited-style-name="Visited_20_Internet_20_Link">Pesquisar Imóvel</text:a></text:span>, para selecionar o imóvel desejado e tecle Enter. A identificação do imóvel será exibida no campo ao lado. Para apagar o conteúdo do campo, clique no botão <draw:frame draw:style-name="media" draw:name="3" text:anchor-type="as-char" draw:z-index="3" svg:width="0.52916666666667cm" svg:height="0.555625cm"><draw:image xlink:href="Pictures/7d683db972d9051c5dfecc78c7cc997d.gif" xlink:type="simple" xlink:show="embed" xlink:actuate="onLoad"/></draw:frame> ao lado do campo em exibição. Caso o imóvel em questão possua dados de negociação, os quadros <text:span text:style-name="Strong_20_Emphasis">Dados do Imóvel</text:span>, <text:span text:style-name="Strong_20_Emphasis">Endereço de Correspondência</text:span> e <text:span text:style-name="Strong_20_Emphasis">Negociações Efetuadas para o Imóvel</text:span> são preenchidos automaticamente.</text:p>
            <text:p text:style-name="Text_20_body">Antes, o sistema executa duas validações:</text:p>
            <text:list text:style-name="Numbering_20_1" text:continue-numbering="false">
              <text:list-item>
                <text:p text:style-name="Numbering_20_1_Content_First"> Verificar existência da matrícula do imóvel:</text:p>
                <text:list text:style-name="Numbering_20_1">
                  <text:list-item>
                    <text:p text:style-name="Numbering_20_1_Content"> Caso a matrícula informada não conste no cadastro, o sistema exibe a mensagem: <text:span text:style-name="Emphasis">Matrícula inexistente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existência de parcelamentos para o imóvel:</text:p>
                <text:list text:style-name="Numbering_20_1">
                  <text:list-item>
                    <text:p text:style-name="Numbering_20_1_Content_Last"> Caso não existam negociações para o imóvel, o sistema exibe a mensagem: <text:span text:style-name="Emphasis">O imóvel não possui negociações de débitos</text:span> e</text:p>
                  </text:list-item>
                </text:list>
              </text:list-item>
            </text:list>
            <text:p text:style-name="Text_20_body">retorna para o passo correspondente no fluxo principal.</text:p>
            <text:p text:style-name="Text_20_body">Ao clicar no <text:span text:style-name="Emphasis">link</text:span> do campo <text:span text:style-name="Strong_20_Emphasis">Data</text:span>, o sistema expande a tela, visualizando os detalhes da negociação correspondente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1925cm" svg:height="24.394583333333cm"><draw:image xlink:href="Pictures/4719dd91c49c86e3713862bcc242f68f.jpg" xlink:type="simple" xlink:show="embed" xlink:actuate="onLoad"/></draw:frame></text:p></table:table-cell></table:table-row></table:table></draw:text-box></draw:frame></text:p>
      <text:p text:style-name="Text_20_body">Ao clicar no <text:span text:style-name="Emphasis">link</text:span> do campo <text:span text:style-name="Strong_20_Emphasis">Documento de Cobrança</text:span>, o sistema detalha o documento de cobrança correspondente:</text:p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17.912291666667cm" style:rel-width="100%" svg:height="29.262916666667cm" style:rel-height="scale"><draw:image xlink:href="Pictures/f41657e4addd2f4cce398fdd43cfac8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<text:span text:style-name="Strong_20_Emphasis">Atenção</text:span>: quando uma negociação de débitos é efetivada, é gerada uma carta de parcelamento contendo o código de barras e detalhes dos valores negociados. Esse documento é enviado para o e-mail informado na funcionalidade <text:span text:style-name="Strong_20_Emphasis"><text:a xlink:type="simple" xlink:href="https://gsan.com.br/doku.php?id=ajuda:cobranca:efetuar_negociacao_de_debitos" text:style-name="Internet_20_link" text:visited-style-name="Visited_20_Internet_20_Link">Efetuar Negociação de Débitos</text:a></text:span>, mediante o botão <draw:frame draw:style-name="media" draw:name="6" text:anchor-type="as-char" draw:z-index="6" svg:width="3.571875cm" style:rel-width="100%" svg:height="0.50270833333333cm" style:rel-height="scale"><draw:image xlink:href="Pictures/e64de50ed7e6a5720c85882775583d9c.jpg" xlink:type="simple" xlink:show="embed" xlink:actuate="onLoad"/></draw:frame>. Este é habilitado quando a data de vencimento da negociação for maior que a data atual e nenhum item da negociação, referente ao documento de cobrança, tenha sido pago.</text:p>
          </table:table-cell>
        </table:table-row>
      </table:table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Matrícula do Imóvel</text:p>
          </table:table-cell>
          <table:table-cell office:value-type="string" table:style-name="tablecell">
            <text:p text:style-name="tablealignleft">Informe a matrícula do imóvel, ou clique no botão 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imovel" text:style-name="Internet_20_link" text:visited-style-name="Visited_20_Internet_20_Link">Pesquisar Imóvel</text:a></text:span>, para selecionar o imóvel desejado e tecle Enter. A identificação do imóvel será exibido no campo ao lado. Para apagar o conteúdo do campo, clique no botão <draw:frame draw:style-name="media" draw:name="8" text:anchor-type="as-char" draw:z-index="8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</table:table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 dado nas bases de dados, link <text:span text:style-name="Strong_20_Emphasis"><text:a xlink:type="simple" xlink:href="https://gsan.com.br/doku.php?id=ajuda:pesquisar_imovel" text:style-name="Internet_20_link" text:visited-style-name="Visited_20_Internet_20_Link">Pesquisar Imóvel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6404166666667cm" svg:height="0.58208333333333cm"><draw:image xlink:href="Pictures/06149a2d3ce1b0e838b5a83ac491079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6.6145833333333cm" style:rel-width="100%" svg:height="0.93094135802469cm" style:rel-height="scale"><draw:image xlink:href="Pictures/e64de50ed7e6a5720c85882775583d9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nvia para o e-mail informado na funcionalidade <text:span text:style-name="Strong_20_Emphasis"><text:a xlink:type="simple" xlink:href="https://gsan.com.br/doku.php?id=ajuda:cobranca:efetuar_negociacao_de_debitos" text:style-name="Internet_20_link" text:visited-style-name="Visited_20_Internet_20_Link">Efetuar Negociação de Débitos</text:a></text:span> a carta de parcelamento contendo o código de barras e detalhes dos valores negociados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onsultar_negociacao_debitos:manam" text:style-name="Internet_20_link" text:visited-style-name="Visited_20_Internet_20_Link">Consultar Negociação de Débitos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3::48:04</meta:creation-date>
    <dc:creator>Generated</dc:creator>
    <dc:date>2026-09-15T03::48:04</dc:date>
    <dc:language>en-US</dc:language>
    <meta:editing-cycles>1</meta:editing-cycles>
    <meta:editing-duration>PT0S</meta:editing-duration>
    <dc:title>ajuda:cobranca:consultar_negociacao_de_debitos</dc:title>
  </office:meta>
</office:document-meta>
</file>