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png" manifest:full-path="Pictures/5059ccc585de9f5768de5d1962884a34.png"/>
  <manifest:file-entry manifest:media-type="image/jpeg" manifest:full-path="Pictures/8674f8d655998634ce89726ed9e410d7.jpg"/>
  <manifest:file-entry manifest:media-type="image/png" manifest:full-path="Pictures/ecd47a8a2554dcfefbe47051d5906bfb.png"/>
  <manifest:file-entry manifest:media-type="image/png" manifest:full-path="Pictures/6b7dfc699440442f9464e524aec57667.png"/>
  <manifest:file-entry manifest:media-type="image/png" manifest:full-path="Pictures/fb44323e161f72756fe27585315b30d4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gif" manifest:full-path="Pictures/8fb21656a5cd9bfdcf4bc167f8eb632e.gif"/>
  <manifest:file-entry manifest:media-type="image/png" manifest:full-path="Pictures/7a3ee5346a6dae1d0123bfe37257827a.png"/>
  <manifest:file-entry manifest:media-type="image/jpeg" manifest:full-path="Pictures/3e2a25944c3e4293f7c93c8a2354e151.jpg"/>
  <manifest:file-entry manifest:media-type="image/jpeg" manifest:full-path="Pictures/d4217202534dd8f2e6f6e8ffa5be73c8.jpg"/>
  <manifest:file-entry manifest:media-type="image/png" manifest:full-path="Pictures/06149a2d3ce1b0e838b5a83ac49107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consultar_motivo_de_nao_geracao_cobranca_por_resultado"/><text:bookmark-start text:name="__RefHeading___consultar_motivo_de_nao_geracao_cobranca_por_resultado_1"/><text:bookmark-start text:name="consultar_motivo_de_nao_geracao_cobranca_por_resultado"/>Consultar Motivo de Não Geração Cobrança por Resultado<text:bookmark-end text:name="__RefHeading___consultar_motivo_de_nao_geracao_cobranca_por_resultado_1"/><text:bookmark-end text:name="consultar_motivo_de_nao_geracao_cobranca_por_resultad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, que pertence ao Módulo <text:span text:style-name="Strong_20_Emphasis"><text:a xlink:type="simple" xlink:href="https://gsan.com.br/doku.php?id=ajuda:cobranca" text:style-name="Internet_20_link" text:visited-style-name="Visited_20_Internet_20_Link">Cobrança</text:a></text:span>, consulta o motivo de não geração de cobrança por resultado, considerando a empresa e os comandos selecionados. A funcionalidade pode ser acessada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ca</text:a> &gt; <text:a xlink:type="simple" xlink:href="https://gsan.com.br/doku.php?id=ajuda:cobranca:cobranca_por_resultado" text:style-name="Internet_20_link" text:visited-style-name="Visited_20_Internet_20_Link">Cobrança por Resultado</text:a> &gt; Consultar Motivo de Não Geração Cobrança por Resultado</text:span>.</text:p>
          </table:table-cell>
        </table:table-row>
      </table:table>
      <text:p text:style-name="Text_20_body">Feito isso, o sistema acess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98333333333cm" svg:height="13.599583333333cm"><draw:image xlink:href="Pictures/5059ccc585de9f5768de5d1962884a34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 tela acima fica expandida com o resultado da execução depois de informada a empresa de cobrança (obrigatório), e o período de inicio do ciclo e clicado no botão <draw:frame draw:style-name="media" draw:name="2" text:anchor-type="as-char" draw:z-index="2" svg:width="3.889375cm" style:rel-width="100%" svg:height="0.555625cm" style:rel-height="scale"><draw:image xlink:href="Pictures/8674f8d655998634ce89726ed9e410d7.jpg" xlink:type="simple" xlink:show="embed" xlink:actuate="onLoad"/></draw:frame>.</text:p>
            <text:p text:style-name="Text_20_body">O sistema exibe uma lista dos imóveis não incluídos, agrupando-os por motivo de não inclusão. Caso algum imóvel incluído tenha alguma conta que não conste em cobrança, ela é exibida ao lado da matrícula do imóvel com o ano/mês e o valor original da conta. Nessa tela, à matrícula do imóvel é acrescentado um HINT com os dados dos imóveis (Inscrição, Cliente Usuário, Documento Principal - CPF ou CNPJ, Situação da Ligação de Água, Situação da Ligação de Esgoto e Perfil do Imóvel). </text:p>
            <text:p text:style-name="Text_20_body">Caso a conta tenha sido incluída nas regras de cálculo dos valores para pagamento do resultado de cobrança, ela continua sendo exibida como não incluída, já que esse dado é histórico - <text:span text:style-name="Emphasis">retrato</text:span> do momento da geração do comando. Para consultar o Motivo de Não Geração, marque o checkbox desejado. Em seguida clique no botão <draw:frame draw:style-name="media" draw:name="3" text:anchor-type="as-char" draw:z-index="3" svg:width="5.6885416666667cm" style:rel-width="100%" svg:height="0.52916666666667cm" style:rel-height="scale"><draw:image xlink:href="Pictures/ecd47a8a2554dcfefbe47051d5906bfb.png" xlink:type="simple" xlink:show="embed" xlink:actuate="onLoad"/></draw:frame>.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6.430625cm" svg:height="24.817916666667cm"><draw:image xlink:href="Pictures/6b7dfc699440442f9464e524aec57667.png" xlink:type="simple" xlink:show="embed" xlink:actuate="onLoad"/></draw:frame></text:p></table:table-cell></table:table-row></table:table></draw:text-box></draw:frame></text:p>
      <text:p text:style-name="Text_20_body">Para consultar um determinado comando, clique no <text:span text:style-name="Emphasis">link</text:span> <text:span text:style-name="Strong_20_Emphasis">Comando</text:span>, na tela <text:span text:style-name="Strong_20_Emphasis">Consultar Motivo de Não Geração Cobrança por Resultado</text:span>. Feito isso, é exibida a tela abaixo:</text:p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5" text:anchor-type="paragraph" draw:z-index="5" svg:width="18.626666666667cm" style:rel-width="100%" svg:height="23.309791666667cm" style:rel-height="scale"><draw:image xlink:href="Pictures/fb44323e161f72756fe27585315b30d4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presa</text:span></text:p>
          </table:table-cell>
          <table:table-cell office:value-type="string" table:style-name="tablecell">
            <text:p text:style-name="tablealignleft">Campo obrigatório - Informe a empresa de cobrança por resultado,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 para selecionar a empresa desejada. O nome da empresa será exibido no campo ao lado.<text:line-break/>Para apagar o conteúdo do campo, clique no botão 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íodo de Inicio do Ciclo</text:span></text:p>
          </table:table-cell>
          <table:table-cell office:value-type="string" table:style-name="tablecell">
            <text:p text:style-name="tablealignleft">Informe as datas referentes ao período de inicio do ciclo, no formato dd/mm/aaaa (dia, mês, ano), ou clique no botão <draw:frame draw:style-name="media" draw:name="8" text:anchor-type="as-char" draw:z-index="8" svg:width="0.42333333333333cm" svg:height="0.396875cm"><draw:image xlink:href="Pictures/8fb21656a5cd9bfdcf4bc167f8eb632e.gif" xlink:type="simple" xlink:show="embed" xlink:actuate="onLoad"/></draw:frame> para selecionar as datas desejadas.<text:line-break/>Para obter detalhes sobre o preenchimento do campo de datas, clique no <text:span text:style-name="Emphasis">link</text:span>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nsulta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seleciona uma data válida, no formato dd/mm/aaaa (dia, mês, ano).<text:line-break/>Para obter detalhes sobre o preenchimento do campo de datas, clique no <text:span text:style-name="Emphasis">link</text:span>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3.889375cm" style:rel-width="100%" svg:height="0.555625cm" style:rel-height="scale"><draw:image xlink:href="Pictures/8674f8d655998634ce89726ed9e410d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seleciona os comandos previamente cadastr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5.6885416666667cm" style:rel-width="100%" svg:height="0.52916666666667cm" style:rel-height="scale"><draw:image xlink:href="Pictures/ecd47a8a2554dcfefbe47051d5906bf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consulta do motivo de não gera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6404166666667cm" svg:height="0.58208333333333cm"><draw:image xlink:href="Pictures/06149a2d3ce1b0e838b5a83ac491079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a tela <text:span text:style-name="Emphasis">popup</text:span>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Consultar Comandos de Conta em Cobrança por Empresa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branca:cobranca_por_resultado" text:style-name="Internet_20_link" text:visited-style-name="Visited_20_Internet_20_Link">Cobrança por Resultado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0::59:22</meta:creation-date>
    <dc:creator>Generated</dc:creator>
    <dc:date>2026-09-15T10::59:22</dc:date>
    <dc:language>en-US</dc:language>
    <meta:editing-cycles>1</meta:editing-cycles>
    <meta:editing-duration>PT0S</meta:editing-duration>
    <dc:title>ajuda:cobranca:consultar_motivo_de_nao_geracao_cobranca_por_resultado</dc:title>
  </office:meta>
</office:document-meta>
</file>