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6b34f18404c8335709682b4f215c0f40.jpg"/>
  <manifest:file-entry manifest:media-type="image/jpeg" manifest:full-path="Pictures/2fb436b4b26edf95d26c01b949effbfe.jpg"/>
  <manifest:file-entry manifest:media-type="image/jpeg" manifest:full-path="Pictures/2c9c4dd948539cff2cae146bb37c2867.jpg"/>
  <manifest:file-entry manifest:media-type="image/png" manifest:full-path="Pictures/d5bd64f5a18ca4e002f28d41fb379450.png"/>
  <manifest:file-entry manifest:media-type="image/png" manifest:full-path="Pictures/fb44323e161f72756fe27585315b30d4.pn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gif" manifest:full-path="Pictures/8fb21656a5cd9bfdcf4bc167f8eb632e.gif"/>
  <manifest:file-entry manifest:media-type="image/png" manifest:full-path="Pictures/7a3ee5346a6dae1d0123bfe37257827a.png"/>
  <manifest:file-entry manifest:media-type="image/jpeg" manifest:full-path="Pictures/809d1c3219c33efb2eb26f2d3a0fd46c.jpg"/>
  <manifest:file-entry manifest:media-type="image/jpeg" manifest:full-path="Pictures/d011e67ae221a49963027ff21aa53b64.jpg"/>
  <manifest:file-entry manifest:media-type="image/png" manifest:full-path="Pictures/53c49eb7173437826f03047e8af03593.png"/>
  <manifest:file-entry manifest:media-type="image/jpeg" manifest:full-path="Pictures/d4217202534dd8f2e6f6e8ffa5be73c8.jpg"/>
  <manifest:file-entry manifest:media-type="image/png" manifest:full-path="Pictures/11751012f5ef65aa2e4c18d58df1e0c0.png"/>
  <manifest:file-entry manifest:media-type="image/png" manifest:full-path="Pictures/06149a2d3ce1b0e838b5a83ac49107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consultar_comandos_de_conta_em_cobranca_por_empresa"/><text:bookmark-start text:name="__RefHeading___consultar_comandos_de_conta_em_cobranca_por_empresa_1"/><text:bookmark-start text:name="consultar_comandos_de_conta_em_cobranca_por_empresa"/>Consultar Comandos de Conta em Cobrança por Empresa<text:bookmark-end text:name="__RefHeading___consultar_comandos_de_conta_em_cobranca_por_empresa_1"/><text:bookmark-end text:name="consultar_comandos_de_conta_em_cobranca_por_empres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 permite consultar os comandos de conta em cobrança por empresa prestadora de serviço. Ela pode ser acessada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ca</text:a> &gt; <text:a xlink:type="simple" xlink:href="https://gsan.com.br/doku.php?id=ajuda:cobranca:cobranca_por_resultado" text:style-name="Internet_20_link" text:visited-style-name="Visited_20_Internet_20_Link">Cobrança por Resultado</text:a> &gt; Consultar Comando de Conta em Cobrança por Resultado por Empresa</text:span>.</text:p>
          </table:table-cell>
        </table:table-row>
      </table:table>
      <text:p text:style-name="Text_20_body">Feito isso, o sistema visualiza a tela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245416666667cm" svg:height="10.371666666667cm"><draw:image xlink:href="Pictures/6b34f18404c8335709682b4f215c0f40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selecione obrigatoriamente a <text:span text:style-name="Strong_20_Emphasis">Empresa</text:span> e clique em <draw:frame draw:style-name="media" draw:name="2" text:anchor-type="as-char" draw:z-index="2" svg:width="3.730625cm" style:rel-width="100%" svg:height="0.52916666666667cm" style:rel-height="scale"><draw:image xlink:href="Pictures/2fb436b4b26edf95d26c01b949effbfe.jpg" xlink:type="simple" xlink:show="embed" xlink:actuate="onLoad"/></draw:frame>.</text:p>
            <text:p text:style-name="Text_20_body"><text:span text:style-name="Strong_20_Emphasis">Atenção</text:span>: Caso preencha o campo <text:span text:style-name="Strong_20_Emphasis">Período de Início do Ciclo</text:span> e a data final seja exibida em <text:span text:style-name=""><text:span text:style-name="Strong_20_Emphasis">vermelho</text:span></text:span>, significa que o prazo já se encontra vencido. Selecionando um <text:span text:style-name="Strong_20_Emphasis">Comando</text:span> e clicando no botão <draw:frame draw:style-name="media" draw:name="3" text:anchor-type="as-char" draw:z-index="3" svg:width="2.7252083333333cm" style:rel-width="100%" svg:height="0.52916666666667cm" style:rel-height="scale"><draw:image xlink:href="Pictures/2c9c4dd948539cff2cae146bb37c2867.jpg" xlink:type="simple" xlink:show="embed" xlink:actuate="onLoad"/></draw:frame>, o sistema exibe uma tela com quatro <text:span text:style-name="Strong_20_Emphasis">Abas</text:span>. Para ver detalhes sobre cada uma delas, clique no link abaixo: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cobranca:emitir_os" text:style-name="Internet_20_link" text:visited-style-name="Visited_20_Internet_20_Link">Emitir OS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cobranca:gerar_os" text:style-name="Internet_20_link" text:visited-style-name="Visited_20_Internet_20_Link">Gerar OS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cobranca:encerrar_os" text:style-name="Internet_20_link" text:visited-style-name="Visited_20_Internet_20_Link">Encerrar OS</text:a></text:span></text:p>
              </text:list-item>
              <text:list-item>
                <text:p text:style-name="List_20_1_Content_Last"> <text:span text:style-name="Strong_20_Emphasis"><text:a xlink:type="simple" xlink:href="https://gsan.com.br/doku.php?id=ajuda:cobranca:consultar_os" text:style-name="Internet_20_link" text:visited-style-name="Visited_20_Internet_20_Link">Consultar OS</text:a></text:span></text:p>
              </text:list-item>
            </text:list>
          </table:table-cell>
        </table:table-row>
      </table:table>
      <text:p text:style-name="Text_20_body"><draw:frame draw:style-name="PluginODTAutoStyle_Frame_12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4" text:anchor-type="paragraph" draw:z-index="4" svg:width="18.0975cm" style:rel-width="100%" svg:height="11.059583333333cm" style:rel-height="scale"><draw:image xlink:href="Pictures/d5bd64f5a18ca4e002f28d41fb379450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o clicar em algum item (<text:span text:style-name="Emphasis">link</text:span>) da coluna Comando, o sistema exibe a tela com o detalhamento das contas, conforme abaixo:</text:p>
          </table:table-cell>
        </table:table-row>
      </table:table>
      <text:p text:style-name="Text_20_body"><draw:frame draw:style-name="PluginODTAutoStyle_Frame_19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5" text:anchor-type="paragraph" draw:z-index="5" svg:width="18.626666666667cm" style:rel-width="100%" svg:height="23.309791666667cm" style:rel-height="scale"><draw:image xlink:href="Pictures/fb44323e161f72756fe27585315b30d4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Não serão exibidas como enviadas as contas incluídas no comando por parcelamento ou pagamento.</text:p>
            <text:p text:style-name="Text_20_body">A funcionalidade <text:span text:style-name="Strong_20_Emphasis">Consultar Comandos de Contas em Cobrança por Empresa</text:span> foi alterada para exibir, além dos critérios informados, as faixas por intervalo de contas contendo os percentuais cadastrados referentes à quantidade de imóveis e à quantidade máxima a serem selecionados pelo comando. Também será apresentado um resumo, contendo os quantitativos de contas e imóveis selecionados, bem como o valor total da dívida e os respectivos percentuais de imóveis obtidos no comando, distribuídos por faixa cadastrada.</text:p>
            <text:p text:style-name="Text_20_body">A funcionalidade de consulta dos comandos da cobrança por resultado foi alterada para exibir as ações selecionadas em filtro, referentes as ações de cobrança impeditivas para a inclusão do imóvel na cobrança por resultado.</text:p>
          </table:table-cell>
        </table:table-row>
      </table:table>
      <text:h text:style-name="Heading_20_4" text:outline-level="4"><text:bookmark-start text:name="__RefHeading___verificar_existencia_da_empresa_3"/><text:bookmark-start text:name="verificar_existencia_da_empresa"/>Verificar existência da empresa<text:bookmark-end text:name="__RefHeading___verificar_existencia_da_empresa_3"/><text:bookmark-end text:name="verificar_existencia_da_empresa"/></text:h>
      <text:list text:style-name="List_20_1" text:continue-numbering="false">
        <text:list-item>
          <text:p text:style-name="LastListParagraph_List_20_1_Content_First"> Caso o código da empresa não exista na tabela EMPRESA, o sistema exibe a mensagem: <text:span text:style-name="Emphasis">Empresa inexistente</text:span>.</text:p>
        </text:list-item>
      </text:list>
      <text:h text:style-name="Heading_20_4" text:outline-level="4"><text:bookmark-start text:name="__RefHeading___validar_data_inicio_4"/><text:bookmark-start text:name="validar_data_inicio"/>Validar data início<text:bookmark-end text:name="__RefHeading___validar_data_inicio_4"/><text:bookmark-end text:name="validar_data_inicio"/></text:h>
      <text:list text:style-name="List_20_1" text:continue-numbering="false">
        <text:list-item>
          <text:p text:style-name="LastListParagraph_List_20_1_Content_First"> Caso a data início não seja válida ou maior que a data corrente, o sistema exibe a mensagem: <text:span text:style-name="Emphasis">Data inicial está inválido</text:span>.</text:p>
        </text:list-item>
      </text:list>
      <text:h text:style-name="Heading_20_4" text:outline-level="4"><text:bookmark-start text:name="__RefHeading___validar_data_final_5"/><text:bookmark-start text:name="validar_data_final"/>Validar data final<text:bookmark-end text:name="__RefHeading___validar_data_final_5"/><text:bookmark-end text:name="validar_data_final"/></text:h>
      <text:list text:style-name="List_20_1" text:continue-numbering="false">
        <text:list-item>
          <text:p text:style-name="LastListParagraph_List_20_1_Content_First"> Caso a data final não seja válida ou maior que a data corrente ou menor que a data inicial, o sistema exibe a mensagem: <text:span text:style-name="Emphasis">Data final está inválido</text:span>.</text:p>
        </text:list-item>
      </text:list>
      <text:h text:style-name="Heading_20_4" text:outline-level="4"><text:bookmark-start text:name="__RefHeading___verificar_se_o_comando_pode_ser_movimentado_6"/><text:bookmark-start text:name="verificar_se_o_comando_pode_ser_movimentado"/>Verificar se o comando pode ser movimentado<text:bookmark-end text:name="__RefHeading___verificar_se_o_comando_pode_ser_movimentado_6"/><text:bookmark-end text:name="verificar_se_o_comando_pode_ser_movimentado"/></text:h>
      <table:table table:style-name="Table">
        <table:table-column table:style-name="odt_auto_style_table_column_9_1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Caso o comando não tenha sido executado, o sistema exibe a mensagem: <text:span text:style-name="Emphasis">Comando não executado, não é possível movimentação de ordens de serviço</text:span>.</text:p>
              </text:list-item>
              <text:list-item>
                <text:p text:style-name="List_20_1_Content_Last"> Caso o comando tenha sido encerrado, o sistema exibe a mensagem: <text:span text:style-name="Emphasis">Comando já encerrado, não é possível movimentação de ordens de serviço</text:span>.</text:p>
              </text:list-item>
            </text:list>
          </table:table-cell>
        </table:table-row>
      </table:table>
      <text:h text:style-name="Heading_20_4" text:outline-level="4"><text:bookmark-start text:name="__RefHeading___verificar_se_o_comando_pode_ser_encerrado_7"/><text:bookmark-start text:name="verificar_se_o_comando_pode_ser_encerrado"/>Verificar se o comando pode ser encerrado<text:bookmark-end text:name="__RefHeading___verificar_se_o_comando_pode_ser_encerrado_7"/><text:bookmark-end text:name="verificar_se_o_comando_pode_ser_encerrado"/></text:h>
      <table:table table:style-name="Table">
        <table:table-column table:style-name="odt_auto_style_table_column_10_1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Caso o comando não tenha sido enviado para empresa contratada, não tenha havido a geração do arquivo texto, o sistema exibe a mensagem: <text:span text:style-name="Emphasis">Comando não foi enviado para a empresa contratada, confirma o encerramento?</text:span>; caso SIM, continua o processamento.</text:p>
              </text:list-item>
              <text:list-item>
                <text:p text:style-name="List_20_1_Content_Last"> Caso o comando tenha sido encerrado, o sistema exibe a mensagem: <text:span text:style-name="Emphasis">Comando já encerrado</text:span>.</text:p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preenchimento_dos_campos_8"/><text:bookmark-start text:name="preenchimento_dos_campos"/>Preenchimento dos Campos<text:bookmark-end text:name="__RefHeading___preenchimento_dos_campos_8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mpresa</text:span></text:p>
          </table:table-cell>
          <table:table-cell office:value-type="string" table:style-name="tablecell">
            <text:p text:style-name="tablealignleft">Campo obrigatório - Informe o código da empresa, ou selecione clicando no botão 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 ao lado do campo. O nome do serviço será exibido ao lado do campo.<text:line-break/>Para apagar o conteúdo do campo, clicar no botão <draw:frame draw:style-name="media" draw:name="7" text:anchor-type="as-char" draw:z-index="7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eríodo de Início do Ciclo</text:span></text:p>
          </table:table-cell>
          <table:table-cell office:value-type="string" table:style-name="tablecell">
            <text:p text:style-name="tablealignleft">Informe as datas referentes ao período do ciclo, o sistema faz a validação a data, no formato dd/mm/aaaa (dia, mês, ano), ou clique no botão <draw:frame draw:style-name="media" draw:name="8" text:anchor-type="as-char" draw:z-index="8" svg:width="0.42333333333333cm" svg:height="0.396875cm"><draw:image xlink:href="Pictures/8fb21656a5cd9bfdcf4bc167f8eb632e.gif" xlink:type="simple" xlink:show="embed" xlink:actuate="onLoad"/></draw:frame> para selecionar as datas desejadas.<text:line-break/>Para obter detalhes sobre o preenchimento do campo de datas, clique no <text:span text:style-name="Emphasis">link</text:span>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9"/><text:bookmark-start text:name="funcionalidade_dos_botoes"/>Funcionalidade dos Botões<text:bookmark-end text:name="__RefHeading___funcionalidade_dos_botoes_9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a data válida, no formato dd/mm/aaaa (dia, mês, ano).<text:line-break/>Para obter detalhes sobre o preenchimento do campo de datas, clique no <text:span text:style-name="Emphasis">link</text:span>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3.730625cm" style:rel-width="100%" svg:height="0.52916666666667cm" style:rel-height="scale"><draw:image xlink:href="Pictures/2fb436b4b26edf95d26c01b949effbfe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comandos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6933333333333cm" svg:height="0.555625cm"><draw:image xlink:href="Pictures/809d1c3219c33efb2eb26f2d3a0fd46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3.2808333333333cm" style:rel-width="100%" svg:height="0.555625cm" style:rel-height="scale"><draw:image xlink:href="Pictures/d011e67ae221a49963027ff21aa53b6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e encerrar comando em abert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7252083333333cm" style:rel-width="100%" svg:height="0.52916666666667cm" style:rel-height="scale"><draw:image xlink:href="Pictures/2c9c4dd948539cff2cae146bb37c286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xecuta o comando de movimentar ordem de serviç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2.1166666666667cm" style:rel-width="100%" svg:height="0.555625cm" style:rel-height="scale"><draw:image xlink:href="Pictures/53c49eb7173437826f03047e8af03593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vança para a próxima ab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3229166666667cm" svg:height="0.50270833333333cm"><draw:image xlink:href="Pictures/d4217202534dd8f2e6f6e8ffa5be73c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olt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4.0216666666667cm" style:rel-width="100%" svg:height="0.58208333333333cm" style:rel-height="scale"><draw:image xlink:href="Pictures/11751012f5ef65aa2e4c18d58df1e0c0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missão de ordem de serviç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1.6404166666667cm" svg:height="0.58208333333333cm"><draw:image xlink:href="Pictures/06149a2d3ce1b0e838b5a83ac4910799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echa a tela de consultar comando de contas em cobrança por empresa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10"/><text:bookmark-start text:name="referencias"/>Referências<text:bookmark-end text:name="__RefHeading___referencias_10"/><text:bookmark-end text:name="referencias"/></text:h>
      <text:p text:style-name="Text_20_body"><text:span text:style-name="Strong_20_Emphasis">Consultar Comandos de Conta em Cobrança por Empresa</text:span></text:p>
      <text:h text:style-name="Heading_20_3" text:outline-level="3"><text:bookmark-start text:name="__RefHeading___termos_principais_11"/><text:bookmark-start text:name="termos_principais"/>Termos Principais<text:bookmark-end text:name="__RefHeading___termos_principais_11"/><text:bookmark-end text:name="termos_principais"/></text:h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p text:style-name="Text_20_body"><text:span text:style-name="Strong_20_Emphasis"><text:a xlink:type="simple" xlink:href="https://gsan.com.br/doku.php?id=ajuda:cobranca:cobranca_por_resultado" text:style-name="Internet_20_link" text:visited-style-name="Visited_20_Internet_20_Link">Cobrança por Resultado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4::17:52</meta:creation-date>
    <dc:creator>Generated</dc:creator>
    <dc:date>2026-09-15T04::17:52</dc:date>
    <dc:language>en-US</dc:language>
    <meta:editing-cycles>1</meta:editing-cycles>
    <meta:editing-duration>PT0S</meta:editing-duration>
    <dc:title>ajuda:cobranca:consultar_comandos_de_conta_em_cobranca_por_empresa</dc:title>
  </office:meta>
</office:document-meta>
</file>