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286b57f6974bffa02a81f7a5f7cd7.png"/>
  <manifest:file-entry manifest:media-type="image/jpeg" manifest:full-path="Pictures/88034c327f886f927971b34ae1c2b5a5.jpg"/>
  <manifest:file-entry manifest:media-type="image/gif" manifest:full-path="Pictures/4a1d013358fec02f62fd9128287614a7.gif"/>
  <manifest:file-entry manifest:media-type="image/jpeg" manifest:full-path="Pictures/f672b3a8303e140e1c5e422953e8cb35.jpg"/>
  <manifest:file-entry manifest:media-type="image/jpeg" manifest:full-path="Pictures/2cfe10b1ecf85513f7297b6ad1c48bae.jpg"/>
  <manifest:file-entry manifest:media-type="image/png" manifest:full-path="Pictures/03d3c38ee4015acc4663dee14f756d01.png"/>
  <manifest:file-entry manifest:media-type="image/jpeg" manifest:full-path="Pictures/6d5067420b00a90d47ccc9ab04671570.jpg"/>
  <manifest:file-entry manifest:media-type="image/jpeg" manifest:full-path="Pictures/81d0963168b38dd1f0e5d635c98d7d7f.jpg"/>
  <manifest:file-entry manifest:media-type="image/jpeg" manifest:full-path="Pictures/dea664f6236ef47afe8ec655d76ec54b.jpg"/>
  <manifest:file-entry manifest:media-type="image/jpeg" manifest:full-path="Pictures/6ae3082daa538c553a805d446274268d.jpg"/>
  <manifest:file-entry manifest:media-type="image/jpeg" manifest:full-path="Pictures/b8a41a0331656a7a6a0c5bf7560c48bc.jpg"/>
  <manifest:file-entry manifest:media-type="image/jpeg" manifest:full-path="Pictures/4dfaea085a1ff838cfcd8a9366dcd3ce.jpg"/>
  <manifest:file-entry manifest:media-type="image/gif" manifest:full-path="Pictures/7d683db972d9051c5dfecc78c7cc997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8999745158002cm" style:rel-height="scale"><draw:image xlink:href="Pictures/77d286b57f6974bffa02a81f7a5f7cd7.png" xlink:type="simple" xlink:show="embed" xlink:actuate="onLoad"/></draw:frame></draw:a></text:p>
      <text:h text:style-name="Heading_20_1" text:outline-level="1"><text:bookmark text:name="ajuda:calcular_consumo_acumulado"/><text:bookmark-start text:name="__RefHeading___calcular_consumo_acumulado_1"/><text:bookmark-start text:name="calcular_consumo_acumulado"/>Calcular Consumo Acumulado<text:bookmark-end text:name="__RefHeading___calcular_consumo_acumulado_1"/><text:bookmark-end text:name="calcular_consumo_acumulad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calcular os valores do consumo acumulado durante um período sem leitura real, de acordo com os parâmetros informados na tela. Isto ocorre quando não é possível proceder a leitura de um imóvel por meses seguidos, o que provoca, na próxima leitura real, um acúmulo de consumo, em função da progressividade do valor das faixas tarifárias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Esta funcionalidade, criada inicialmente para a <text:span text:style-name="Strong_20_Emphasis">CAERN</text:span>, permite a automação destes cálculos no sistema, a partir da qual será possível retificar conta e/ou gerar crédito para o imóvel em questão com o resultado do cálculo do consumo acumulado.</text:p>
            <text:p text:style-name="Text_20_body">O acesso a esta funcionalidade pode ser realizado via <text:span text:style-name="Strong_20_Emphasis">Menu do sistema</text:span>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faturamento" text:style-name="Internet_20_link" text:visited-style-name="Visited_20_Internet_20_Link">Faturamento</text:a> &gt; <text:a xlink:type="simple" xlink:href="https://gsan.com.br/doku.php?id=ajuda:conta" text:style-name="Internet_20_link" text:visited-style-name="Visited_20_Internet_20_Link">Conta</text:a> &gt; Calcular Consumo Acumulado</text:span>.</text:p>
          </table:table-cell>
        </table:table-row>
      </table:table>
      <text:p text:style-name="Text_20_body">Feito isso, o sistema acessa a tela a seguir:
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6.457083333333cm" svg:height="9.604375cm"><draw:image xlink:href="Pictures/88034c327f886f927971b34ae1c2b5a5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cima, caso não exista nenhum motivo de retificação cadastrado, o campo obrigatório <text:span text:style-name="Strong_20_Emphasis">Matrícula do Imóvel</text:span> é desabilitado, com o sistema exibindo a mensagem: <text:span text:style-name="Emphasis">Não existe motivo de retificação ou tipo de crédito parametrizado para esta funcionalidade</text:span>.</text:p>
            <text:p text:style-name="Text_20_body">Campo habilitado, informe a matrícula do imóvel com nove dígitos ou clique em <draw:frame draw:style-name="media" draw:name="2" text:anchor-type="as-char" draw:z-index="2" svg:width="0.60854166666667cm" svg:height="0.555625cm"><draw:image xlink:href="Pictures/4a1d013358fec02f62fd9128287614a7.gif" xlink:type="simple" xlink:show="embed" xlink:actuate="onLoad"/></draw:frame> para <text:span text:style-name="Strong_20_Emphasis"><text:a xlink:type="simple" xlink:href="https://gsan.com.br/doku.php?id=ajuda:pesquisar_imovel" text:style-name="Internet_20_link" text:visited-style-name="Visited_20_Internet_20_Link">Pesquisar Imóvel</text:a></text:span> ao lado do campo. Depois, clique em <draw:frame draw:style-name="media" draw:name="3" text:anchor-type="as-char" draw:z-index="3" svg:width="1.9579166666667cm" svg:height="0.555625cm"><draw:image xlink:href="Pictures/f672b3a8303e140e1c5e422953e8cb35.jpg" xlink:type="simple" xlink:show="embed" xlink:actuate="onLoad"/></draw:frame>. O sistema exibe a próxima tela:</text:p>
          </table:table-cell>
        </table:table-row>
      </table:table>
      <text:p text:style-name="Text_20_body"><text:line-break/></text:p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4" text:anchor-type="paragraph" draw:z-index="4" svg:width="16.324791666667cm" svg:height="10.186458333333cm"><draw:image xlink:href="Pictures/2cfe10b1ecf85513f7297b6ad1c48bae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Agora, caso o imóvel selecionado já tenha anteriormente um <text:span text:style-name="Strong_20_Emphasis">Valor calculado do consumo acumulado</text:span>, este é visualizado no campo, conforme modelo acima, sem possibilidade de edição. Neste caso, só é possível <draw:frame draw:style-name="media" draw:name="5" text:anchor-type="as-char" draw:z-index="5" svg:width="1.7991666666667cm" svg:height="0.47625cm"><draw:image xlink:href="Pictures/03d3c38ee4015acc4663dee14f756d01.png" xlink:type="simple" xlink:show="embed" xlink:actuate="onLoad"/></draw:frame> ou <draw:frame draw:style-name="media" draw:name="6" text:anchor-type="as-char" draw:z-index="6" svg:width="1.7197916666667cm" svg:height="0.47625cm"><draw:image xlink:href="Pictures/6d5067420b00a90d47ccc9ab04671570.jpg" xlink:type="simple" xlink:show="embed" xlink:actuate="onLoad"/></draw:frame> o valor calculado, selecionando a conta no quadro <text:span text:style-name="Strong_20_Emphasis">Contas</text:span>.</text:p>
            <text:p text:style-name="Text_20_body">Caso o imóvel não tenha um <text:span text:style-name="Strong_20_Emphasis">Valor calculado do consumo acumulado</text:span>, a tela é visualizada conforme exemplo a seguir:</text:p>
          </table:table-cell>
        </table:table-row>
      </table:table>
      <text:p text:style-name="Text_20_body"><text:line-break/></text:p>
      <text:p text:style-name="Text_20_body"><draw:frame draw:style-name="PluginODTAutoStyle_Frame_21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7" text:anchor-type="paragraph" draw:z-index="7" svg:width="16.483541666667cm" svg:height="9.604375cm"><draw:image xlink:href="Pictures/81d0963168b38dd1f0e5d635c98d7d7f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Desta vez, clique em <draw:frame draw:style-name="media" draw:name="8" text:anchor-type="as-char" draw:z-index="8" svg:width="1.9579166666667cm" svg:height="0.555625cm"><draw:image xlink:href="Pictures/f672b3a8303e140e1c5e422953e8cb35.jpg" xlink:type="simple" xlink:show="embed" xlink:actuate="onLoad"/></draw:frame> para exibir o <text:span text:style-name="Strong_20_Emphasis">histórico de medição</text:span> do imóvel:</text:p>
          </table:table-cell>
        </table:table-row>
      </table:table>
      <text:p text:style-name="Text_20_body"><text:line-break/></text:p>
      <text:p text:style-name="Text_20_body"><draw:frame draw:style-name="PluginODTAutoStyle_Frame_28_text_frame" draw:name="Frame4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9" text:anchor-type="paragraph" draw:z-index="9" svg:width="16.430625cm" svg:height="13.837708333333cm"><draw:image xlink:href="Pictures/dea664f6236ef47afe8ec655d76ec54b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tablealignleft">Acima, O sistema apresenta os dados do <text:span text:style-name="Strong_20_Emphasis">Histórico de Medição do Imóvel</text:span>, correspondente à ligação de água, a partir do <text:span text:style-name="Emphasis">Ano e Mês</text:span> do faturamento corrente até o mais antigo que existir:</text:p>
            <text:list text:style-name="Numbering_20_1" text:continue-numbering="false">
              <text:list-item>
                <text:p text:style-name="Numbering_20_1_Content_First"> Mês e Ano de Referência da leitura;</text:p>
              </text:list-item>
              <text:list-item>
                <text:p text:style-name="Numbering_20_1_Content"> Data da Leitura Informada;</text:p>
              </text:list-item>
              <text:list-item>
                <text:p text:style-name="Numbering_20_1_Content"> Leitura Informada;</text:p>
              </text:list-item>
              <text:list-item>
                <text:p text:style-name="Numbering_20_1_Content"> Data da Leitura Faturada;</text:p>
              </text:list-item>
              <text:list-item>
                <text:p text:style-name="Numbering_20_1_Content"> Leitura Faturada;</text:p>
              </text:list-item>
              <text:list-item>
                <text:p text:style-name="Numbering_20_1_Content"> Consumo Cobrado;</text:p>
              </text:list-item>
              <text:list-item>
                <text:p text:style-name="Numbering_20_1_Content"> Consumo da Conta;</text:p>
              </text:list-item>
              <text:list-item>
                <text:p text:style-name="Numbering_20_1_Content_Last"> Situação da Leitura Atual.</text:p>
              </text:list-item>
            </text:list>
            <text:p text:style-name="Text_20_body"><text:line-break/></text:p>
            <text:p text:style-name="Text_20_body">Para habilitar o botão <draw:frame draw:style-name="media" draw:name="10" text:anchor-type="as-char" draw:z-index="10" svg:width="3.095625cm" style:rel-width="100%" svg:height="0.52916666666667cm" style:rel-height="scale"><draw:image xlink:href="Pictures/6ae3082daa538c553a805d446274268d.jpg" xlink:type="simple" xlink:show="embed" xlink:actuate="onLoad"/></draw:frame> é preciso selecionar apenas duas referências na coluna <text:span text:style-name="Strong_20_Emphasis">Referência</text:span> e clicar em <draw:frame draw:style-name="media" draw:name="11" text:anchor-type="as-char" draw:z-index="11" svg:width="1.7991666666667cm" svg:height="0.47625cm"><draw:image xlink:href="Pictures/03d3c38ee4015acc4663dee14f756d01.png" xlink:type="simple" xlink:show="embed" xlink:actuate="onLoad"/></draw:frame>. Feito isso, o sistema calcula a diferença entre o <text:span text:style-name="Strong_20_Emphasis">Consumo Cobrado</text:span> e o <text:span text:style-name="Strong_20_Emphasis">Consumo Calculado</text:span> em relação ao consumo acumulado no período. Se no valor total tiver créditos, o botão é habilitado:</text:p>
          </table:table-cell>
        </table:table-row>
      </table:table>
      <text:p text:style-name="Text_20_body"><text:line-break/></text:p>
      <text:p text:style-name="Text_20_body"><draw:frame draw:style-name="PluginODTAutoStyle_Frame_35_text_frame" draw:name="Frame5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frame draw:style-name="mediacenter" draw:name="12" text:anchor-type="paragraph" draw:z-index="12" svg:width="16.377708333333cm" svg:height="22.410208333333cm"><draw:image xlink:href="Pictures/b8a41a0331656a7a6a0c5bf7560c48bc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tablealignleft">No quadro <text:span text:style-name="Strong_20_Emphasis">Cálculo do Consumo Acumulado</text:span> o sistema exibe o resumo do cálculo:</text:p>
            <text:list text:style-name="Numbering_20_1" text:continue-numbering="false">
              <text:list-item>
                <text:p text:style-name="Numbering_20_1_Content_First"> Mês/Ano Inicial: <text:span text:style-name="Emphasis">Menor</text:span> referência selecionada;</text:p>
              </text:list-item>
              <text:list-item>
                <text:p text:style-name="Numbering_20_1_Content"> Mês/Ano Final: <text:span text:style-name="Emphasis">Maior</text:span> referência selecionada;</text:p>
              </text:list-item>
              <text:list-item>
                <text:p text:style-name="Numbering_20_1_Content"> Quantidade de Meses Calculados: número de meses do intervalo selecionado;</text:p>
              </text:list-item>
              <text:list-item>
                <text:p text:style-name="Numbering_20_1_Content"> Leitura: referente ao ano/mês da <text:span text:style-name="Emphasis">menor</text:span> referência selecionada (sendo a referência igual à referência anterior ao ano/mês da menor referência selecionada);</text:p>
              </text:list-item>
              <text:list-item>
                <text:p text:style-name="Numbering_20_1_Content"> Leitura para cada ocorrência do intervalo de meses selecionado: com ano/mês do intervalo;</text:p>
              </text:list-item>
              <text:list-item>
                <text:p text:style-name="Numbering_20_1_Content"> Cálculo da diferença do ano/mês da maior referência selecionada, com o ano/mês da menor referência selecionada, e o consumo calculado (diferença entre as leituras);</text:p>
              </text:list-item>
              <text:list-item>
                <text:p text:style-name="Numbering_20_1_Content"> Contas: para cada referência do intervalo selecionado:</text:p>
                <text:list text:style-name="Numbering_20_1">
                  <text:list-item>
                    <text:p text:style-name="Numbering_20_1_Content"> Conta;</text:p>
                  </text:list-item>
                  <text:list-item>
                    <text:p text:style-name="Numbering_20_1_Content"> Consumo Cobrado;</text:p>
                  </text:list-item>
                  <text:list-item>
                    <text:p text:style-name="Numbering_20_1_Content"> Valor Cobrado;</text:p>
                  </text:list-item>
                  <text:list-item>
                    <text:p text:style-name="Numbering_20_1_Content"> Consumo Calculado;</text:p>
                  </text:list-item>
                  <text:list-item>
                    <text:p text:style-name="Numbering_20_1_Content"> Valor Calculado;</text:p>
                  </text:list-item>
                  <text:list-item>
                    <text:p text:style-name="Numbering_20_1_Content"> Diferença (Valor Cobrado - Valor Calculado).</text:p>
                  </text:list-item>
                  <text:list-item>
                    <text:p text:style-name="Numbering_20_1_Content_Last"> Caso o somatório das diferenças seja <text:span text:style-name="Emphasis">positiva</text:span>, o botão <draw:frame draw:style-name="media" draw:name="13" text:anchor-type="as-char" draw:z-index="13" svg:width="3.095625cm" style:rel-width="100%" svg:height="0.52916666666667cm" style:rel-height="scale"><draw:image xlink:href="Pictures/6ae3082daa538c553a805d446274268d.jpg" xlink:type="simple" xlink:show="embed" xlink:actuate="onLoad"/></draw:frame> é habilitado.</text:p>
                  </text:list-item>
                </text:list>
              </text:list-item>
            </text:list>
            <text:p text:style-name="Text_20_body"><text:line-break/>
Clicando sobre ele, o sistema, para cada conta selecionada:</text:p>
            <text:list text:style-name="Numbering_20_1" text:continue-numbering="false">
              <text:list-item>
                <text:p text:style-name="Numbering_20_1_Content_First"> Abate do valor total do crédito, o valor total de cada conta selecionada. Abate o valor da conta do valor restante do crédito e adiciona ocorrência na lista de contas a retificar:</text:p>
                <text:list text:style-name="Numbering_20_1">
                  <text:list-item>
                    <text:p text:style-name="Numbering_20_1_Content"> Mês/Ano da conta;</text:p>
                  </text:list-item>
                  <text:list-item>
                    <text:p text:style-name="Numbering_20_1_Content"> Vencimento;</text:p>
                  </text:list-item>
                  <text:list-item>
                    <text:p text:style-name="Numbering_20_1_Content"> Valor Original: valor original da conta;</text:p>
                  </text:list-item>
                  <text:list-item>
                    <text:p text:style-name="Numbering_20_1_Content"> Valor Crédito: valor total da conta; caso o valor do crédito seja <text:span text:style-name="Emphasis">maior</text:span> que o valor da conta. Caso contrário, o valor restante do crédito;</text:p>
                  </text:list-item>
                  <text:list-item>
                    <text:p text:style-name="Numbering_20_1_Content"> Situação;</text:p>
                  </text:list-item>
                  <text:list-item>
                    <text:p text:style-name="Numbering_20_1_Content_Last"> Total do Crédito Abatido: valor acumulado de Valor Crédito para cada conta da lista acima.</text:p>
                  </text:list-item>
                </text:list>
              </text:list-item>
            </text:list>
            <text:p text:style-name="Text_20_body"><text:line-break/></text:p>
            <text:p text:style-name="Text_20_body"><text:span text:style-name="Strong_20_Emphasis">Atenção</text:span>: Caso você clique em <draw:frame draw:style-name="media" draw:name="14" text:anchor-type="as-char" draw:z-index="14" svg:width="1.7991666666667cm" svg:height="0.47625cm"><draw:image xlink:href="Pictures/03d3c38ee4015acc4663dee14f756d01.png" xlink:type="simple" xlink:show="embed" xlink:actuate="onLoad"/></draw:frame> sem selecionar nenhum conta, o sistema gera um crédito a realizar. Se você selecionar uma conta e calcular, você gera um crédito realizado direto na conta, retificando-a, conforme as validações do sistema <text:span text:style-name="Strong_20_Emphasis">AQUI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42_text_frame" draw:name="Frame6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<draw:frame draw:style-name="mediacenter" draw:name="15" text:anchor-type="paragraph" draw:z-index="15" svg:width="20.081875cm" style:rel-width="100%" svg:height="3.1485416666667cm" style:rel-height="scale"><draw:image xlink:href="Pictures/4dfaea085a1ff838cfcd8a9366dcd3ce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validacoes_do_sistema_4"/><text:bookmark-start text:name="validacoes_do_sistema"/>Validações do Sistema<text:bookmark-end text:name="__RefHeading___validacoes_do_sistema_4"/><text:bookmark-end text:name="validacoes_do_sistema"/></text:h>
      <table:table table:style-name="Table">
        <table:table-column table:style-name="odt_auto_style_table_column_15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Verificar existência da matrícula do imóvel:</text:p>
                <text:list text:style-name="Numbering_20_1">
                  <text:list-item>
                    <text:p text:style-name="Numbering_20_1_Content"> Caso a matrícula do imóvel informada não exista, o sistema exibe a mensagem <text:span text:style-name="Emphasis">Matrícula inexistente</text:span>.</text:p>
                  </text:list-item>
                </text:list>
              </text:list-item>
              <text:list-item>
                <text:p text:style-name="Numbering_20_1_Content"> Verificar existência de dados:</text:p>
                <text:list text:style-name="Numbering_20_1">
                  <text:list-item>
                    <text:p text:style-name="Numbering_20_1_Content"> Caso não existam os dados informados, o sistema exibe a mensagem <text:span text:style-name="Emphasis">Tabela «nome da tabela» inexistente</text:span>.</text:p>
                  </text:list-item>
                  <text:list-item>
                    <text:p text:style-name="Numbering_20_1_Content"> Caso a tabela esteja sem dados, o sistema exibe a mensagem <text:span text:style-name="Emphasis">Tabela «nome da tabela» sem dados para seleção</text:span>.</text:p>
                  </text:list-item>
                </text:list>
              </text:list-item>
              <text:list-item>
                <text:p text:style-name="Numbering_20_1_Content"> Verificar referências selecionadas:</text:p>
                <text:list text:style-name="Numbering_20_1">
                  <text:list-item>
                    <text:p text:style-name="Numbering_20_1_Content"> Caso não tenha selecionado nenhum intervalo de contas para referência do cálculo, o sistema exibe a mensagem <text:span text:style-name="Emphasis">É necessário selecionar intervalo de referências</text:span>.</text:p>
                  </text:list-item>
                  <text:list-item>
                    <text:p text:style-name="Numbering_20_1_Content"> Caso tenha selecionado apenas uma referência ou mais de duas referências, o sistema exibe a mensagem <text:span text:style-name="Emphasis">Selecionar intervalo com apenas duas referências</text:span>.</text:p>
                  </text:list-item>
                  <text:list-item>
                    <text:p text:style-name="Numbering_20_1_Content"> Caso alguma referência do intervalo selecionado faça parte de algum intervalo já utilizado no cálculo do consumo acumulado, o sistema exibe a mensagem <text:span text:style-name="Emphasis">Alguma referência do intervalo informado foi utilizada em cálculos anteriores</text:span></text:p>
                  </text:list-item>
                </text:list>
              </text:list-item>
              <text:list-item>
                <text:p text:style-name="Numbering_20_1_Content"> Verificar consumo negativo:</text:p>
                <text:list text:style-name="Numbering_20_1">
                  <text:list-item>
                    <text:p text:style-name="Numbering_20_1_Content"> Caso não exista alguma conta no intervalo selecionado (conta não foi faturada), o sistema exibe a mensagem <text:span text:style-name="Emphasis">Consumo inválido. Diferença entre leitura inicial e final negativo</text:span></text:p>
                  </text:list-item>
                </text:list>
              </text:list-item>
              <text:list-item>
                <text:p text:style-name="Numbering_20_1_Content"> Verificar situação das leituras:</text:p>
                <text:list text:style-name="Numbering_20_1">
                  <text:list-item>
                    <text:p text:style-name="Numbering_20_1_Content"> Caso a situação da leitura relativa à referência final e/ou à situação da leitura relativa à referência anterior à referência inicial do intervalo selecionado, não seja igual a <text:span text:style-name="Emphasis">Realizada</text:span>, o sistema exibe a mensagem <text:span text:style-name="Emphasis">Situação de leitura inválida para o intervalo selecionado</text:span>.</text:p>
                  </text:list-item>
                </text:list>
              </text:list-item>
              <text:list-item>
                <text:p text:style-name="Numbering_20_1_Content"> Verificar existência das contas:</text:p>
                <text:list text:style-name="Numbering_20_1">
                  <text:list-item>
                    <text:p text:style-name="Numbering_20_1_Content_Last"> Caso não exista alguma conta no intervalo selecionado (conta não foi faturada), o sistema exibe a mensagem <text:span text:style-name="Emphasis">Intervalo selecionado inválido. Conta não faturada</text:span>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preenchimento_dos_campos_5"/><text:bookmark-start text:name="preenchimento_dos_campos"/>Preenchimento dos Campos<text:bookmark-end text:name="__RefHeading___preenchimento_dos_campos_5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atrícula do Imóvel</text:span></text:p>
          </table:table-cell>
          <table:table-cell office:value-type="string" table:style-name="tablecell">
            <text:p text:style-name="tablealignleft">Campo obrigatório. Informe a matrícula do imóvel com nove dígitos ou clique em <draw:frame draw:style-name="media" draw:name="16" text:anchor-type="as-char" draw:z-index="16" svg:width="0.60854166666667cm" svg:height="0.555625cm"><draw:image xlink:href="Pictures/4a1d013358fec02f62fd9128287614a7.gif" xlink:type="simple" xlink:show="embed" xlink:actuate="onLoad"/></draw:frame> para <text:span text:style-name="Strong_20_Emphasis"><text:a xlink:type="simple" xlink:href="https://gsan.com.br/doku.php?id=ajuda:pesquisar_imovel" text:style-name="Internet_20_link" text:visited-style-name="Visited_20_Internet_20_Link">Pesquisar Imóvel</text:a></text:span> ao lado do campo. <text:line-break/><text:span text:style-name="Strong_20_Emphasis">Regra associada</text:span>: Caso não exista nenhum motivo de retificação cadastrado, o campo obrigatório <text:span text:style-name="Strong_20_Emphasis">Matrícula do Imóvel</text:span> é desabilitado, com o sistema exibindo a mensagem: <text:span text:style-name="Emphasis">Não existe motivo de retificação ou tipo de crédito parametrizado para esta funcionalidade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6"/><text:bookmark-start text:name="funcionalidade_dos_botoes"/>Funcionalidade dos Botões<text:bookmark-end text:name="__RefHeading___funcionalidade_dos_botoes_6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ativar as respectivas funcionalidades de pesquisa. Deve ser utilizado quando você não souber qual é o código solicit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limpar as informações existentes no campo <text:span text:style-name="Strong_20_Emphasis">Matrícula do Imóvel</text:span>, e dos campos relacion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1.9579166666667cm" svg:height="0.555625cm"><draw:image xlink:href="Pictures/f672b3a8303e140e1c5e422953e8cb35.jpg" xlink:type="simple" xlink:show="embed" xlink:actuate="onLoad"/></draw:frame></text:p>
          </table:table-cell>
          <table:table-cell office:value-type="string" table:style-name="tablecell">
            <text:p text:style-name="tablealignleft"> Clique sobre ele para carregar a tela com os dados do imóvel encontr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1.7991666666667cm" svg:height="0.47625cm"><draw:image xlink:href="Pictures/03d3c38ee4015acc4663dee14f756d01.png" xlink:type="simple" xlink:show="embed" xlink:actuate="onLoad"/></draw:frame></text:p>
          </table:table-cell>
          <table:table-cell office:value-type="string" table:style-name="tablecell">
            <text:p text:style-name="tablealignleft"> Clique sobre ele para calcular o valor do consumo acumulado já calculado anteriormente, para a conta selecionada. Ou para fazer um novo cálculo, com base nas novas contas selecionada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Clique sobre ele para atualizar o valor do consumo acumulado já calculado anteriormente, para a conta selecionad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7.9375cm" style:rel-width="100%" svg:height="1.3568376068376cm" style:rel-height="scale"><draw:image xlink:href="Pictures/6ae3082daa538c553a805d446274268d.jpg" xlink:type="simple" xlink:show="embed" xlink:actuate="onLoad"/></draw:frame></text:p>
          </table:table-cell>
          <table:table-cell office:value-type="string" table:style-name="tablecell">
            <text:p text:style-name="tablealignleft"> Botão habilitado após seleção de apenas duas referências na coluna <text:span text:style-name="Strong_20_Emphasis">Referência</text:span> e clicado em <draw:frame draw:style-name="media" draw:name="23" text:anchor-type="as-char" draw:z-index="23" svg:width="1.7991666666667cm" svg:height="0.47625cm"><draw:image xlink:href="Pictures/03d3c38ee4015acc4663dee14f756d01.png" xlink:type="simple" xlink:show="embed" xlink:actuate="onLoad"/></draw:frame>. Feito isso, o sistema calcula a diferença entre o <text:span text:style-name="Strong_20_Emphasis">Consumo Cobrado</text:span> e o <text:span text:style-name="Strong_20_Emphasis">Consumo Calculado</text:span> em relação ao consumo acumulado no período. Se no valor total tiver créditos, o botão é habilitado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7"/><text:bookmark-start text:name="referencias"/>Referências<text:bookmark-end text:name="__RefHeading___referencias_7"/><text:bookmark-end text:name="referencias"/></text:h>
      <text:p text:style-name="Text_20_body"><text:span text:style-name="Strong_20_Emphasis"><text:a xlink:type="simple" xlink:href="https://gsan.com.br/doku.php?id=postgres:faturamento:uc1934" text:style-name="Internet_20_link" text:visited-style-name="Visited_20_Internet_20_Link">Calcular Consumo Acumulado</text:a></text:span></text:p>
      <text:h text:style-name="Heading_20_2" text:outline-level="2"><text:bookmark-start text:name="__RefHeading___termos_principais_8"/><text:bookmark-start text:name="termos_principais"/>Termos Principais<text:bookmark-end text:name="__RefHeading___termos_principais_8"/><text:bookmark-end text:name="termos_principais"/></text:h>
      <text:p text:style-name="Text_20_body"><text:span text:style-name="Strong_20_Emphasis"><text:a xlink:type="simple" xlink:href="https://gsan.com.br/doku.php?id=ajuda:faturamento" text:style-name="Internet_20_link" text:visited-style-name="Visited_20_Internet_20_Link">Faturamento</text:a></text:span></text:p>
      <text:h text:style-name="Heading_20_2" text:outline-level="2"><text:bookmark-start text:name="__RefHeading___videos_9"/><text:bookmark-start text:name="videos"/>Vídeos<text:bookmark-end text:name="__RefHeading___videos_9"/><text:bookmark-end text:name="videos"/></text:h>
      <text:p text:style-name="Text_20_body"><text:span text:style-name="Strong_20_Emphasis">Calcular Consumo Acumulado</text:span>
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5::08:05</meta:creation-date>
    <dc:creator>Generated</dc:creator>
    <dc:date>2026-09-14T05::08:05</dc:date>
    <dc:language>en-US</dc:language>
    <meta:editing-cycles>1</meta:editing-cycles>
    <meta:editing-duration>PT0S</meta:editing-duration>
    <dc:title>ajuda:calcular_consumo_acumulado</dc:title>
  </office:meta>
</office:document-meta>
</file>