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69326457ff1b0b321cd1a60865f5a4.png"/>
  <manifest:file-entry manifest:media-type="image/jpeg" manifest:full-path="Pictures/31b4d7d00136aaccfa03cb8ae9976705.jpg"/>
  <manifest:file-entry manifest:media-type="image/png" manifest:full-path="Pictures/302f8c1921ced824b76dd72cbfeaa820.png"/>
  <manifest:file-entry manifest:media-type="image/jpeg" manifest:full-path="Pictures/6b86e73b8343471b4245484a183146e5.jpg"/>
  <manifest:file-entry manifest:media-type="image/png" manifest:full-path="Pictures/49c7f484cc3fefc5861b06e7331c45cb.png"/>
  <manifest:file-entry manifest:media-type="image/png" manifest:full-path="Pictures/09b895fba49124ed1ef0a6f3ff46e8b3.png"/>
  <manifest:file-entry manifest:media-type="image/png" manifest:full-path="Pictures/d82860db7b336ccfd78a85e325592a90.png"/>
  <manifest:file-entry manifest:media-type="image/png" manifest:full-path="Pictures/75c2fb0f034c3ea26911669d75b194f8.png"/>
  <manifest:file-entry manifest:media-type="image/png" manifest:full-path="Pictures/675ad4885f92827e0016d0835f524932.png"/>
  <manifest:file-entry manifest:media-type="image/png" manifest:full-path="Pictures/cec8052c88f0789ceabcd3a9c0bd0e26.png"/>
  <manifest:file-entry manifest:media-type="image/png" manifest:full-path="Pictures/ee4d007141ad0a3daf02ddb2f4c878ee.png"/>
  <manifest:file-entry manifest:media-type="image/png" manifest:full-path="Pictures/c71d49b4c3f28e26a1f40596b070c240.png"/>
  <manifest:file-entry manifest:media-type="image/png" manifest:full-path="Pictures/f17fc829fca6a70d8e2f057ae893a857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png" manifest:full-path="Pictures/bcaf12dc82fa0f2b1d0ae5b1f25b0a3a.png"/>
  <manifest:file-entry manifest:media-type="image/jpeg" manifest:full-path="Pictures/ba58efef41114e43bf5ade87ef609c29.jpg"/>
  <manifest:file-entry manifest:media-type="image/jpeg" manifest:full-path="Pictures/3ba5cef42d328a6e22fc0fb6e99766c5.jpg"/>
  <manifest:file-entry manifest:media-type="image/jpeg" manifest:full-path="Pictures/34d93f0bb157a783124003c5b9ed7bfa.jpg"/>
  <manifest:file-entry manifest:media-type="image/jpeg" manifest:full-path="Pictures/65af5501e83b70c60024c53e417e1985.jpg"/>
  <manifest:file-entry manifest:media-type="image/png" manifest:full-path="Pictures/7a3ee5346a6dae1d0123bfe3725782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1789330218069cm" style:rel-height="scale"><draw:image xlink:href="Pictures/9269326457ff1b0b321cd1a60865f5a4.png" xlink:type="simple" xlink:show="embed" xlink:actuate="onLoad"/></draw:frame></draw:a></text:p>
      <text:h text:style-name="Heading_20_1" text:outline-level="1"><text:bookmark text:name="ajuda:arrecadacao:manter_agencia_bancaria"/><text:bookmark-start text:name="__RefHeading___manter_agencia_bancaria_1"/><text:bookmark-start text:name="manter_agencia_bancaria"/>Manter Agência Bancária<text:bookmark-end text:name="__RefHeading___manter_agencia_bancaria_1"/><text:bookmark-end text:name="manter_agencia_bancaria"/></text:h>
      <text:p text:style-name="Text_20_body">O objetivo desta funcionalidade é manter as bases de dados do cadastro de agência bancária, podendo ser acessada no caminho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rrecadacao" text:style-name="Internet_20_link" text:visited-style-name="Visited_20_Internet_20_Link">Arrecadação</text:a> &gt; <text:a xlink:type="simple" xlink:href="https://gsan.com.br/doku.php?id=ajuda:arrecadacao:aviso_bancario" text:style-name="Internet_20_link" text:visited-style-name="Visited_20_Internet_20_Link">Aviso Bancário</text:a> &gt; Manter Agência Bancária.</text:p>
      <text:p text:style-name="Text_20_body">Inicialmente o sistema exibe a tela de filtro, onde deve ser informado os parâmetros necessários à seleção, conforme tela abaixo. Informe os parâmetros que julgar necessários e clique no botão <draw:frame draw:style-name="media" draw:name="1" text:anchor-type="as-char" draw:z-index="1" svg:width="1.6139583333333cm" svg:height="0.714375cm"><draw:image xlink:href="Pictures/31b4d7d00136aaccfa03cb8ae9976705.jpg" xlink:type="simple" xlink:show="embed" xlink:actuate="onLoad"/></draw:frame>.</text:p>
      <text:p text:style-name="Text_20_body">Verifica preenchimento dos campos</text:p>
      <text:list text:style-name="List_20_1" text:continue-numbering="false">
        <text:list-item>
          <text:p text:style-name="LastListParagraph_List_20_1_Content_First"> Caso o usuário não informe o conteúdo de algum campo necessário à atualização da agência bancária, será exibida a mensagem “Informe «nome do campo que não foi preenchido»”.</text:p>
        </text:list-item>
      </text:list>
      <text:p text:style-name="Text_20_body">Atualização realizada por outro usuário</text:p>
      <text:list text:style-name="List_20_1" text:continue-numbering="false">
        <text:list-item>
          <text:p text:style-name="LastListParagraph_List_20_1_Content_First"> Caso o usuário esteja tentando atualizar uma agência bancária e a mesma já tenha sido atualizada durante a manutenção corrente, o sistema exibe a mensagem “Esse(s) registro(s) foi(ram) atualizado(s) ou removido(s) por outro usuário durante a operação. Realize uma nova manutenção”.</text:p>
        </text:list-item>
      </text:list>
      <text:p text:style-name="Text_20_body">Agência bancária possui vínculos no sistema</text:p>
      <text:list text:style-name="List_20_1" text:continue-numbering="false">
        <text:list-item>
          <text:p text:style-name="LastListParagraph_List_20_1_Content_First"> Caso o usuário tenha selecionado uma agência bancária que possua outros vínculos no sistema, o sistema exibe a mensagem “Não é possível excluir a(s) gerência(s) regional(is) selecionada(s) devido a vínculos com outras informações.”.</text:p>
        </text:list-item>
      </text:list>
      <text:p text:style-name="Text_20_body">Verifica sucesso da transação</text:p>
      <text:list text:style-name="List_20_1" text:continue-numbering="false">
        <text:list-item>
          <text:p text:style-name="LastListParagraph_List_20_1_Content_First"> Caso o código de retorno da operação efetuada no banco de dados seja diferente de zero, será exibida a mensagem conforme o código de retorno.</text:p>
        </text:list-item>
      </text:list>
      <text:p text:style-name="Text_20_body"><draw:frame draw:style-name="media" draw:name="2" text:anchor-type="as-char" draw:z-index="2" svg:width="18.044583333333cm" style:rel-width="100%" svg:height="11.244791666667cm" style:rel-height="scale"><draw:image xlink:href="Pictures/302f8c1921ced824b76dd72cbfeaa820.png" xlink:type="simple" xlink:show="embed" xlink:actuate="onLoad"/></draw:frame>
<text:line-break/></text:p>
      <text:p text:style-name="Text_20_body">Em seguida, o sistema exibe a tela de “Manter Agência Bancária”, contendo os dados da agência bancária, que através do hiperlink do campo “Cód.Banco” possibilita Atualizar.</text:p>
      <text:p text:style-name="Text_20_body">O sistema permite gerar o relatório das “Agências Bancárias Cadastradas”, clicando no botão <draw:frame draw:style-name="media" draw:name="3" text:anchor-type="as-char" draw:z-index="3" svg:width="0.74083333333333cm" svg:height="0.68791666666667cm"><draw:image xlink:href="Pictures/6b86e73b8343471b4245484a183146e5.jpg" xlink:type="simple" xlink:show="embed" xlink:actuate="onLoad"/></draw:frame>, conforme modelo abaixo.</text:p>
      <text:p text:style-name="Text_20_body">Para excluir um item cadastrado, marque o checkbox correspondente, ou para remover todos os itens clique no hiperlink <text:span text:style-name="Strong_20_Emphasis"><text:span text:style-name="underline">Todos</text:span></text:span>, e, em seguida, clique no botão <draw:frame draw:style-name="media" draw:name="4" text:anchor-type="as-char" draw:z-index="4" svg:width="2.778125cm" style:rel-width="100%" svg:height="0.76729166666667cm" style:rel-height="scale"><draw:image xlink:href="Pictures/49c7f484cc3fefc5861b06e7331c45cb.png" xlink:type="simple" xlink:show="embed" xlink:actuate="onLoad"/></draw:frame>.</text:p>
      <text:p text:style-name="Text_20_body"><draw:frame draw:style-name="media" draw:name="5" text:anchor-type="as-char" draw:z-index="5" svg:width="17.93875cm" style:rel-width="100%" svg:height="12.408958333333cm" style:rel-height="scale"><draw:image xlink:href="Pictures/09b895fba49124ed1ef0a6f3ff46e8b3.png" xlink:type="simple" xlink:show="embed" xlink:actuate="onLoad"/></draw:frame>
<text:line-break/></text:p>
      <text:p text:style-name="Text_20_body">Ao clicar no hiperlink do campo “Cód.Banco”, tela “Manter Agência Bancária”, será exibida a tela “Atualizar Agência Bancária”. Faça as modificações que julgar necessárias e clique no botão <draw:frame draw:style-name="media" draw:name="6" text:anchor-type="as-char" draw:z-index="6" svg:width="2.8045833333333cm" style:rel-width="100%" svg:height="0.74083333333333cm" style:rel-height="scale"><draw:image xlink:href="Pictures/d82860db7b336ccfd78a85e325592a90.png" xlink:type="simple" xlink:show="embed" xlink:actuate="onLoad"/></draw:frame>.</text:p>
      <text:p text:style-name="Text_20_body">O botão <draw:frame draw:style-name="media" draw:name="7" text:anchor-type="as-char" draw:z-index="7" svg:width="1.8785416666667cm" svg:height="0.555625cm"><draw:image xlink:href="Pictures/75c2fb0f034c3ea26911669d75b194f8.png" xlink:type="simple" xlink:show="embed" xlink:actuate="onLoad"/></draw:frame> fica indisponível quando existe endereço cadastrado.</text:p>
      <text:p text:style-name="Text_20_body">Para remover um endereço cadastrado, clique no botão <draw:frame draw:style-name="media" draw:name="8" text:anchor-type="as-char" draw:z-index="8" svg:width="0.50270833333333cm" svg:height="0.555625cm"><draw:image xlink:href="Pictures/675ad4885f92827e0016d0835f524932.png" xlink:type="simple" xlink:show="embed" xlink:actuate="onLoad"/></draw:frame>, no entanto, este campo é obrigatório no cadastramento da Agência Bancária, logo o botão <draw:frame draw:style-name="media" draw:name="9" text:anchor-type="as-char" draw:z-index="9" svg:width="1.8785416666667cm" svg:height="0.555625cm"><draw:image xlink:href="Pictures/75c2fb0f034c3ea26911669d75b194f8.png" xlink:type="simple" xlink:show="embed" xlink:actuate="onLoad"/></draw:frame> fica disponível para a inserção do novo endereço.</text:p>
      <text:p text:style-name="Text_20_body"><draw:frame draw:style-name="media" draw:name="10" text:anchor-type="as-char" draw:z-index="10" svg:width="18.229791666667cm" style:rel-width="100%" svg:height="12.620625cm" style:rel-height="scale"><draw:image xlink:href="Pictures/cec8052c88f0789ceabcd3a9c0bd0e26.png" xlink:type="simple" xlink:show="embed" xlink:actuate="onLoad"/></draw:frame>
<text:line-break/>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Banco(*)</text:p>
          </table:table-cell>
          <table:table-cell office:value-type="string" table:style-name="tablecell">
            <text:p text:style-name="tablealignleft">Campo obrigatório -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Código da Agência Bancária(*)</text:p>
          </table:table-cell>
          <table:table-cell office:value-type="string" table:style-name="tablecell">
            <text:p text:style-name="tablealignleft">Campo obrigatório - Informe o código da agência bancária, com no máximo 5 (cinco) caracteres.</text:p>
          </table:table-cell>
        </table:table-row>
        <table:table-row>
          <table:table-cell office:value-type="string" table:style-name="tablecell">
            <text:p text:style-name="tablealignleft">Nome da Agência Bancária(*)</text:p>
          </table:table-cell>
          <table:table-cell office:value-type="string" table:style-name="tablecell">
            <text:p text:style-name="tablealignleft">Campo obrigatório - Informe o nome da agência bancária, com no máximo 40 (quarenta) caracteres.</text:p>
          </table:table-cell>
        </table:table-row>
        <table:table-row>
          <table:table-cell office:value-type="string" table:style-name="tablecell">
            <text:p text:style-name="tablealignleft">Endereço</text:p>
          </table:table-cell>
          <table:table-cell office:value-type="string" table:style-name="tablecell">
            <text:p text:style-name="tablealignleft">Clique no hiperlink do campo “Endereço” para alterar os dados do endereço da agência bancária.</text:p>
          </table:table-cell>
        </table:table-row>
        <table:table-row>
          <table:table-cell office:value-type="string" table:style-name="tablecell">
            <text:p text:style-name="tablealignleft">Telefone(*)</text:p>
          </table:table-cell>
          <table:table-cell office:value-type="string" table:style-name="tablecell">
            <text:p text:style-name="tablealignleft">Campo obrigatório - Informe o número de telefone, com no máximo 9 (nove) dígitos.</text:p>
          </table:table-cell>
        </table:table-row>
        <table:table-row>
          <table:table-cell office:value-type="string" table:style-name="tablecell">
            <text:p text:style-name="tablealignleft">Ramal</text:p>
          </table:table-cell>
          <table:table-cell office:value-type="string" table:style-name="tablecell">
            <text:p text:style-name="tablealignleft">Informe o número do ramal do telefone, com no máximo 4 (quatro) dígitos.</text:p>
          </table:table-cell>
        </table:table-row>
        <table:table-row>
          <table:table-cell office:value-type="string" table:style-name="tablecell">
            <text:p text:style-name="tablealignleft">Fax</text:p>
          </table:table-cell>
          <table:table-cell office:value-type="string" table:style-name="tablecell">
            <text:p text:style-name="tablealignleft">Informe o número do fax, com no máximo 9 (nove) dígitos.</text:p>
          </table:table-cell>
        </table:table-row>
        <table:table-row>
          <table:table-cell office:value-type="string" table:style-name="tablecell">
            <text:p text:style-name="tablealignleft">E-Mail</text:p>
          </table:table-cell>
          <table:table-cell office:value-type="string" table:style-name="tablecell">
            <text:p text:style-name="tablealignleft">Informe o e-mail válido da agência bancária, com no máximo 40 (quarenta) caracteres.</text:p>
          </table:table-cell>
        </table:table-row>
      </table:table>
      <text:p text:style-name="Text_20_body"><text:line-break/></text:p>
      <text:p text:style-name="Text_20_body">Ao clicar no hiperlink do campo “Endereço”, o sistema exibe a tela abaixo para possibilitar alteração dos dados do endereço da agência bancária.</text:p>
      <text:p text:style-name="Text_20_body">Para conhecer detalhes do preenchimento do campo “Logradouro”, clique no link <text:a xlink:type="simple" xlink:href="https://gsan.com.br/doku.php?id=ajuda:pesquisar_logradouro" text:style-name="Internet_20_link" text:visited-style-name="Visited_20_Internet_20_Link">Pesquisar Logradouro</text:a>.</text:p>
      <text:p text:style-name="Text_20_body">Para conhecer detalhes do preenchimento do campo “CEP”, clique no link <text:a xlink:type="simple" xlink:href="https://gsan.com.br/doku.php?id=ajuda:pesquisar_cep" text:style-name="Internet_20_link" text:visited-style-name="Visited_20_Internet_20_Link">Pesquisar CEP</text:a>.</text:p>
      <text:p text:style-name="Text_20_body">Para conhecer detalhes do preenchimento dos campos “Perímetro Inicial” e “Perímetro Final”, clique no link <text:a xlink:type="simple" xlink:href="https://gsan.com.br/doku.php?id=ajuda:pesquisar_logradouro" text:style-name="Internet_20_link" text:visited-style-name="Visited_20_Internet_20_Link">Pesquisar Logradouro</text:a>.</text:p>
      <text:p text:style-name="Text_20_body">Informe os campos necessários e clique no botão <draw:frame draw:style-name="media" draw:name="11" text:anchor-type="as-char" draw:z-index="11" svg:width="2.8045833333333cm" style:rel-width="100%" svg:height="0.74083333333333cm" style:rel-height="scale"><draw:image xlink:href="Pictures/d82860db7b336ccfd78a85e325592a90.png" xlink:type="simple" xlink:show="embed" xlink:actuate="onLoad"/></draw:frame>.</text:p>
      <text:p text:style-name="Text_20_body"><draw:frame draw:style-name="media" draw:name="12" text:anchor-type="as-char" draw:z-index="12" svg:width="18.997083333333cm" style:rel-width="100%" svg:height="13.837708333333cm" style:rel-height="scale"><draw:image xlink:href="Pictures/ee4d007141ad0a3daf02ddb2f4c878ee.png" xlink:type="simple" xlink:show="embed" xlink:actuate="onLoad"/></draw:frame>
<text:line-break/></text:p>
      <text:p text:style-name="Text_20_body">Ao clicar no botão <draw:frame draw:style-name="media" draw:name="13" text:anchor-type="as-char" draw:z-index="13" svg:width="0.74083333333333cm" svg:height="0.68791666666667cm"><draw:image xlink:href="Pictures/6b86e73b8343471b4245484a183146e5.jpg" xlink:type="simple" xlink:show="embed" xlink:actuate="onLoad"/></draw:frame>, tela “Manter Agência Bancária”, o sistema gera o relatório “Agências Bancárias Cadastradas, conforme modelo abaixo:</text:p>
      <text:h text:style-name="Heading_20_3" text:outline-level="3"><text:bookmark-start text:name="__RefHeading___modelo_de_relatorioagencias_bancarias_cadastradas_3"/><text:bookmark-start text:name="modelo_de_relatorioagencias_bancarias_cadastradas"/>MODELO DE RELATÓRIO: AGÊNCIAS BANCÁRIAS CADASTRADAS<text:bookmark-end text:name="__RefHeading___modelo_de_relatorioagencias_bancarias_cadastradas_3"/><text:bookmark-end text:name="modelo_de_relatorioagencias_bancarias_cadastradas"/></text:h>
      <text:p text:style-name="Text_20_body"><draw:frame draw:style-name="media" draw:name="14" text:anchor-type="as-char" draw:z-index="14" svg:width="20.505208333333cm" style:rel-width="100%" svg:height="28.760208333333cm" style:rel-height="scale"><draw:image xlink:href="Pictures/c71d49b4c3f28e26a1f40596b070c240.png" xlink:type="simple" xlink:show="embed" xlink:actuate="onLoad"/></draw:frame>
<text:line-break/></text:p>
      <text:h text:style-name="Heading_20_1" text:outline-level="1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media" draw:name="15" text:anchor-type="as-char" draw:z-index="15" svg:width="22.357291666667cm" style:rel-width="100%" svg:height="4.1010416666667cm" style:rel-height="scale"><draw:image xlink:href="Pictures/f17fc829fca6a70d8e2f057ae893a857.png" xlink:type="simple" xlink:show="embed" xlink:actuate="onLoad"/></draw:frame>
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6404166666667cm" svg:height="0.58208333333333cm"><draw:image xlink:href="Pictures/bcaf12dc82fa0f2b1d0ae5b1f25b0a3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echa a tela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9" text:anchor-type="as-char" draw:z-index="19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0" text:anchor-type="as-char" draw:z-index="20" svg:width="1.8785416666667cm" svg:height="0.555625cm"><draw:image xlink:href="Pictures/75c2fb0f034c3ea26911669d75b194f8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adicionar um novo endereço no cadastro de agência bancári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1" text:anchor-type="as-char" draw:z-index="21" svg:width="1.9314583333333cm" svg:height="0.635cm"><draw:image xlink:href="Pictures/3ba5cef42d328a6e22fc0fb6e99766c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2" text:anchor-type="as-char" draw:z-index="22" svg:width="1.6139583333333cm" svg:height="0.714375cm"><draw:image xlink:href="Pictures/31b4d7d00136aaccfa03cb8ae997670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3" text:anchor-type="as-char" draw:z-index="23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geração do relatório de agências bancárias cadastrada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4" text:anchor-type="as-char" draw:z-index="24" svg:width="0.50270833333333cm" svg:height="0.555625cm"><draw:image xlink:href="Pictures/675ad4885f92827e0016d0835f524932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xclui o endereço cadastrado e habilita o botão <draw:frame draw:style-name="media" draw:name="25" text:anchor-type="as-char" draw:z-index="25" svg:width="1.8785416666667cm" svg:height="0.555625cm"><draw:image xlink:href="Pictures/75c2fb0f034c3ea26911669d75b194f8.png" xlink:type="simple" xlink:show="embed" xlink:actuate="onLoad"/></draw:frame> para inserir novo endereç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6" text:anchor-type="as-char" draw:z-index="26" svg:width="2.778125cm" style:rel-width="100%" svg:height="0.76729166666667cm" style:rel-height="scale"><draw:image xlink:href="Pictures/49c7f484cc3fefc5861b06e7331c45cb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a(s) agência(s) bancária(s) selecionada(s) d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7" text:anchor-type="as-char" draw:z-index="27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8" text:anchor-type="as-char" draw:z-index="28" svg:width="1.3229166666667cm" svg:height="0.60854166666667cm"><draw:image xlink:href="Pictures/65af5501e83b70c60024c53e417e198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olt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29" text:anchor-type="as-char" draw:z-index="29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30" text:anchor-type="as-char" draw:z-index="30" svg:width="2.8045833333333cm" style:rel-width="100%" svg:height="0.74083333333333cm" style:rel-height="scale"><draw:image xlink:href="Pictures/d82860db7b336ccfd78a85e325592a90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a atualização dos dados.</text:p>
          </table:table-cell>
        </table:table-row>
      </table:table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5::02:03</meta:creation-date>
    <dc:creator>Generated</dc:creator>
    <dc:date>2026-09-13T15::02:03</dc:date>
    <dc:language>en-US</dc:language>
    <meta:editing-cycles>1</meta:editing-cycles>
    <meta:editing-duration>PT0S</meta:editing-duration>
    <dc:title>ajuda:arrecadacao:manter_agencia_bancaria</dc:title>
  </office:meta>
</office:document-meta>
</file>