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269326457ff1b0b321cd1a60865f5a4.png"/>
  <manifest:file-entry manifest:media-type="image/jpeg" manifest:full-path="Pictures/f73e2dac61ea26c30e47c7f72cdfd78f.jpg"/>
  <manifest:file-entry manifest:media-type="image/png" manifest:full-path="Pictures/8b9974588013a46e2e4f8f7cc9c64d75.png"/>
  <manifest:file-entry manifest:media-type="image/png" manifest:full-path="Pictures/4b85c618b496eb99d1afdab5e13271f0.png"/>
  <manifest:file-entry manifest:media-type="image/png" manifest:full-path="Pictures/1a2aa3654e226951483699a375935245.png"/>
  <manifest:file-entry manifest:media-type="image/png" manifest:full-path="Pictures/8e5e0271464270ac0babc05d4affee54.png"/>
  <manifest:file-entry manifest:media-type="image/png" manifest:full-path="Pictures/6edc45237b0c974a9a746b8d4c964e33.png"/>
  <manifest:file-entry manifest:media-type="image/png" manifest:full-path="Pictures/c327c08ae943da7f85ac9bf68b422987.png"/>
  <manifest:file-entry manifest:media-type="image/gif" manifest:full-path="Pictures/4a1d013358fec02f62fd9128287614a7.gif"/>
  <manifest:file-entry manifest:media-type="image/gif" manifest:full-path="Pictures/7d683db972d9051c5dfecc78c7cc997d.gif"/>
  <manifest:file-entry manifest:media-type="image/png" manifest:full-path="Pictures/8b042570e43d82b7e86eb046ef47e7ed.png"/>
  <manifest:file-entry manifest:media-type="image/png" manifest:full-path="Pictures/7a3ee5346a6dae1d0123bfe37257827a.png"/>
  <manifest:file-entry manifest:media-type="image/jpeg" manifest:full-path="Pictures/3ba5cef42d328a6e22fc0fb6e99766c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4.1789330218069cm" style:rel-height="scale"><draw:image xlink:href="Pictures/9269326457ff1b0b321cd1a60865f5a4.png" xlink:type="simple" xlink:show="embed" xlink:actuate="onLoad"/></draw:frame></draw:a></text:p>
      <text:h text:style-name="Heading_20_1" text:outline-level="1"><text:bookmark text:name="ajuda:arrecadacao:gerar_arquivo_debitos_carteira_17"/><text:bookmark-start text:name="__RefHeading___gerar_arquivo_debitos_carteira_17_1"/><text:bookmark-start text:name="gerar_arquivo_debitos_carteira_17"/>Gerar Arquivo Débitos Carteira 17<text:bookmark-end text:name="__RefHeading___gerar_arquivo_debitos_carteira_17_1"/><text:bookmark-end text:name="gerar_arquivo_debitos_carteira_17"/></text:h>
      <text:p text:style-name="Text_20_body">O objetivo desta funcionalidade é gerar um arquivo de débitos para a carteira 17. Ela pode ser acessada via <text:span text:style-name="Strong_20_Emphasis">Menu de sistema</text:span>,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arrecadacao" text:style-name="Internet_20_link" text:visited-style-name="Visited_20_Internet_20_Link">Arrecadação</text:a> &gt; Gerar Arquivo Débitos Carteira 17</text:span>.</text:p>
      <text:p text:style-name="Text_20_body">Feito isso, o sistema acessa a tela abaixo: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draw:frame draw:style-name="mediacenter" draw:name="1" text:anchor-type="paragraph" draw:z-index="1" svg:width="16.166041666667cm" svg:height="13.096875cm"><draw:image xlink:href="Pictures/f73e2dac61ea26c30e47c7f72cdfd78f.jpg" xlink:type="simple" xlink:show="embed" xlink:actuate="onLoad"/></draw:frame></text:p></table:table-cell></table:table-row></table:table></draw:text-box></draw:frame></text:p>
      <text:p text:style-name="Text_20_body">Inicialmente, o sistema exibe a tela para geração do arquivo de bancos carteira 17. Selecione os parâmetros obrigatórios e clique no botão <draw:frame draw:style-name="media" draw:name="2" text:anchor-type="as-char" draw:z-index="2" svg:width="3.96875cm" style:rel-width="100%" svg:height="0.60854166666667cm" style:rel-height="scale"><draw:image xlink:href="Pictures/8b9974588013a46e2e4f8f7cc9c64d75.png" xlink:type="simple" xlink:show="embed" xlink:actuate="onLoad"/></draw:frame> (habilitado após a seleção dos grupos de faturamento). Na mesma tela será exibida a lista de bancos, selecione um ou mais itens ou, caso queira selecionar todos os bancos, clique no link <text:span text:style-name="underline"><text:span text:style-name="Strong_20_Emphasis">Todos</text:span></text:span>. Em seguida, clique no botão <draw:frame draw:style-name="media" draw:name="3" text:anchor-type="as-char" draw:z-index="3" svg:width="1.7991666666667cm" svg:height="0.79375cm"><draw:image xlink:href="Pictures/4b85c618b496eb99d1afdab5e13271f0.png" xlink:type="simple" xlink:show="embed" xlink:actuate="onLoad"/></draw:frame> para que seja gerado o arquivo de bancos carteira 17.</text:p>
      <text:p text:style-name="Text_20_body"><text:span text:style-name="Strong_20_Emphasis">Atenção</text:span>: utilize as setas <draw:frame draw:style-name="media" draw:name="4" text:anchor-type="as-char" draw:z-index="4" svg:width="1.0054166666667cm" svg:height="0.58208333333333cm"><draw:image xlink:href="Pictures/1a2aa3654e226951483699a375935245.png" xlink:type="simple" xlink:show="embed" xlink:actuate="onLoad"/></draw:frame>, <draw:frame draw:style-name="media" draw:name="5" text:anchor-type="as-char" draw:z-index="5" svg:width="0.97895833333333cm" svg:height="0.52916666666667cm"><draw:image xlink:href="Pictures/8e5e0271464270ac0babc05d4affee54.png" xlink:type="simple" xlink:show="embed" xlink:actuate="onLoad"/></draw:frame>, <draw:frame draw:style-name="media" draw:name="6" text:anchor-type="as-char" draw:z-index="6" svg:width="1.0054166666667cm" svg:height="0.60854166666667cm"><draw:image xlink:href="Pictures/6edc45237b0c974a9a746b8d4c964e33.png" xlink:type="simple" xlink:show="embed" xlink:actuate="onLoad"/></draw:frame>, e <draw:frame draw:style-name="media" draw:name="7" text:anchor-type="as-char" draw:z-index="7" svg:width="1.0054166666667cm" svg:height="0.58208333333333cm"><draw:image xlink:href="Pictures/c327c08ae943da7f85ac9bf68b422987.png" xlink:type="simple" xlink:show="embed" xlink:actuate="onLoad"/></draw:frame> para movimentar os <text:span text:style-name="Strong_20_Emphasis">grupos de faturamento</text:span> do quadro <text:span text:style-name="Strong_20_Emphasis">Disponíveis</text:span> para o quadro <text:span text:style-name="Strong_20_Emphasis">Selecionados</text:span></text:p>
      <text:p text:style-name="Text_20_body">Para detalhes sobre o preenchimento dos campos clique <text:span text:style-name="Strong_20_Emphasis"><text:a xlink:type="simple" xlink:href="#__RefHeading___preenchimento_dos_campos_3" text:style-name="Local_20_link" text:visited-style-name="Visited_20_Local_20_Link">AQUI</text:a></text:span>.</text:p>
      <text:p text:style-name="Text_20_body">A funcionalidade deve ser executada após o processamento de um grupo, ou de vários grupos de faturamento, permitindo informar um grupo de faturamento, vários grupos, ou todos os grupos para processamento. O sistema exibirá os grupos já faturados no mês/ano do faturamento, e que ainda não tenham sido gerados.</text:p>
      <text:p text:style-name="Text_20_body">O sistema seleciona as contas geradas com valores maiores ou iguais ao valor previsto para geração de boleto bancário (valor informado nos parâmetros do sistema), e só gera levando em consideração a conta que esteja associada a um imóvel, onde o cliente indicado para recebê-la tenha documento válido (CPF ou CNPJ). A seleção será feita pela carteira gravada na conta, no momento da emissão do boleto bancário.</text:p>
      <text:p text:style-name="Text_20_body">Ao clicar no botão <draw:frame draw:style-name="media" draw:name="8" text:anchor-type="as-char" draw:z-index="8" svg:width="1.7991666666667cm" svg:height="0.79375cm"><draw:image xlink:href="Pictures/4b85c618b496eb99d1afdab5e13271f0.png" xlink:type="simple" xlink:show="embed" xlink:actuate="onLoad"/></draw:frame>, será disparado um processo batch para geração do arquivo TXT, no formato definido pela <text:span text:style-name="Strong_20_Emphasis">FEBRABAN</text:span>.</text:p>
      <text:p text:style-name="Text_20_body">O arquivo gerado deve ser enviado por e-mail, utilizando os mesmos procedimentos feitos para os arquivos de débito automático.</text:p>
      <text:p text:style-name="Text_20_body">A carteira 18 ainda será utilizada para as contas, cujo valor seja maior ou igual ao valor previsto para geração de boleto bancário (valor informado nos parâmetros do sistema),  e que o cliente indicado para recebê-la não tenha documento válido (CPF ou CNPJ). As contas emitidas através de boleto serão marcadas com a respectiva carteira 17 ou 18.</text:p>
      <text:p text:style-name="Text_20_body">Somente CONTAS serão enviadas para o banco e, apenas as contas geradas em grupos de faturamento. Não haverá envio de retificação e cancelamento. Outros documentos diferentes de conta (guia de pagamento, documento de cobrança) e as contas incluídas, continuarão utilizando a carteira 18.</text:p>
      <text:p text:style-name="Text_20_body">No caso de emissão de segunda via de conta, o sistema detecta se a conta foi emitida na carteira 18 ou 17, e gera o código de barras de acordo com a carteira.</text:p>
      <text:h text:style-name="Heading_20_1" text:outline-level="1"><text:bookmark-start text:name="__RefHeading___preenchimento_dos_campos_3"/><text:bookmark-start text:name="preenchimento_dos_campos"/>Preenchimento dos Campos<text:bookmark-end text:name="__RefHeading___preenchimento_dos_campos_3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Preenchimento dos Campos</text:p>
          </table:table-cell>
        </table:table-row>
        <table:table-row>
          <table:table-cell office:value-type="string" table:style-name="tablecell">
            <text:p text:style-name="tablealignleft">Informar Banco(*)</text:p>
          </table:table-cell>
          <table:table-cell office:value-type="string" table:style-name="tablecell">
            <text:p text:style-name="tablealignleft">Campo Obrigatório - Informe o código do banco, ou clique no botão <draw:frame draw:style-name="media" draw:name="9" text:anchor-type="as-char" draw:z-index="9" svg:width="0.60854166666667cm" svg:height="0.555625cm"><draw:image xlink:href="Pictures/4a1d013358fec02f62fd9128287614a7.gif" xlink:type="simple" xlink:show="embed" xlink:actuate="onLoad"/></draw:frame> para selecionar o banco desejado. O nome do banco será exibido no campo ao lado.<text:line-break/>Para apagar o conteúdo do campo, clique no botão <draw:frame draw:style-name="media" draw:name="10" text:anchor-type="as-char" draw:z-index="10" svg:width="0.52916666666667cm" svg:height="0.555625cm"><draw:image xlink:href="Pictures/7d683db972d9051c5dfecc78c7cc997d.gif" xlink:type="simple" xlink:show="embed" xlink:actuate="onLoad"/></draw:frame> ao lado do campo em exibição.</text:p>
          </table:table-cell>
        </table:table-row>
        <table:table-row>
          <table:table-cell office:value-type="string" table:style-name="tablecell">
            <text:p text:style-name="tablealignleft">Selecionar o(s) Grupo(s) de Faturamento para Gerar o(s) Arquivo(s)</text:p>
          </table:table-cell>
          <table:table-cell office:value-type="string" table:style-name="tablecell">
            <text:p text:style-name="tablealignleft">Marque para selecionar o(s) Grupo(s) de Faturamento para Gerar o(s) Arquivo(s).</text:p>
          </table:table-cell>
        </table:table-row>
        <table:table-row>
          <table:table-cell office:value-type="string" table:style-name="tablecell">
            <text:p text:style-name="tablealignleft">Grupo de Faturamento(*)</text:p>
          </table:table-cell>
          <table:table-cell office:value-type="string" table:style-name="tablecell">
            <text:p text:style-name="tablealignleft">Campo Obrigatório - Os grupos disponíveis ficam exibidos na coluna “Disponíveis”.<text:line-break/>Para mover um grupo da coluna “Disponíveis” para “Selecionados”, clique no grupo desejado e em seguida botão <draw:frame draw:style-name="media" draw:name="11" text:anchor-type="as-char" draw:z-index="11" svg:width="1.0054166666667cm" svg:height="0.58208333333333cm"><draw:image xlink:href="Pictures/1a2aa3654e226951483699a375935245.png" xlink:type="simple" xlink:show="embed" xlink:actuate="onLoad"/></draw:frame>.<text:line-break/>Para mover mais um grupo, mantenha pressionada a tecla “Ctrl” e clique nos demais itens desejados e em seguida, clique no botão <draw:frame draw:style-name="media" draw:name="12" text:anchor-type="as-char" draw:z-index="12" svg:width="1.0054166666667cm" svg:height="0.58208333333333cm"><draw:image xlink:href="Pictures/1a2aa3654e226951483699a375935245.png" xlink:type="simple" xlink:show="embed" xlink:actuate="onLoad"/></draw:frame>.<text:line-break/>Para mover todos os itens da coluna “Disponíveis” para “Selecionados”, clique no botão <draw:frame draw:style-name="media" draw:name="13" text:anchor-type="as-char" draw:z-index="13" svg:width="0.97895833333333cm" svg:height="0.52916666666667cm"><draw:image xlink:href="Pictures/8e5e0271464270ac0babc05d4affee54.png" xlink:type="simple" xlink:show="embed" xlink:actuate="onLoad"/></draw:frame>.<text:line-break/>Para mover um grupo da coluna “Selecionados” para “Disponíveis”, clique no grupo desejado e em seguida botão <draw:frame draw:style-name="media" draw:name="14" text:anchor-type="as-char" draw:z-index="14" svg:width="1.0054166666667cm" svg:height="0.60854166666667cm"><draw:image xlink:href="Pictures/6edc45237b0c974a9a746b8d4c964e33.png" xlink:type="simple" xlink:show="embed" xlink:actuate="onLoad"/></draw:frame>.<text:line-break/>Para mover mais um grupo, mantenha pressionada a tecla “Ctrl” e clique nos demais itens desejados e em seguida, clique no botão <draw:frame draw:style-name="media" draw:name="15" text:anchor-type="as-char" draw:z-index="15" svg:width="1.0054166666667cm" svg:height="0.60854166666667cm"><draw:image xlink:href="Pictures/6edc45237b0c974a9a746b8d4c964e33.png" xlink:type="simple" xlink:show="embed" xlink:actuate="onLoad"/></draw:frame>.<text:line-break/>Para mover todos os itens da coluna “Selecionados” para “Disponíveis”, clique no botão <draw:frame draw:style-name="media" draw:name="16" text:anchor-type="as-char" draw:z-index="16" svg:width="1.0054166666667cm" svg:height="0.58208333333333cm"><draw:image xlink:href="Pictures/c327c08ae943da7f85ac9bf68b422987.png" xlink:type="simple" xlink:show="embed" xlink:actuate="onLoad"/></draw:frame>.</text:p>
          </table:table-cell>
        </table:table-row>
        <table:table-row>
          <table:table-cell office:value-type="string" table:style-name="tablecell">
            <text:p text:style-name="tablealignleft">Mês/Ano de Faturamento(*)</text:p>
          </table:table-cell>
          <table:table-cell office:value-type="string" table:style-name="tablecell">
            <text:p text:style-name="tablealignleft">Campo Obrigatório - Informe o mês/ano de faturamento, no formato mm/aaaa (mês, ano).</text:p>
          </table:table-cell>
        </table:table-row>
      </table:table>
      <text:p text:style-name="Text_20_body"><text:line-break/></text:p>
      <text:h text:style-name="Heading_20_1" text:outline-level="1"><text:bookmark-start text:name="__RefHeading___tela_de_sucesso_4"/><text:bookmark-start text:name="tela_de_sucesso"/>Tela de Sucesso<text:bookmark-end text:name="__RefHeading___tela_de_sucesso_4"/><text:bookmark-end text:name="tela_de_sucesso"/></text:h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draw:frame draw:style-name="mediacenter" draw:name="17" text:anchor-type="paragraph" draw:z-index="17" svg:width="22.277916666667cm" style:rel-width="100%" svg:height="4.1010416666667cm" style:rel-height="scale"><draw:image xlink:href="Pictures/8b042570e43d82b7e86eb046ef47e7ed.png" xlink:type="simple" xlink:show="embed" xlink:actuate="onLoad"/></draw:frame></text:p></table:table-cell></table:table-row></table:table></draw:text-box></draw:frame></text:p>
      <text:h text:style-name="Heading_20_1" text:outline-level="1"><text:bookmark-start text:name="__RefHeading___funcionalidade_dos_botoes_5"/><text:bookmark-start text:name="funcionalidade_dos_botoes"/>Funcionalidade dos Botões<text:bookmark-end text:name="__RefHeading___funcionalidade_dos_botoes_5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18" text:anchor-type="as-char" draw:z-index="18" svg:width="0.60854166666667cm" svg:height="0.555625cm"><draw:image xlink:href="Pictures/4a1d013358fec02f62fd9128287614a7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consultar um dado nas bases de d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9" text:anchor-type="as-char" draw:z-index="19" svg:width="0.52916666666667cm" svg:height="0.555625cm"><draw:image xlink:href="Pictures/7d683db972d9051c5dfecc78c7cc997d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apagar o conteúdo do campo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0" text:anchor-type="as-char" draw:z-index="20" svg:width="1.0054166666667cm" svg:height="0.58208333333333cm"><draw:image xlink:href="Pictures/1a2aa3654e226951483699a375935245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mover um grupo ou mais da coluna “Disponíveis” para “Selecionados”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1" text:anchor-type="as-char" draw:z-index="21" svg:width="0.97895833333333cm" svg:height="0.52916666666667cm"><draw:image xlink:href="Pictures/8e5e0271464270ac0babc05d4affee54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mover todos os grupos da coluna “Disponíveis” para “Selecionados”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2" text:anchor-type="as-char" draw:z-index="22" svg:width="1.0054166666667cm" svg:height="0.60854166666667cm"><draw:image xlink:href="Pictures/6edc45237b0c974a9a746b8d4c964e33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retornar um grupo ou mais da coluna “Selecionados” para “Disponíveis”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3" text:anchor-type="as-char" draw:z-index="23" svg:width="1.0054166666667cm" svg:height="0.58208333333333cm"><draw:image xlink:href="Pictures/c327c08ae943da7f85ac9bf68b422987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retornar todos os grupos da coluna “Selecionados” para “Disponíveis”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4" text:anchor-type="as-char" draw:z-index="24" svg:width="3.96875cm" style:rel-width="100%" svg:height="0.60854166666667cm" style:rel-height="scale"><draw:image xlink:href="Pictures/8b9974588013a46e2e4f8f7cc9c64d75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exibe em tela a lista de bancos com os respectivos quantitativos de movimentos e totalizações de valore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5" text:anchor-type="as-char" draw:z-index="25" svg:width="2.4341666666667cm" style:rel-width="100%" svg:height="0.66145833333333cm" style:rel-height="scale"><draw:image xlink:href="Pictures/7a3ee5346a6dae1d0123bfe37257827a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o último procedimento realiz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6" text:anchor-type="as-char" draw:z-index="26" svg:width="1.9314583333333cm" svg:height="0.635cm"><draw:image xlink:href="Pictures/3ba5cef42d328a6e22fc0fb6e99766c5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7" text:anchor-type="as-char" draw:z-index="27" svg:width="1.7991666666667cm" svg:height="0.79375cm"><draw:image xlink:href="Pictures/4b85c618b496eb99d1afdab5e13271f0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geração do arquivo de bancos carteira 17, conforme parâmetros selecionados.</text:p>
          </table:table-cell>
        </table:table-row>
      </table:table>
      <text:p text:style-name="Text_20_body"><text:line-break/>
<text:line-break/>
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7T05::06:32</meta:creation-date>
    <dc:creator>Generated</dc:creator>
    <dc:date>2026-09-17T05::06:32</dc:date>
    <dc:language>en-US</dc:language>
    <meta:editing-cycles>1</meta:editing-cycles>
    <meta:editing-duration>PT0S</meta:editing-duration>
    <dc:title>ajuda:arrecadacao:gerar_arquivo_debitos_carteira_17</dc:title>
  </office:meta>
</office:document-meta>
</file>