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69326457ff1b0b321cd1a60865f5a4.png"/>
  <manifest:file-entry manifest:media-type="image/jpeg" manifest:full-path="Pictures/50effc9785b2e5361137124256ab3582.jpg"/>
  <manifest:file-entry manifest:media-type="image/png" manifest:full-path="Pictures/e8542c7ade619d5385ebe1de0508b9bd.png"/>
  <manifest:file-entry manifest:media-type="image/jpeg" manifest:full-path="Pictures/2d7caae03c1a25c55b5e2f904693000d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a58efef41114e43bf5ade87ef609c29.jpg"/>
  <manifest:file-entry manifest:media-type="image/jpeg" manifest:full-path="Pictures/94da8f105f6c68ac851dbf2c3939aa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1789330218069cm" style:rel-height="scale"><draw:image xlink:href="Pictures/9269326457ff1b0b321cd1a60865f5a4.png" xlink:type="simple" xlink:show="embed" xlink:actuate="onLoad"/></draw:frame></draw:a></text:p>
      <text:h text:style-name="Heading_20_1" text:outline-level="1"><text:bookmark text:name="ajuda:arrecadacao:emitir_segunda_via_declaracao_anual_quitacao_debitos"/><text:bookmark-start text:name="__RefHeading___emitir_segunda_via_declaracao_anual_quitacao_debitos_1"/><text:bookmark-start text:name="emitir_segunda_via_declaracao_anual_quitacao_debitos"/>Emitir Segunda Via Declaração Anual Quitação Débitos<text:bookmark-end text:name="__RefHeading___emitir_segunda_via_declaracao_anual_quitacao_debitos_1"/><text:bookmark-end text:name="emitir_segunda_via_declaracao_anual_quitacao_debit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emitir a segunda via da declaração anual de quitação de débito do imóvel, prevista em lei. Ela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rrecadacao" text:style-name="Internet_20_link" text:visited-style-name="Visited_20_Internet_20_Link">Arrecadação</text:a> &gt; Emitir Segunda Via Declaração Anual Quitação Débitos</text:span>.</text:p>
          </table:table-cell>
        </table:table-row>
      </table:table>
      <text:p text:style-name="Text_20_body">Feito isso, o sistema acess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20.187708333333cm" style:rel-width="100%" svg:height="8.09625cm" style:rel-height="scale"><draw:image xlink:href="Pictures/50effc9785b2e5361137124256ab358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, obrigatoriamente, o <text:span text:style-name="Strong_20_Emphasis">Grupo</text:span> de faturamento e o <text:span text:style-name="Strong_20_Emphasis">Ano de Referência</text:span> dos débitos. Feito isso, a declaração virá listando todos os imóveis do grupo escolhido. Caso queira emitir a segunda via de um imóvel específico, informe sua <text:span text:style-name="Strong_20_Emphasis">Matrícula</text:span> e seu <text:span text:style-name="Strong_20_Emphasis">Ano de Referência</text:span> correspondente. Em seguida, clique no botão <draw:frame draw:style-name="media" draw:name="2" text:anchor-type="as-char" draw:z-index="2" svg:width="1.4022916666667cm" svg:height="0.52916666666667cm"><draw:image xlink:href="Pictures/e8542c7ade619d5385ebe1de0508b9bd.png" xlink:type="simple" xlink:show="embed" xlink:actuate="onLoad"/></draw:frame> para emitir a segunda via da declaração anual de quitação de débitos.</text:p>
            <text:p text:style-name="Text_20_body"><text:span text:style-name="Strong_20_Emphasis">Atenção</text:span>: o modelo da declaração pode variar, dependendo da empresa.</text:p>
          </table:table-cell>
        </table:table-row>
      </table:table>
      <text:h text:style-name="Heading_20_3" text:outline-level="3"><text:bookmark-start text:name="__RefHeading___modelo_declaracao_de_quitacao_anual_de_debitos_3"/><text:bookmark-start text:name="modelo_declaracao_de_quitacao_anual_de_debitos"/>MODELO DECLARAÇÃO DE QUITAÇÃO ANUAL DE DÉBITOS<text:bookmark-end text:name="__RefHeading___modelo_declaracao_de_quitacao_anual_de_debitos_3"/><text:bookmark-end text:name="modelo_declaracao_de_quitacao_anual_de_debitos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6.696458333333cm" style:rel-width="100%" svg:height="26.3525cm" style:rel-height="scale"><draw:image xlink:href="Pictures/2d7caae03c1a25c55b5e2f904693000d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Grupo</text:p>
          </table:table-cell>
          <table:table-cell office:value-type="string" table:style-name="tablecell">
            <text:p text:style-name="tablealignleft">Campo obrigatório - Selecione o grupo de faturamento sob o qual os imóveis listados terão suas declarações impressas.</text:p>
          </table:table-cell>
        </table:table-row>
        <table:table-row>
          <table:table-cell office:value-type="string" table:style-name="tablecell">
            <text:p text:style-name="tablealignleft">Ano de Referência</text:p>
          </table:table-cell>
          <table:table-cell office:value-type="string" table:style-name="tablecell">
            <text:p text:style-name="tablealignleft">Campo obrigatório - Informe o ano de referência dos débitos.</text:p>
          </table:table-cell>
        </table:table-row>
        <table:table-row>
          <table:table-cell office:value-type="string" table:style-name="tablecell">
            <text:p text:style-name="tablealignleft">Opção de ordenação</text:p>
          </table:table-cell>
          <table:table-cell office:value-type="string" table:style-name="tablecell">
            <text:p text:style-name="tablealignleft">Selecione a ordenação dos imóveis, entre por Rota ou Por Inscrição.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Campo obrigatório - Informe a matrícula do imóvel, ou clique no botão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 para selecionar o imóvel desejado. A identificação do imóvel será exibida no campo ao lado.<text:line-break/>Para apagar o conteúdo d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 ao lado do campo em exibição.<text:line-break/>Para obter detalhes sobre o preenchimento do campo <text:span text:style-name="Strong_20_Emphasis">Imóvel</text:span>, clique no link <text:span text:style-name="Strong_20_Emphasis"><text:a xlink:type="simple" xlink:href="https://gsan.com.br/doku.php?id=ajuda:pesquisar_imovel" text:style-name="Internet_20_link" text:visited-style-name="Visited_20_Internet_20_Link">Pesquisar Imóvel</text:a></text:span>.</text:p>
          </table:table-cell>
        </table:table-row>
        <table:table-row>
          <table:table-cell office:value-type="string" table:style-name="tablecell">
            <text:p text:style-name="tablealignleft">Ano de Referência</text:p>
          </table:table-cell>
          <table:table-cell office:value-type="string" table:style-name="tablecell">
            <text:p text:style-name="tablealignleft">Campo obrigatório - Seleciona entre as opções disponibilizadas o ano de referência para emissão da declaração anual de quitação de débit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4022916666667cm" svg:height="0.52916666666667cm"><draw:image xlink:href="Pictures/e8542c7ade619d5385ebe1de0508b9bd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para geração da declaração anual de quitação de débitos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/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arrecadacao" text:style-name="Internet_20_link" text:visited-style-name="Visited_20_Internet_20_Link">Arrecadaçã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20::55:02</meta:creation-date>
    <dc:creator>Generated</dc:creator>
    <dc:date>2026-09-16T20::55:02</dc:date>
    <dc:language>en-US</dc:language>
    <meta:editing-cycles>1</meta:editing-cycles>
    <meta:editing-duration>PT0S</meta:editing-duration>
    <dc:title>ajuda:arrecadacao:emitir_segunda_via_declaracao_anual_quitacao_debitos</dc:title>
  </office:meta>
</office:document-meta>
</file>