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8dc9e1b02b04878035dd985c325525a.png"/>
  <manifest:file-entry manifest:media-type="image/jpeg" manifest:full-path="Pictures/718869c89389fe78e0e31bf78ea159f7.jpg"/>
  <manifest:file-entry manifest:media-type="image/png" manifest:full-path="Pictures/068ab3b54edaad3fb83da436d6d53ee2.png"/>
  <manifest:file-entry manifest:media-type="image/jpeg" manifest:full-path="Pictures/14922df04c7bd6b62f389b7b0a885dbc.jpg"/>
  <manifest:file-entry manifest:media-type="image/jpeg" manifest:full-path="Pictures/6b86e73b8343471b4245484a183146e5.jpg"/>
  <manifest:file-entry manifest:media-type="image/jpeg" manifest:full-path="Pictures/89ec0de7985b49dbf1520c7228313376.jpg"/>
  <manifest:file-entry manifest:media-type="image/jpeg" manifest:full-path="Pictures/5779db14d6cd7c48e591506f68ca590e.jpg"/>
  <manifest:file-entry manifest:media-type="image/jpeg" manifest:full-path="Pictures/486903ca63cafd4f56e68f1527964023.jpg"/>
  <manifest:file-entry manifest:media-type="image/jpeg" manifest:full-path="Pictures/39d5759ab85982178f759b59cc21494d.jpg"/>
  <manifest:file-entry manifest:media-type="image/jpeg" manifest:full-path="Pictures/da48a70e80385d225c892c98d6cf1ca0.jpg"/>
  <manifest:file-entry manifest:media-type="image/jpeg" manifest:full-path="Pictures/a8c0a3f2399865dcf052b376ebf764e4.jpg"/>
  <manifest:file-entry manifest:media-type="image/jpeg" manifest:full-path="Pictures/26c5c2ef5556c4556b8472e3f769195f.jpg"/>
  <manifest:file-entry manifest:media-type="image/png" manifest:full-path="Pictures/ea67ed49810fe4862dd3b25c3ca68c3d.png"/>
  <manifest:file-entry manifest:media-type="image/jpeg" manifest:full-path="Pictures/43515d86fe84954da6fe3e1ff3cb814f.jpg"/>
  <manifest:file-entry manifest:media-type="image/jpeg" manifest:full-path="Pictures/9092699f2a7a045d90794a1d62cc07c9.jpg"/>
  <manifest:file-entry manifest:media-type="image/jpeg" manifest:full-path="Pictures/038c01e8229451e4c78e3f27edb49259.jpg"/>
  <manifest:file-entry manifest:media-type="image/jpeg" manifest:full-path="Pictures/d3afcb141f9ce6077d7e215afad0b122.jpg"/>
  <manifest:file-entry manifest:media-type="image/jpeg" manifest:full-path="Pictures/789f34bcb3c1775165dd83b5ef49bae5.jpg"/>
  <manifest:file-entry manifest:media-type="image/png" manifest:full-path="Pictures/594b7dcad5d88d83b9cfa70ef6ed20f6.png"/>
  <manifest:file-entry manifest:media-type="image/png" manifest:full-path="Pictures/6139004d0bc5277d85d6495002cff5db.png"/>
  <manifest:file-entry manifest:media-type="image/jpeg" manifest:full-path="Pictures/809d1c3219c33efb2eb26f2d3a0fd46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ell">
</style:style>
    <style:style style:family="paragraph">
</style:style>
    <style:style style:family="table-column">
</style:style>
    <style:style style:name="PluginODTAutoStyle_Frame_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2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3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38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4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56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7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a xlink:type="simple" xlink:href="https://gsan.com.br/doku.php?id=ajuda"><draw:frame draw:style-name="mediaright" draw:name="0" text:anchor-type="paragraph" draw:z-index="0" svg:width="5.2916666666667cm" style:rel-width="100%" svg:height="3.9418362023996cm" style:rel-height="scale"><draw:image xlink:href="Pictures/58dc9e1b02b04878035dd985c325525a.png" xlink:type="simple" xlink:show="embed" xlink:actuate="onLoad"/></draw:frame></draw:a></text:p>
      <text:h text:style-name="Heading_20_1" text:outline-level="1"><text:bookmark text:name="ajuda:analise_ligacao_consumo"/><text:bookmark-start text:name="__RefHeading___consultar_imovel_-_aba_analise_ligacao_consumo_1"/><text:bookmark-start text:name="consultar_imovel_-_aba_analise_ligacao_consumo"/>Consultar Imóvel - Aba Análise Ligação Consumo<text:bookmark-end text:name="__RefHeading___consultar_imovel_-_aba_analise_ligacao_consumo_1"/><text:bookmark-end text:name="consultar_imovel_-_aba_analise_ligacao_consumo"/></text:h>
      <table:table table:style-name="Table">
        <table:table-column table:style-name="odt_auto_style_table_column_1_1"/>
        <table:table-row>
          <table:table-cell office:value-type="string" table:style-name="tablecell">
            <text:p text:style-name="tablealignleft">Esta aba faz parte da funcionalidade <text:span text:style-name="Strong_20_Emphasis"><text:a xlink:type="simple" xlink:href="https://gsan.com.br/doku.php?id=ajuda:consultar_imovel" text:style-name="Internet_20_link" text:visited-style-name="Visited_20_Internet_20_Link">Consultar Imóvel</text:a></text:span> e permite que seja realizada uma análise completa da situação das ligações de água e esgoto e do consumo do imóvel, conforme a imagem da tela abaixo.</text:p>
            <text:p text:style-name="Text_20_body">Para a <text:span text:style-name="Strong_20_Emphasis">CAGEPA</text:span>, a tela é visualizada com um <text:span text:style-name="Emphasis">checkbox</text:span> <text:span text:style-name="Strong_20_Emphasis">Incluir Registros Legados</text:span> que, quando marcado, altera os valores dos quadros de consumo, conforme exemplo <text:span text:style-name="Strong_20_Emphasis"><text:a xlink:type="simple" xlink:href="#__RefHeading___aba_analise_de_ligacao_e_consumo_cagepa_5" text:style-name="Local_20_link" text:visited-style-name="Visited_20_Local_20_Link">AQUI</text:a></text:span>.</text:p>
          </table:table-cell>
        </table:table-row>
      </table:table>
      <text:h text:style-name="Heading_20_3" text:outline-level="3"><text:bookmark-start text:name="__RefHeading___observacao_2"/><text:bookmark-start text:name="observacao"/>Observação<text:bookmark-end text:name="__RefHeading___observacao_2"/><text:bookmark-end text:name="observacao"/></text:h>
      <table:table table:style-name="Table">
        <table:table-column/>
        <table:table-row>
          <table:table-cell office:value-type="string" table:style-name="tableheader">
            <text:p text:style-name="Table_20_Heading">Informamos que os dados exibidos nas telas a seguir são fictícios, e não retratam informações de clientes.</text:p>
          </table:table-cell>
        </table:table-row>
      </table:table>
      <text:p text:style-name="Text_20_body"><draw:frame draw:style-name="PluginODTAutoStyle_Frame_4_text_frame" draw:name="Frame1" text:anchor-type="paragraph" svg:width="481.89pt" draw:z-index="0" svg:min-height="1cm"><draw:text-box><table:table table:style-name="Table"><table:table-column table:style-name="odt_auto_style_table_column_3_1"/><table:table-row><table:table-cell office:value-type="string" table:style-name="tablecell"><text:p text:style-name="tablealignleft"><draw:frame draw:style-name="mediacenter" draw:name="1" text:anchor-type="paragraph" draw:z-index="1" svg:width="16.35125cm" svg:height="56.144583333333cm"><draw:image xlink:href="Pictures/718869c89389fe78e0e31bf78ea159f7.jpg" xlink:type="simple" xlink:show="embed" xlink:actuate="onLoad"/></draw:frame></text:p></table:table-cell></table:table-row></table:table></draw:text-box></draw:frame></text:p>
      <table:table table:style-name="Table">
        <table:table-column table:style-name="odt_auto_style_table_column_4_1"/>
        <table:table-row>
          <table:table-cell office:value-type="string" table:style-name="tablecell">
            <text:p text:style-name="tablealignleft">O botão <draw:frame draw:style-name="media" draw:name="2" text:anchor-type="as-char" draw:z-index="2" svg:width="0.79375cm" svg:height="0.873125cm"><draw:image xlink:href="Pictures/068ab3b54edaad3fb83da436d6d53ee2.png" xlink:type="simple" xlink:show="embed" xlink:actuate="onLoad"/></draw:frame> que se encontra na mesma linha do subtítulo <text:span text:style-name="Strong_20_Emphasis">Dados do Imóvel</text:span>, apresenta um <text:span text:style-name="Strong_20_Emphasis">Hint</text:span> que exibe: a inscrição do imóvel; o cliente usuário; o número do hidrômetro; e o endereço do imóvel. Caso o imóvel esteja na <text:span text:style-name="Strong_20_Emphasis">Situação de Cortado</text:span>, o sistema apresenta um <text:span text:style-name="Strong_20_Emphasis">Hint</text:span> <draw:frame draw:style-name="media" draw:name="3" text:anchor-type="as-char" draw:z-index="3" svg:width="0.79375cm" svg:height="0.873125cm"><draw:image xlink:href="Pictures/068ab3b54edaad3fb83da436d6d53ee2.png" xlink:type="simple" xlink:show="embed" xlink:actuate="onLoad"/></draw:frame> que exibe: o tipo do corte, o motivo do corte; data do corte; e o número do selo do corte.</text:p>
            <text:p text:style-name="Text_20_body">Quando o imóvel estiver com a situação da ligação de água igual a <text:span text:style-name="Strong_20_Emphasis">Suprimido</text:span>, e o indicador de permanência do hidrômetro da ligação estiver igual a <text:span text:style-name="Strong_20_Emphasis">Sim</text:span>, serão exibidos os dados do hidrômetro.</text:p>
            <text:p text:style-name="Text_20_body">Em todas as abas são apresentadas as seguintes informações:</text:p>
            <text:list text:style-name="Numbering_20_1" text:continue-numbering="false">
              <text:list-item>
                <text:p text:style-name="Numbering_20_1_Content_First"> Matrícula do Imóvel</text:p>
              </text:list-item>
              <text:list-item>
                <text:p text:style-name="Numbering_20_1_Content"> Inscrição composta do imóvel:</text:p>
                <text:list text:style-name="Numbering_20_1">
                  <text:list-item>
                    <text:p text:style-name="Numbering_20_1_Content"> Localidade</text:p>
                  </text:list-item>
                  <text:list-item>
                    <text:p text:style-name="Numbering_20_1_Content"> Setor Comercial</text:p>
                  </text:list-item>
                  <text:list-item>
                    <text:p text:style-name="Numbering_20_1_Content"> Quadra</text:p>
                  </text:list-item>
                  <text:list-item>
                    <text:p text:style-name="Numbering_20_1_Content"> Lote</text:p>
                  </text:list-item>
                </text:list>
              </text:list-item>
              <text:list-item>
                <text:p text:style-name="Numbering_20_1_Content"> Descrição da Situação da Ligação de Água</text:p>
              </text:list-item>
              <text:list-item>
                <text:p text:style-name="Numbering_20_1_Content_Last"> Descrição da Situação da Ligação de Esgoto </text:p>
              </text:list-item>
            </text:list>
            <text:p text:style-name="Text_20_body">Cada aba conterá as informações relacionadas a um determinado assunto específico:</text:p>
            <text:list text:style-name="List_20_1" text:continue-numbering="false">
              <text:list-item>
                <text:p text:style-name="List_20_1_Content_First"> <text:span text:style-name="Strong_20_Emphasis"><text:a xlink:type="simple" xlink:href="https://gsan.com.br/doku.php?id=ajuda:dados_cadastrais" text:style-name="Internet_20_link" text:visited-style-name="Visited_20_Internet_20_Link">Dados cadastrais</text:a></text:span></text:p>
              </text:list-item>
              <text:list-item>
                <text:p text:style-name="List_20_1_Content"> <text:span text:style-name="Strong_20_Emphasis"><text:a xlink:type="simple" xlink:href="https://gsan.com.br/doku.php?id=ajuda:dados_adicionais" text:style-name="Internet_20_link" text:visited-style-name="Visited_20_Internet_20_Link">Dados adicionais</text:a></text:span></text:p>
              </text:list-item>
              <text:list-item>
                <text:p text:style-name="List_20_1_Content"> <text:span text:style-name="Strong_20_Emphasis"><text:a xlink:type="simple" xlink:href="#ajuda:analise_ligacao_consumo" text:style-name="Local_20_link" text:visited-style-name="Visited_20_Local_20_Link">Análise Ligação Consumo</text:a></text:span></text:p>
              </text:list-item>
              <text:list-item>
                <text:p text:style-name="List_20_1_Content"> <text:span text:style-name="Strong_20_Emphasis"><text:a xlink:type="simple" xlink:href="https://gsan.com.br/doku.php?id=ajuda:historico_do_faturamento" text:style-name="Internet_20_link" text:visited-style-name="Visited_20_Internet_20_Link">Histórico do faturamento</text:a></text:span></text:p>
              </text:list-item>
              <text:list-item>
                <text:p text:style-name="List_20_1_Content"> <text:span text:style-name="Strong_20_Emphasis"><text:a xlink:type="simple" xlink:href="https://gsan.com.br/doku.php?id=ajuda:debitos_do_imovel" text:style-name="Internet_20_link" text:visited-style-name="Visited_20_Internet_20_Link">Débitos do imóvel</text:a></text:span></text:p>
              </text:list-item>
              <text:list-item>
                <text:p text:style-name="List_20_1_Content"> <text:span text:style-name="Strong_20_Emphasis"><text:a xlink:type="simple" xlink:href="https://gsan.com.br/doku.php?id=ajuda:pagamento_imovel" text:style-name="Internet_20_link" text:visited-style-name="Visited_20_Internet_20_Link">Pagamento Imóvel</text:a></text:span></text:p>
              </text:list-item>
              <text:list-item>
                <text:p text:style-name="List_20_1_Content"> <text:span text:style-name="Strong_20_Emphasis"><text:a xlink:type="simple" xlink:href="https://gsan.com.br/doku.php?id=ajuda:devolucoes_imovel" text:style-name="Internet_20_link" text:visited-style-name="Visited_20_Internet_20_Link">Devoluções Imóvel</text:a></text:span></text:p>
              </text:list-item>
              <text:list-item>
                <text:p text:style-name="List_20_1_Content"> <text:span text:style-name="Strong_20_Emphasis"><text:a xlink:type="simple" xlink:href="https://gsan.com.br/doku.php?id=ajuda:documento_cobranca" text:style-name="Internet_20_link" text:visited-style-name="Visited_20_Internet_20_Link">Documento Cobrança</text:a></text:span></text:p>
              </text:list-item>
              <text:list-item>
                <text:p text:style-name="List_20_1_Content"> <text:span text:style-name="Strong_20_Emphasis"><text:a xlink:type="simple" xlink:href="https://gsan.com.br/doku.php?id=ajuda:parcelamentos_efetuados" text:style-name="Internet_20_link" text:visited-style-name="Visited_20_Internet_20_Link">Parcelamentos efetuados</text:a></text:span></text:p>
              </text:list-item>
              <text:list-item>
                <text:p text:style-name="List_20_1_Content_Last"> <text:span text:style-name="Strong_20_Emphasis"><text:a xlink:type="simple" xlink:href="https://gsan.com.br/doku.php?id=ajuda:registros_de_atendimentos_ra_os" text:style-name="Internet_20_link" text:visited-style-name="Visited_20_Internet_20_Link">Registros de Atendimentos (RA/OS)</text:a></text:span></text:p>
              </text:list-item>
            </text:list>
          </table:table-cell>
        </table:table-row>
      </table:table>
      <text:p text:style-name="Text_20_body"><text:line-break/></text:p>
      <table:table table:style-name="Table">
        <table:table-column table:style-name="odt_auto_style_table_column_5_1"/>
        <table:table-row>
          <table:table-cell office:value-type="string" table:style-name="tablecell">
            <text:p text:style-name="tablealignleft">Por solicitação da <text:span text:style-name="Strong_20_Emphasis">DESO</text:span>, o quadro <text:span text:style-name="Strong_20_Emphasis">Local de Instalação do Ramal</text:span> (perto do botão <draw:frame draw:style-name="media" draw:name="4" text:anchor-type="as-char" draw:z-index="4" svg:width="5.6620833333333cm" style:rel-width="100%" svg:height="0.47625cm" style:rel-height="scale"><draw:image xlink:href="Pictures/14922df04c7bd6b62f389b7b0a885dbc.jpg" xlink:type="simple" xlink:show="embed" xlink:actuate="onLoad"/></draw:frame>) descreve o local de instalação do ramal de água, informado <text:span text:style-name="Strong_20_Emphasis"><text:a xlink:type="simple" xlink:href="https://gsan.com.br/doku.php?id=ajuda:efetuar_ligacao_de_agua" text:style-name="Internet_20_link" text:visited-style-name="Visited_20_Internet_20_Link">AQUI</text:a></text:span>.</text:p>
            <text:p text:style-name="Text_20_body">Por solicitação da <text:span text:style-name="Strong_20_Emphasis">CASAL</text:span>, no quadro <text:span text:style-name="Strong_20_Emphasis">Dados da Ligação de Água</text:span> haverá um campo informando a <text:span text:style-name="Strong_20_Emphasis">Leitura do Corte</text:span> quando houver corte no imóvel.</text:p>
            <text:p text:style-name="Text_20_body">Alterado o <text:span text:style-name="Strong_20_Emphasis">Histórico de Medição</text:span>, no quadro <text:span text:style-name="Strong_20_Emphasis">Histórico de Medição e Consumo da Ligação de Água</text:span> da funcionalidade <text:span text:style-name="Strong_20_Emphasis"><text:a xlink:type="simple" xlink:href="https://gsan.com.br/doku.php?id=ajuda:atendimento:consultar_imovel" text:style-name="Internet_20_link" text:visited-style-name="Visited_20_Internet_20_Link">Consultar Imóvel</text:a></text:span>, aba <text:span text:style-name="Strong_20_Emphasis">Análise de Ligação Consumo</text:span>, para atender à solicitação da CAEMA:</text:p>
            <text:list text:style-name="List_20_1" text:continue-numbering="false">
              <text:list-item>
                <text:p text:style-name="List_20_1_Content_First"> Incluída a coluna <text:span text:style-name="Strong_20_Emphasis">Leitura Coletada</text:span>;</text:p>
              </text:list-item>
              <text:list-item>
                <text:p text:style-name="List_20_1_Content_Last"> Ao passar o mouse na referência (Mês/Ano), apresenta informações do Hidrômetro (Identificação e Data de Instalação), e um Alerta, informando se houve Alteração de Leitura (Leitura Coletada diferente da Leitura Informada, quando estiver preenchida).</text:p>
              </text:list-item>
            </text:list>
            <text:p text:style-name="Text_20_body">Alterado o Relatório <text:span text:style-name="Strong_20_Emphasis">Histórico de Medição</text:span>, para incluir as colunas de <text:span text:style-name="Strong_20_Emphasis">Leitura Coletada</text:span> e <text:span text:style-name="Strong_20_Emphasis">Identificação do Hidrômetro</text:span>.</text:p>
            <text:p text:style-name="Text_20_body">Por solicitação da <text:span text:style-name="Strong_20_Emphasis">CAERN</text:span>, o sistema foi adequado para aceitar a exclusão de um imóvel com débito vencido ou a vencer, na funcionalidade Manter Imóvel, que, além de alterar a situação do imóvel para excluído, serão alteradas as situações da ligação de água e de esgoto com a nova situação criada <text:span text:style-name="Strong_20_Emphasis">Cancelada/Inexistente</text:span> e o perfil do imóvel para <text:span text:style-name="Strong_20_Emphasis">Cancelado/Inexistente</text:span>. A situação da ligação de água e de esgoto, e o perfil do imóvel serão guardados antes da exclusão, e na Aba Endereço foi incluído um campo para que seja informada uma <text:span text:style-name="Strong_20_Emphasis">observação</text:span> no momento da exclusão do imóvel. Caso a situação de água ou esgoto no <text:span text:style-name="Strong_20_Emphasis"><text:a xlink:type="simple" xlink:href="https://gsan.com.br/doku.php?id=ajuda:informar_parametros_do_sistema" text:style-name="Internet_20_link" text:visited-style-name="Visited_20_Internet_20_Link">Informar Parâmetros do Sistema</text:a></text:span>, aba Atendimento/Segurança, não estejam informadas, o sistema não permite a exclusão de imóvel com débito, e no caso de exclusão atualiza somente o indicador de exclusão. A observação será exibida na Consulta de Imóvel, na Aba <text:span text:style-name="Strong_20_Emphasis">Análise de Ligação e Consumo</text:span>, com as situações da ligação de água e de esgoto anteriores à exclusão. O motivo da supressão será exibido no campo do motivo do corte, o motivo apresentado será de acordo com a situação da ligação. Para o caso da ligação de esgoto será incluído o motivo do corte/supressão.</text:p>
            <text:p text:style-name="Text_20_body">Por solicitação da <text:span text:style-name="Strong_20_Emphasis">CAERN</text:span>, a funcionalidade de <text:span text:style-name="Strong_20_Emphasis">Consultar Imóvel</text:span> na aba <text:span text:style-name="Strong_20_Emphasis">Análise Ligação Consumo</text:span>, foi implementado o ajuste para mudar o <text:span text:style-name="Strong_20_Emphasis">label</text:span> do campo <text:span text:style-name="Strong_20_Emphasis">Dados do Hidrômetro do Poço</text:span>, para quando o hidrômetro instalado seja com a finalidade de <text:span text:style-name="Strong_20_Emphasis">Ligação de Esgoto</text:span> serão exibidos os <text:span text:style-name="Strong_20_Emphasis">Dados do Hidrômetro da Ligação de Esgoto</text:span>.</text:p>
            <text:p text:style-name="Text_20_body">Também para a <text:span text:style-name="Strong_20_Emphasis">CAERN</text:span>, caso você clique no <text:span text:style-name="Emphasis">link</text:span> <text:span text:style-name="Strong_20_Emphasis">Mês/ano</text:span> do quadro <text:span text:style-name="Strong_20_Emphasis">Histórico de Medição</text:span>, o sistema acessa a funcionalidade <text:span text:style-name="Strong_20_Emphasis"><text:a xlink:type="simple" xlink:href="https://gsan.com.br/doku.php?id=ajuda:consultar_conta" text:style-name="Internet_20_link" text:visited-style-name="Visited_20_Internet_20_Link">Consultar Conta</text:a></text:span>. Além disso, os quadros <text:span text:style-name="Strong_20_Emphasis">Histórico de Medição</text:span> e <text:span text:style-name="Strong_20_Emphasis">Histórico de Medição do Poço</text:span> exibem (ambos na coluna <text:span text:style-name="Strong_20_Emphasis">Sit. Leit. Atual</text:span>) as informações das situações das leituras anterior e atual, alteradas <text:span text:style-name="Strong_20_Emphasis"><text:a xlink:type="simple" xlink:href="https://gsan.com.br/doku.php?id=ajuda:alterar_dados_para_faturamento" text:style-name="Internet_20_link" text:visited-style-name="Visited_20_Internet_20_Link">AQUI</text:a></text:span> e <text:span text:style-name="Strong_20_Emphasis"><text:a xlink:type="simple" xlink:href="https://gsan.com.br/doku.php?id=ajuda:resumo_da_analise_da_medicao_e_consumo_do_mes" text:style-name="Internet_20_link" text:visited-style-name="Visited_20_Internet_20_Link">AQUI</text:a></text:span>.</text:p>
            <text:p text:style-name="Text_20_body">Clique no <text:span text:style-name="Strong_20_Emphasis">link</text:span> de uma aba, para ver o detalhamento das informações disponíveis na aba.</text:p>
            <text:p text:style-name="Text_20_body">Quando for um imóvel do tipo condomínio, a matrícula será apresentada com um <text:span text:style-name="Strong_20_Emphasis">link</text:span> que, ao ser acionado, apresentará a lista de imóveis associados.</text:p>
            <text:p text:style-name="Text_20_body">Eventualmente o sistema apresentará, ao lado da situação de água, o botão <draw:frame draw:style-name="media" draw:name="5" text:anchor-type="as-char" draw:z-index="5" svg:width="0.79375cm" svg:height="0.873125cm"><draw:image xlink:href="Pictures/068ab3b54edaad3fb83da436d6d53ee2.png" xlink:type="simple" xlink:show="embed" xlink:actuate="onLoad"/></draw:frame> que apresentará informações adicionais da situação ao posicionarmos o cursor sobre ela. (por exemplo, quando a situação da ligação de água for <text:span text:style-name="Strong_20_Emphasis"><text:span text:style-name="Emphasis"><text:span text:style-name="Strong_20_Emphasis">SUPRIMIDO</text:span></text:span></text:span>).</text:p>
            <text:p text:style-name="Text_20_body">Um segundo botão <draw:frame draw:style-name="media" draw:name="6" text:anchor-type="as-char" draw:z-index="6" svg:width="0.79375cm" svg:height="0.873125cm"><draw:image xlink:href="Pictures/068ab3b54edaad3fb83da436d6d53ee2.png" xlink:type="simple" xlink:show="embed" xlink:actuate="onLoad"/></draw:frame> poderá surgir ao lado do primeiro, cujo <text:span text:style-name="Strong_20_Emphasis">Hint</text:span> apresentará a descrição <text:span text:style-name="Strong_20_Emphasis">Existe OS com fotos</text:span>, quando existir fotos cadastradas para Ordem de Serviço do imóvel. As fotos podem ser consultadas na Aba <text:span text:style-name="Strong_20_Emphasis"><text:a xlink:type="simple" xlink:href="https://gsan.com.br/doku.php?id=ajuda:registros_de_atendimentos_ra_os" text:style-name="Internet_20_link" text:visited-style-name="Visited_20_Internet_20_Link">Registros de Atendimentos (RA/OS)</text:a></text:span>. </text:p>
            <text:p text:style-name="Text_20_body">No final da tela são existem dois <text:span text:style-name="Strong_20_Emphasis">links</text:span> que ao serem acionados ampliarão a tela e apresentarão os seguintes históricos:</text:p>
            <text:list text:style-name="List_20_1" text:continue-numbering="false">
              <text:list-item>
                <text:p text:style-name="List_20_1_Content_First"> Histórico de Medição e Consumo da Ligação de Água</text:p>
              </text:list-item>
              <text:list-item>
                <text:p text:style-name="List_20_1_Content_Last"> Histórico de Medição e Consumo da Ligação de Esgoto</text:p>
              </text:list-item>
            </text:list>
            <text:p text:style-name="Text_20_body">Cliques sucessivos nestes <text:span text:style-name="Strong_20_Emphasis">links</text:span> irão expandir e recolher as informações sucessivamente. </text:p>
            <text:p text:style-name="Text_20_body">Abaixo são apresentadas as imagens da tela com estas informações expostas:</text:p>
          </table:table-cell>
        </table:table-row>
      </table:table>
      <text:h text:style-name="Heading_20_2" text:outline-level="2"><text:bookmark-start text:name="__RefHeading___historico_de_medicao_e_consumo_da_ligacao_de_agua_3"/><text:bookmark-start text:name="historico_de_medicao_e_consumo_da_ligacao_de_agua"/>Histórico de Medição e Consumo da Ligação de Água<text:bookmark-end text:name="__RefHeading___historico_de_medicao_e_consumo_da_ligacao_de_agua_3"/><text:bookmark-end text:name="historico_de_medicao_e_consumo_da_ligacao_de_agua"/></text:h>
      <table:table table:style-name="Table">
        <table:table-column table:style-name="odt_auto_style_table_column_6_1"/>
        <table:table-row>
          <table:table-cell office:value-type="string" table:style-name="tablecell">
            <text:p text:style-name="tablealignleft">O conjunto de informações da imagem abaixo será apresentado após você clicar no <text:span text:style-name="Strong_20_Emphasis">link</text:span> do <text:span text:style-name="Strong_20_Emphasis"/>Histórico de Medição e Consumo da Ligação de Água<text:span text:style-name="Strong_20_Emphasis"/>.</text:p>
            <text:p text:style-name="Text_20_body">Alterada a funcionalidade <text:span text:style-name="Strong_20_Emphasis"><text:a xlink:type="simple" xlink:href="https://gsan.com.br/doku.php?id=ajuda:consultar_imovel" text:style-name="Internet_20_link" text:visited-style-name="Visited_20_Internet_20_Link">Consultar Imóvel</text:a></text:span>, aba correspondente a Análise Ligação Consumo, para incluir um link de visualização das fotos registradas, referentes aos códigos das anormalidades que são exibidas nos históricos de medição/consumo da ligação de água e poço.</text:p>
            <text:p text:style-name="Text_20_body">Observe que no final deste grupo de informações existe a imagem de uma impressora <draw:frame draw:style-name="media" draw:name="7" text:anchor-type="as-char" draw:z-index="7" svg:width="0.74083333333333cm" svg:height="0.68791666666667cm"><draw:image xlink:href="Pictures/6b86e73b8343471b4245484a183146e5.jpg" xlink:type="simple" xlink:show="embed" xlink:actuate="onLoad"/></draw:frame>. Ao clicar nesta imagem, o sistema gera o relatório do <text:span text:style-name="Strong_20_Emphasis">Histórico de Medição e Consumo da Ligação de Água</text:span>, conforme modelo <text:span text:style-name="Strong_20_Emphasis"><text:a xlink:type="simple" xlink:href="#__RefHeading___modelohistorico_de_medicao_e_consumo_da_ligacao_de_agua_6" text:style-name="Local_20_link" text:visited-style-name="Visited_20_Local_20_Link">AQUI</text:a></text:span>. Para a <text:span text:style-name="Strong_20_Emphasis">CAERN</text:span>, o relatório informa ainda se a leitura da conta é atual ou anterior, e se a situação da conta foi alterada ou retificada, facilitando a análise, conforme modelo <text:span text:style-name="Strong_20_Emphasis"><text:a xlink:type="simple" xlink:href="#__RefHeading___modelohistorico_de_medicao_e_consumo_da_ligacao_de_agua_-_caern_7" text:style-name="Local_20_link" text:visited-style-name="Visited_20_Local_20_Link">AQUI</text:a></text:span>.</text:p>
            <text:p text:style-name="Text_20_body">Observe que, no canto inferior direito da tela também tem uma impressora <draw:frame draw:style-name="media" draw:name="8" text:anchor-type="as-char" draw:z-index="8" svg:width="0.74083333333333cm" svg:height="0.68791666666667cm"><draw:image xlink:href="Pictures/6b86e73b8343471b4245484a183146e5.jpg" xlink:type="simple" xlink:show="embed" xlink:actuate="onLoad"/></draw:frame>.  Ao clicar nesta imagem, o sistema gera o <text:span text:style-name="Strong_20_Emphasis">RELATÓRIO DE DADOS DA ANÁLISE DE LIGAÇÃO DE CONSUMO DO IMÓVEL</text:span> com as seguintes informações:</text:p>
            <text:list text:style-name="List_20_1" text:continue-numbering="false">
              <text:list-item>
                <text:p text:style-name="List_20_1_Content_First"> Mês/Ano</text:p>
              </text:list-item>
              <text:list-item>
                <text:p text:style-name="List_20_1_Content"> Leitura Coletada</text:p>
              </text:list-item>
              <text:list-item>
                <text:p text:style-name="List_20_1_Content"> Data da Leitura informada</text:p>
              </text:list-item>
              <text:list-item>
                <text:p text:style-name="List_20_1_Content"> Leitura Informada</text:p>
              </text:list-item>
              <text:list-item>
                <text:p text:style-name="List_20_1_Content"> Data da Leitura Faturada</text:p>
              </text:list-item>
              <text:list-item>
                <text:p text:style-name="List_20_1_Content"> Leitura Faturada</text:p>
              </text:list-item>
              <text:list-item>
                <text:p text:style-name="List_20_1_Content"> Consumo do Mês/Ano</text:p>
              </text:list-item>
              <text:list-item>
                <text:p text:style-name="List_20_1_Content"> Média do Consumo</text:p>
              </text:list-item>
              <text:list-item>
                <text:p text:style-name="List_20_1_Content"> Hidrômetro</text:p>
              </text:list-item>
              <text:list-item>
                <text:p text:style-name="List_20_1_Content"> Anormalidade de Consumo</text:p>
              </text:list-item>
              <text:list-item>
                <text:p text:style-name="List_20_1_Content"> Anormalidade de Leitura</text:p>
              </text:list-item>
              <text:list-item>
                <text:p text:style-name="List_20_1_Content_Last"> Situação Atual da Leitura</text:p>
              </text:list-item>
            </text:list>
            <text:p text:style-name="Text_20_body">O sistema solicitará que você escolha o formato em que deseja de obter o relatório, entre as opções listadas abaixo:</text:p>
            <text:list text:style-name="List_20_1" text:continue-numbering="false">
              <text:list-item>
                <text:p text:style-name="List_20_1_Content_First"> PDF</text:p>
              </text:list-item>
              <text:list-item>
                <text:p text:style-name="List_20_1_Content"> RTF</text:p>
              </text:list-item>
              <text:list-item>
                <text:p text:style-name="List_20_1_Content"> XLS</text:p>
              </text:list-item>
              <text:list-item>
                <text:p text:style-name="List_20_1_Content_Last"> HTML</text:p>
              </text:list-item>
            </text:list>
            <text:p text:style-name="Text_20_body">Clique no link a seguir, para obter a ajuda de <text:span text:style-name="Strong_20_Emphasis"><text:a xlink:type="simple" xlink:href="https://gsan.com.br/doku.php?id=ajuda:como_gerar_relatorio" text:style-name="Internet_20_link" text:visited-style-name="Visited_20_Internet_20_Link">como gerar relatório</text:a></text:span>. </text:p>
            <text:p text:style-name="Text_20_body"><text:span text:style-name="Strong_20_Emphasis">A caixa de diálogo para seleção do formato será apresentada no início da tela. Portanto, utilize o elevador da página para posicioná-la no início, de forma que você possa selecionar o formato do relatório.</text:span></text:p>
            <text:p text:style-name="Text_20_body">Ao clicar no botão <draw:frame draw:style-name="media" draw:name="9" text:anchor-type="as-char" draw:z-index="9" svg:width="5.6620833333333cm" style:rel-width="100%" svg:height="0.47625cm" style:rel-height="scale"><draw:image xlink:href="Pictures/14922df04c7bd6b62f389b7b0a885dbc.jpg" xlink:type="simple" xlink:show="embed" xlink:actuate="onLoad"/></draw:frame>, disponível no quadro <text:span text:style-name="Strong_20_Emphasis">Dados do Hidrômetro da Ligação de Água</text:span>, o sistema visualiza uma tela com o histórico de instalação de hidrômetro do imóvel:</text:p>
          </table:table-cell>
        </table:table-row>
      </table:table>
      <text:p text:style-name="Text_20_body"><draw:frame draw:style-name="PluginODTAutoStyle_Frame_17_text_frame" draw:name="Frame2" text:anchor-type="paragraph" svg:width="481.89pt" draw:z-index="0" svg:min-height="1cm"><draw:text-box><table:table table:style-name="Table"><table:table-column table:style-name="odt_auto_style_table_column_7_1"/><table:table-row><table:table-cell office:value-type="string" table:style-name="tablecell"><text:p text:style-name="tablealignleft"><draw:frame draw:style-name="mediacenter" draw:name="10" text:anchor-type="paragraph" draw:z-index="10" svg:width="16.271875cm" svg:height="10.556875cm"><draw:image xlink:href="Pictures/89ec0de7985b49dbf1520c7228313376.jpg" xlink:type="simple" xlink:show="embed" xlink:actuate="onLoad"/></draw:frame></text:p></table:table-cell></table:table-row></table:table></draw:text-box></draw:frame></text:p>
      <table:table table:style-name="Table">
        <table:table-column table:style-name="odt_auto_style_table_column_8_1"/>
        <table:table-row>
          <table:table-cell office:value-type="string" table:style-name="tablecell">
            <text:p text:style-name="tablealignleft">Clicando nos <text:span text:style-name="Emphasis">links</text:span> da <text:span text:style-name="Strong_20_Emphasis">Matrícula do Imóvel</text:span> ou <text:span text:style-name="Strong_20_Emphasis">Data de Instalação</text:span>, o sistema expande a tela de consulta, acrescentando o botão <draw:frame draw:style-name="media" draw:name="11" text:anchor-type="as-char" draw:z-index="11" svg:width="2.6722916666667cm" style:rel-width="100%" svg:height="0.52916666666667cm" style:rel-height="scale"><draw:image xlink:href="Pictures/5779db14d6cd7c48e591506f68ca590e.jpg" xlink:type="simple" xlink:show="embed" xlink:actuate="onLoad"/></draw:frame></text:p>
          </table:table-cell>
        </table:table-row>
      </table:table>
      <text:p text:style-name="Text_20_body"><draw:frame draw:style-name="PluginODTAutoStyle_Frame_24_text_frame" draw:name="Frame3" text:anchor-type="paragraph" svg:width="481.89pt" draw:z-index="0" svg:min-height="1cm"><draw:text-box><table:table table:style-name="Table"><table:table-column table:style-name="odt_auto_style_table_column_9_1"/><table:table-row><table:table-cell office:value-type="string" table:style-name="tablecell"><text:p text:style-name="tablealignleft"><draw:frame draw:style-name="mediacenter" draw:name="12" text:anchor-type="paragraph" draw:z-index="12" svg:width="16.377708333333cm" svg:height="10.583333333333cm"><draw:image xlink:href="Pictures/486903ca63cafd4f56e68f1527964023.jpg" xlink:type="simple" xlink:show="embed" xlink:actuate="onLoad"/></draw:frame></text:p></table:table-cell></table:table-row></table:table></draw:text-box></draw:frame></text:p>
      <table:table table:style-name="Table">
        <table:table-column table:style-name="odt_auto_style_table_column_10_1"/>
        <table:table-row>
          <table:table-cell office:value-type="string" table:style-name="tablecell">
            <text:p text:style-name="tablealignleft">Ao clicar no botão <draw:frame draw:style-name="media" draw:name="13" text:anchor-type="as-char" draw:z-index="13" svg:width="4.7625cm" style:rel-width="100%" svg:height="0.555625cm" style:rel-height="scale"><draw:image xlink:href="Pictures/39d5759ab85982178f759b59cc21494d.jpg" xlink:type="simple" xlink:show="embed" xlink:actuate="onLoad"/></draw:frame>, visualizado no final da tela da aba de análise de ligação e consumo, o sistema visualiza a <text:span text:style-name="Emphasis">popup</text:span> para efetuar o cálculo do consumo estimado:</text:p>
          </table:table-cell>
        </table:table-row>
      </table:table>
      <text:p text:style-name="Text_20_body"><draw:frame draw:style-name="PluginODTAutoStyle_Frame_31_text_frame" draw:name="Frame4" text:anchor-type="paragraph" svg:width="481.89pt" draw:z-index="0" svg:min-height="1cm"><draw:text-box><table:table table:style-name="Table"><table:table-column table:style-name="odt_auto_style_table_column_11_1"/><table:table-row><table:table-cell office:value-type="string" table:style-name="tablecell"><text:p text:style-name="tablealignleft"><draw:frame draw:style-name="mediacenter" draw:name="14" text:anchor-type="paragraph" draw:z-index="14" svg:width="14.737291666667cm" svg:height="5.2916666666667cm"><draw:image xlink:href="Pictures/da48a70e80385d225c892c98d6cf1ca0.jpg" xlink:type="simple" xlink:show="embed" xlink:actuate="onLoad"/></draw:frame></text:p></table:table-cell></table:table-row></table:table></draw:text-box></draw:frame></text:p>
      <table:table table:style-name="Table">
        <table:table-column table:style-name="odt_auto_style_table_column_12_1"/>
        <table:table-row>
          <table:table-cell office:value-type="string" table:style-name="tablecell">
            <text:p text:style-name="tablealignleft">Depois de preencher os campos, clique em <draw:frame draw:style-name="media" draw:name="15" text:anchor-type="as-char" draw:z-index="15" svg:width="1.6933333333333cm" svg:height="0.52916666666667cm"><draw:image xlink:href="Pictures/a8c0a3f2399865dcf052b376ebf764e4.jpg" xlink:type="simple" xlink:show="embed" xlink:actuate="onLoad"/></draw:frame>. O sistema exibe o <text:span text:style-name="Emphasis">popup</text:span> com o cálculo efetuado:</text:p>
          </table:table-cell>
        </table:table-row>
      </table:table>
      <text:p text:style-name="Text_20_body"><draw:frame draw:style-name="PluginODTAutoStyle_Frame_38_text_frame" draw:name="Frame5" text:anchor-type="paragraph" svg:width="481.89pt" draw:z-index="0" svg:min-height="1cm"><draw:text-box><table:table table:style-name="Table"><table:table-column table:style-name="odt_auto_style_table_column_13_1"/><table:table-row><table:table-cell office:value-type="string" table:style-name="tablecell"><text:p text:style-name="tablealignleft"><draw:frame draw:style-name="mediacenter" draw:name="16" text:anchor-type="paragraph" draw:z-index="16" svg:width="14.790208333333cm" svg:height="7.3554166666667cm"><draw:image xlink:href="Pictures/26c5c2ef5556c4556b8472e3f769195f.jpg" xlink:type="simple" xlink:show="embed" xlink:actuate="onLoad"/></draw:frame></text:p></table:table-cell></table:table-row></table:table></draw:text-box></draw:frame></text:p>
      <text:h text:style-name="Heading_20_3" text:outline-level="3"><text:bookmark-start text:name="__RefHeading___historico_de_medicao_do_poco_e_volume_da_ligacao_de_esgoto_4"/><text:bookmark-start text:name="historico_de_medicao_do_poco_e_volume_da_ligacao_de_esgoto"/>Histórico de Medição do Poço e Volume da Ligação de Esgoto<text:bookmark-end text:name="__RefHeading___historico_de_medicao_do_poco_e_volume_da_ligacao_de_esgoto_4"/><text:bookmark-end text:name="historico_de_medicao_do_poco_e_volume_da_ligacao_de_esgoto"/></text:h>
      <table:table table:style-name="Table">
        <table:table-column table:style-name="odt_auto_style_table_column_14_1"/>
        <table:table-row>
          <table:table-cell office:value-type="string" table:style-name="tablecell">
            <text:p text:style-name="tablealignleft">O conjunto de informações da imagem abaixo será apresentado após você clicar no <text:span text:style-name="Strong_20_Emphasis">link</text:span> do <text:span text:style-name="Strong_20_Emphasis">Histórico de Medição de Medição do Poço e Volume da Ligação de Esgoto</text:span>.</text:p>
          </table:table-cell>
        </table:table-row>
      </table:table>
      <text:p text:style-name="Text_20_body"><draw:frame draw:style-name="PluginODTAutoStyle_Frame_45_text_frame" draw:name="Frame6" text:anchor-type="paragraph" svg:width="481.89pt" draw:z-index="0" svg:min-height="1cm"><draw:text-box><table:table table:style-name="Table"><table:table-column table:style-name="odt_auto_style_table_column_15_1"/><table:table-row><table:table-cell office:value-type="string" table:style-name="tablecell"><text:p text:style-name="tablealignleft"><draw:frame draw:style-name="mediacenter" draw:name="17" text:anchor-type="paragraph" draw:z-index="17" svg:width="16.298333333333cm" svg:height="10.900833333333cm"><draw:image xlink:href="Pictures/ea67ed49810fe4862dd3b25c3ca68c3d.png" xlink:type="simple" xlink:show="embed" xlink:actuate="onLoad"/></draw:frame></text:p></table:table-cell></table:table-row></table:table></draw:text-box></draw:frame></text:p>
      <text:p text:style-name="Text_20_body"><text:line-break/></text:p>
      <text:h text:style-name="Heading_20_2" text:outline-level="2"><text:bookmark-start text:name="__RefHeading___aba_analise_de_ligacao_e_consumo_cagepa_5"/><text:bookmark-start text:name="aba_analise_de_ligacao_e_consumo_cagepa"/>Aba Análise de Ligação e Consumo CAGEPA<text:bookmark-end text:name="__RefHeading___aba_analise_de_ligacao_e_consumo_cagepa_5"/><text:bookmark-end text:name="aba_analise_de_ligacao_e_consumo_cagepa"/></text:h>
      <text:p text:style-name="Text_20_body"><draw:frame draw:style-name="PluginODTAutoStyle_Frame_49_text_frame" draw:name="Frame7" text:anchor-type="paragraph" svg:width="481.89pt" draw:z-index="0" svg:min-height="1cm"><draw:text-box><table:table table:style-name="Table"><table:table-column table:style-name="odt_auto_style_table_column_16_1"/><table:table-row><table:table-cell office:value-type="string" table:style-name="tablecell"><text:p text:style-name="tablealignleft"><draw:frame draw:style-name="mediacenter" draw:name="18" text:anchor-type="paragraph" draw:z-index="18" svg:width="16.483541666667cm" svg:height="60.139791666667cm"><draw:image xlink:href="Pictures/43515d86fe84954da6fe3e1ff3cb814f.jpg" xlink:type="simple" xlink:show="embed" xlink:actuate="onLoad"/></draw:frame></text:p></table:table-cell></table:table-row></table:table></draw:text-box></draw:frame></text:p>
      <table:table table:style-name="Table">
        <table:table-column table:style-name="odt_auto_style_table_column_17_1"/>
        <table:table-row>
          <table:table-cell office:value-type="string" table:style-name="tablecell">
            <text:p text:style-name="tablealignleft">Para a <text:span text:style-name="Strong_20_Emphasis">CAGEPA</text:span>, marcando o <text:span text:style-name="Emphasis">checkbox</text:span> <text:span text:style-name="Strong_20_Emphasis">Incluir Registros Legados</text:span> (no quadro <text:span text:style-name="Strong_20_Emphasis">Dados do Imóvel</text:span>), o quadro <text:span text:style-name="Strong_20_Emphasis">Histórico de Consumo</text:span> traz a média de consumo do imóvel. Quanto ao cálculo da média, tanto para água quanto para esgoto, só são considerados os volumes cobrados nas contas que tenham valor de água/esgoto maior que zero, levando em conta os possíveis refaturamentos de consumo. Para efeito de média, os imóveis novos são tratados como se fossem não medidos.</text:p>
            <text:p text:style-name="Text_20_body">Também para a <text:span text:style-name="Strong_20_Emphasis">CAGEPA</text:span>, ao deixar a seta do mouse parada sobre a coluna <text:span text:style-name="Strong_20_Emphasis">Sit. Leit. Atual.</text:span> do quadro <text:span text:style-name="Strong_20_Emphasis">Histórico de Medição</text:span>, o nome do leiturista que realizou aquela medição é visualizado:</text:p>
          </table:table-cell>
        </table:table-row>
      </table:table>
      <text:p text:style-name="Text_20_body"><text:line-break/></text:p>
      <text:p text:style-name="Text_20_body"><draw:frame draw:style-name="PluginODTAutoStyle_Frame_56_text_frame" draw:name="Frame8" text:anchor-type="paragraph" svg:width="481.89pt" draw:z-index="0" svg:min-height="1cm"><draw:text-box><table:table table:style-name="Table"><table:table-column table:style-name="odt_auto_style_table_column_18_1"/><table:table-row><table:table-cell office:value-type="string" table:style-name="tablecell"><text:p text:style-name="tablealignleft"><draw:frame draw:style-name="mediacenter" draw:name="19" text:anchor-type="paragraph" draw:z-index="19" svg:width="19.182291666667cm" style:rel-width="100%" svg:height="2.8045833333333cm" style:rel-height="scale"><draw:image xlink:href="Pictures/9092699f2a7a045d90794a1d62cc07c9.jpg" xlink:type="simple" xlink:show="embed" xlink:actuate="onLoad"/></draw:frame></text:p></table:table-cell></table:table-row></table:table></draw:text-box></draw:frame></text:p>
      <text:p text:style-name="Text_20_body"><text:line-break/></text:p>
      <text:h text:style-name="Heading_20_3" text:outline-level="3"><text:bookmark-start text:name="__RefHeading___modelohistorico_de_medicao_e_consumo_da_ligacao_de_agua_6"/><text:bookmark-start text:name="modelohistorico_de_medicao_e_consumo_da_ligacao_de_agua"/>MODELO: HISTÓRICO DE MEDIÇÃO E CONSUMO DA LIGAÇÃO DE ÁGUA<text:bookmark-end text:name="__RefHeading___modelohistorico_de_medicao_e_consumo_da_ligacao_de_agua_6"/><text:bookmark-end text:name="modelohistorico_de_medicao_e_consumo_da_ligacao_de_agua"/></text:h>
      <text:p text:style-name="Text_20_body"><text:span text:style-name="Strong_20_Emphasis">Atenção</text:span>: clique sobre a imagem para aumentar seu tamanho.</text:p>
      <text:p text:style-name="Text_20_body"><draw:frame draw:style-name="PluginODTAutoStyle_Frame_60_text_frame" draw:name="Frame9" text:anchor-type="paragraph" svg:width="481.89pt" draw:z-index="0" svg:min-height="1cm"><draw:text-box><table:table table:style-name="Table"><table:table-column table:style-name="odt_auto_style_table_column_19_1"/><table:table-row><table:table-cell office:value-type="string" table:style-name="tablecell"><text:p text:style-name="tablealignleft"><draw:frame draw:style-name="mediacenter" draw:name="20" text:anchor-type="paragraph" draw:z-index="20" svg:width="26.484791666667cm" style:rel-width="100%" svg:height="9.6352349939062cm" style:rel-height="scale"><draw:image xlink:href="Pictures/038c01e8229451e4c78e3f27edb49259.jpg" xlink:type="simple" xlink:show="embed" xlink:actuate="onLoad"/></draw:frame></text:p></table:table-cell></table:table-row></table:table></draw:text-box></draw:frame></text:p>
      <text:p text:style-name="Text_20_body"><text:line-break/></text:p>
      <text:h text:style-name="Heading_20_3" text:outline-level="3"><text:bookmark-start text:name="__RefHeading___modelohistorico_de_medicao_e_consumo_da_ligacao_de_agua_-_caern_7"/><text:bookmark-start text:name="modelohistorico_de_medicao_e_consumo_da_ligacao_de_agua_-_caern"/>MODELO: HISTÓRICO DE MEDIÇÃO E CONSUMO DA LIGAÇÃO DE ÁGUA - CAERN<text:bookmark-end text:name="__RefHeading___modelohistorico_de_medicao_e_consumo_da_ligacao_de_agua_-_caern_7"/><text:bookmark-end text:name="modelohistorico_de_medicao_e_consumo_da_ligacao_de_agua_-_caern"/></text:h>
      <text:p text:style-name="Text_20_body"><text:span text:style-name="Strong_20_Emphasis">Atenção</text:span>: clique sobre a imagem para aumentar seu tamanho.</text:p>
      <text:p text:style-name="Text_20_body"><draw:frame draw:style-name="PluginODTAutoStyle_Frame_64_text_frame" draw:name="Frame10" text:anchor-type="paragraph" svg:width="481.89pt" draw:z-index="0" svg:min-height="1cm"><draw:text-box><table:table table:style-name="Table"><table:table-column table:style-name="odt_auto_style_table_column_20_1"/><table:table-row><table:table-cell office:value-type="string" table:style-name="tablecell"><text:p text:style-name="tablealignleft"><draw:frame draw:style-name="mediacenter" draw:name="21" text:anchor-type="paragraph" draw:z-index="21" svg:width="26.51125cm" style:rel-width="100%" svg:height="12.632730832646cm" style:rel-height="scale"><draw:image xlink:href="Pictures/d3afcb141f9ce6077d7e215afad0b122.jpg" xlink:type="simple" xlink:show="embed" xlink:actuate="onLoad"/></draw:frame></text:p></table:table-cell></table:table-row></table:table></draw:text-box></draw:frame></text:p>
      <table:table table:style-name="Table">
        <table:table-column table:style-name="odt_auto_style_table_column_21_1"/>
        <table:table-row>
          <table:table-cell office:value-type="string" table:style-name="tablecell">
            <text:p text:style-name="tablealignleft">Clicando no ícone <draw:frame draw:style-name="media" draw:name="22" text:anchor-type="as-char" draw:z-index="22" svg:width="0.74083333333333cm" svg:height="0.68791666666667cm"><draw:image xlink:href="Pictures/6b86e73b8343471b4245484a183146e5.jpg" xlink:type="simple" xlink:show="embed" xlink:actuate="onLoad"/></draw:frame> do quadro <text:span text:style-name="Strong_20_Emphasis">Histórico de Medição e Consumo da Ligação de Água</text:span> o sistema visualiza o relatório acima para impressão, contendo as seguintes colunas:
<text:line-break/></text:p>
            <text:list text:style-name="Numbering_20_1" text:continue-numbering="false">
              <text:list-item>
                <text:p text:style-name="Numbering_20_1_Content_First"> <text:span text:style-name="Strong_20_Emphasis">Mês/Ano</text:span>: Mês e o ano da medição, no formato MM/AAAA.</text:p>
              </text:list-item>
              <text:list-item>
                <text:p text:style-name="Numbering_20_1_Content"> <text:span text:style-name="Strong_20_Emphasis">Leit.Conta</text:span>: Leitura da conta referente ao mês e ano da medição.</text:p>
              </text:list-item>
              <text:list-item>
                <text:p text:style-name="Numbering_20_1_Content"> <text:span text:style-name="Strong_20_Emphasis">Leit. Anterior</text:span>: Leitura considerada para faturamento referente ao mês anterior.</text:p>
              </text:list-item>
              <text:list-item>
                <text:p text:style-name="Numbering_20_1_Content"> <text:span text:style-name="Strong_20_Emphasis">Leit. Coletada</text:span>: Leitura coletada pelo leiturista em campo.</text:p>
              </text:list-item>
              <text:list-item>
                <text:p text:style-name="Numbering_20_1_Content"> <text:span text:style-name="Strong_20_Emphasis">Dt. Leit. Informada</text:span>: Indica, no formato DD/MM/AAAA, a data da leitura informada, referente ao mês e ano da medição.</text:p>
              </text:list-item>
              <text:list-item>
                <text:p text:style-name="Numbering_20_1_Content"> <text:span text:style-name="Strong_20_Emphasis">Leit. Informada</text:span>:  Inicialmente, <text:span text:style-name="Emphasis">igual</text:span> à leitura coletada. Somente será diferente nos casos em que não há impressão simultânea da conta em campo, sendo a leitura alterada pelo analista antes do faturamento.</text:p>
              </text:list-item>
              <text:list-item>
                <text:p text:style-name="Numbering_20_1_Content"> <text:span text:style-name="Strong_20_Emphasis">Dt. Leitura Faturada</text:span>: Indica, no formato DD/MM/AAAA, a data da leitura faturada, referente ao mês e ano da medição.</text:p>
              </text:list-item>
              <text:list-item>
                <text:p text:style-name="Numbering_20_1_Content"> <text:span text:style-name="Strong_20_Emphasis">Leit. Faturada</text:span>: Leitura considerada para faturamento, podendo ser diferente da informada ou coletada, nos casos de ajuste de leitura pelo consumo múltiplo da quantidade de economias, ou em caso de anormalidade de leitura ou consumo, onde a parametrização destas anormalidades comande uma leitura diferente da informada ou coletada.</text:p>
              </text:list-item>
              <text:list-item>
                <text:p text:style-name="Numbering_20_1_Content"> <text:span text:style-name="Strong_20_Emphasis">Consumo da conta</text:span>: Consumo atual da conta do mês, podendo ser diferente do consumo cobrado quando ocorrer <text:span text:style-name="Emphasis">retificação</text:span> do consumo da conta original faturada.</text:p>
              </text:list-item>
              <text:list-item>
                <text:p text:style-name="Numbering_20_1_Content"> <text:span text:style-name="Strong_20_Emphasis">Consumo cobrado</text:span>: Consumo considerado para cobrança no faturamento do mês.</text:p>
              </text:list-item>
              <text:list-item>
                <text:p text:style-name="Numbering_20_1_Content"> <text:span text:style-name="Strong_20_Emphasis">Consumo Faturado</text:span>: Maior valor <text:span text:style-name="Emphasis">entre</text:span> o consumo cobrado e o consumo mínimo da ligação.</text:p>
              </text:list-item>
              <text:list-item>
                <text:p text:style-name="Numbering_20_1_Content"> <text:span text:style-name="Strong_20_Emphasis">Média</text:span>: Média dos consumos, referente ao mês e ano da medição.</text:p>
              </text:list-item>
              <text:list-item>
                <text:p text:style-name="Numbering_20_1_Content"> <text:span text:style-name="Strong_20_Emphasis">Hidrômetro</text:span>: Número de identificação do hidrômetro.</text:p>
              </text:list-item>
              <text:list-item>
                <text:p text:style-name="Numbering_20_1_Content"> <text:span text:style-name="Strong_20_Emphasis">Anorm. Consumo</text:span>: Código da anormalidade de consumo, referente ao mês e ano da medição.</text:p>
              </text:list-item>
              <text:list-item>
                <text:p text:style-name="Numbering_20_1_Content"> <text:span text:style-name="Strong_20_Emphasis">Anorm. Leitura</text:span>: Leitura da anormalidade, referente ao mês e ano da medição.</text:p>
              </text:list-item>
              <text:list-item>
                <text:p text:style-name="Numbering_20_1_Content"> <text:span text:style-name="Strong_20_Emphasis">Sit. Leit. Atual</text:span>: Situação da leitura atual, referente ao mês e ano da medição.</text:p>
              </text:list-item>
              <text:list-item>
                <text:p text:style-name="Numbering_20_1_Content"> <text:span text:style-name="Strong_20_Emphasis">Categoria</text:span>: Categoria do imóvel.</text:p>
              </text:list-item>
              <text:list-item>
                <text:p text:style-name="Numbering_20_1_Content_Last"> <text:span text:style-name="Strong_20_Emphasis">Qtd. Economias</text:span>: Quantidade de economias do imóvel.</text:p>
              </text:list-item>
            </text:list>
          </table:table-cell>
        </table:table-row>
      </table:table>
      <text:p text:style-name="Text_20_body"><text:line-break/></text:p>
      <text:h text:style-name="Heading_20_3" text:outline-level="3"><text:bookmark-start text:name="__RefHeading___modelorelatorio_de_dados_da_analise_de_ligacao_de_consumo_do_imovel_8"/><text:bookmark-start text:name="modelorelatorio_de_dados_da_analise_de_ligacao_de_consumo_do_imovel"/>MODELO: RELATÓRIO DE DADOS DA ANÁLISE DE LIGAÇÃO DE CONSUMO DO IMÓVEL<text:bookmark-end text:name="__RefHeading___modelorelatorio_de_dados_da_analise_de_ligacao_de_consumo_do_imovel_8"/><text:bookmark-end text:name="modelorelatorio_de_dados_da_analise_de_ligacao_de_consumo_do_imovel"/></text:h>
      <text:p text:style-name="Text_20_body"><text:span text:style-name="Strong_20_Emphasis">Atenção</text:span>: clique sobre a imagem para aumentar seu tamanho.</text:p>
      <text:p text:style-name="Text_20_body"><draw:frame draw:style-name="PluginODTAutoStyle_Frame_71_text_frame" draw:name="Frame11" text:anchor-type="paragraph" svg:width="481.89pt" draw:z-index="0" svg:min-height="1cm"><draw:text-box><table:table table:style-name="Table"><table:table-column table:style-name="odt_auto_style_table_column_22_1"/><table:table-row><table:table-cell office:value-type="string" table:style-name="tablecell"><text:p text:style-name="tablealignleft"><draw:frame draw:style-name="mediacenter" draw:name="23" text:anchor-type="paragraph" draw:z-index="23" svg:width="26.458333333333cm" style:rel-width="100%" svg:height="30.914249261348cm" style:rel-height="scale"><draw:image xlink:href="Pictures/789f34bcb3c1775165dd83b5ef49bae5.jpg" xlink:type="simple" xlink:show="embed" xlink:actuate="onLoad"/></draw:frame></text:p></table:table-cell></table:table-row></table:table></draw:text-box></draw:frame></text:p>
      <text:p text:style-name="Text_20_body"><text:line-break/></text:p>
      <text:h text:style-name="Heading_20_1" text:outline-level="1"><text:bookmark-start text:name="__RefHeading___funcionalidade_dos_botoes_9"/><text:bookmark-start text:name="funcionalidade_dos_botoes"/>Funcionalidade dos Botões<text:bookmark-end text:name="__RefHeading___funcionalidade_dos_botoes_9"/><text:bookmark-end text:name="funcionalidade_dos_botoes"/></text:h>
      <text:p text:style-name="Text_20_body">Veja, abaixo, uma descrição da funcionalidade dos botões desta tela.</text:p>
      <table:table table:style-name="Table">
        <table:table-column/>
        <table:table-column/>
        <table:table-row>
          <table:table-cell office:value-type="string" table:style-name="tableheader">
            <text:p text:style-name="Table_20_Heading">Botão</text:p>
          </table:table-cell>
          <table:table-cell office:value-type="string" table:style-name="tableheader">
            <text:p text:style-name="Table_20_Heading">Descrição da Funcionalidade</text:p>
          </table:table-cell>
        </table:table-row>
        <table:table-row>
          <table:table-cell office:value-type="string" table:style-name="tablecell">
            <text:p text:style-name="tablealignleft"><draw:frame draw:style-name="media" draw:name="24" text:anchor-type="as-char" draw:z-index="24" svg:width="2.0902083333333cm" style:rel-width="100%" svg:height="0.52916666666667cm" style:rel-height="scale"><draw:image xlink:href="Pictures/594b7dcad5d88d83b9cfa70ef6ed20f6.png" xlink:type="simple" xlink:show="embed" xlink:actuate="onLoad"/></draw:frame></text:p>
          </table:table-cell>
          <table:table-cell office:value-type="string" table:style-name="tablecell">
            <text:p text:style-name="tablealignleft">Utilize este botão para voltar para a aba anterior.</text:p>
          </table:table-cell>
        </table:table-row>
        <table:table-row>
          <table:table-cell office:value-type="string" table:style-name="tablecell">
            <text:p text:style-name="tablealignleft"><draw:frame draw:style-name="media" draw:name="25" text:anchor-type="as-char" draw:z-index="25" svg:width="2.1166666666667cm" style:rel-width="100%" svg:height="0.555625cm" style:rel-height="scale"><draw:image xlink:href="Pictures/6139004d0bc5277d85d6495002cff5db.png" xlink:type="simple" xlink:show="embed" xlink:actuate="onLoad"/></draw:frame></text:p>
          </table:table-cell>
          <table:table-cell office:value-type="string" table:style-name="tablecell">
            <text:p text:style-name="tablealignleft">Utilize este botão para avançar para a próxima aba.</text:p>
          </table:table-cell>
        </table:table-row>
        <table:table-row>
          <table:table-cell office:value-type="string" table:style-name="tablecell">
            <text:p text:style-name="tablealignleft"><draw:frame draw:style-name="media" draw:name="26" text:anchor-type="as-char" draw:z-index="26" svg:width="1.6933333333333cm" svg:height="0.555625cm"><draw:image xlink:href="Pictures/809d1c3219c33efb2eb26f2d3a0fd46c.jpg" xlink:type="simple" xlink:show="embed" xlink:actuate="onLoad"/></draw:frame></text:p>
          </table:table-cell>
          <table:table-cell office:value-type="string" table:style-name="tablecell">
            <text:p text:style-name="tablealignleft">Utilize este botão para fechar esta funcionalidade e voltar para a tela inicial do sistema.</text:p>
          </table:table-cell>
        </table:table-row>
        <table:table-row>
          <table:table-cell office:value-type="string" table:style-name="tablecell">
            <text:p text:style-name="tablealignleft"><draw:frame draw:style-name="media" draw:name="27" text:anchor-type="as-char" draw:z-index="27" svg:width="0.74083333333333cm" svg:height="0.68791666666667cm"><draw:image xlink:href="Pictures/6b86e73b8343471b4245484a183146e5.jpg" xlink:type="simple" xlink:show="embed" xlink:actuate="onLoad"/></draw:frame></text:p>
          </table:table-cell>
          <table:table-cell office:value-type="string" table:style-name="tablecell">
            <text:p text:style-name="tablealignleft">Este botão será apresentado após a expansão das informações do <text:span text:style-name="Strong_20_Emphasis">Histórico de Medição e Consumo da Ligação de Água</text:span>, ou <text:span text:style-name="Strong_20_Emphasis">RELATÓRIO DE DADOS DA ANÁLISE DE LIGAÇÃO DE CONSUMO DO IMÓVEL</text:span>.</text:p>
          </table:table-cell>
        </table:table-row>
        <table:table-row>
          <table:table-cell office:value-type="string" table:style-name="tablecell">
            <text:p text:style-name="tablealignleft"><draw:frame draw:style-name="media" draw:name="28" text:anchor-type="as-char" draw:z-index="28" svg:width="0.79375cm" svg:height="0.873125cm"><draw:image xlink:href="Pictures/068ab3b54edaad3fb83da436d6d53ee2.png" xlink:type="simple" xlink:show="embed" xlink:actuate="onLoad"/></draw:frame></text:p>
          </table:table-cell>
          <table:table-cell office:value-type="string" table:style-name="tablecell">
            <text:p text:style-name="tablealignleft">O <text:span text:style-name="Strong_20_Emphasis">Hint</text:span> na linha de Dados do Imóvel exibe dados do imóvel, e o <text:span text:style-name="Strong_20_Emphasis">hint</text:span> ao lado da Situação de Água somente será exibido quando o imóvel estiver na situação de cortado, contendo os dados do corte.</text:p>
          </table:table-cell>
        </table:table-row>
        <table:table-row>
          <table:table-cell office:value-type="string" table:style-name="tablecell">
            <text:p text:style-name="tablealignleft"><draw:frame draw:style-name="media" draw:name="29" text:anchor-type="as-char" draw:z-index="29" svg:width="13.229166666667cm" svg:height="1.1127336448598cm"><draw:image xlink:href="Pictures/14922df04c7bd6b62f389b7b0a885dbc.jpg" xlink:type="simple" xlink:show="embed" xlink:actuate="onLoad"/></draw:frame></text:p>
          </table:table-cell>
          <table:table-cell office:value-type="string" table:style-name="tablecell">
            <text:p text:style-name="tablealignleft">Ao clicar neste botão, o sistema visualiza uma tela com o histórico de instalação de hidrômetro do imóvel.</text:p>
          </table:table-cell>
        </table:table-row>
      </table:table>
      <text:h text:style-name="Heading_20_2" text:outline-level="2"><text:bookmark-start text:name="__RefHeading___referencias_10"/><text:bookmark-start text:name="referencias"/>Referências<text:bookmark-end text:name="__RefHeading___referencias_10"/><text:bookmark-end text:name="referencias"/></text:h>
      <text:p text:style-name="Text_20_body"><text:span text:style-name="Strong_20_Emphasis"><text:a xlink:type="simple" xlink:href="https://gsan.com.br/doku.php?id=postgres:geral:pesquisa:uc0013" text:style-name="Internet_20_link" text:visited-style-name="Visited_20_Internet_20_Link">Pesquisar Imóvel</text:a></text:span></text:p>
      <text:p text:style-name="Text_20_body"><text:span text:style-name="Strong_20_Emphasis"><text:a xlink:type="simple" xlink:href="https://gsan.com.br/doku.php?id=postgres:cadastro:uc0472" text:style-name="Internet_20_link" text:visited-style-name="Visited_20_Internet_20_Link">Consultar Imóvel</text:a></text:span></text:p>
      <text:p text:style-name="Text_20_body"><text:span text:style-name="Strong_20_Emphasis"><text:a xlink:type="simple" xlink:href="https://gsan.com.br/doku.php?id=postgres:cadastro:uc0014" text:style-name="Internet_20_link" text:visited-style-name="Visited_20_Internet_20_Link">Manter Imóvel</text:a></text:span></text:p>
      <text:p text:style-name="Text_20_body"><text:span text:style-name="Strong_20_Emphasis"><text:a xlink:type="simple" xlink:href="https://gsan.com.br/doku.php?id=postgres:cadastro:uc0007" text:style-name="Internet_20_link" text:visited-style-name="Visited_20_Internet_20_Link">Inserir Cliente</text:a></text:span></text:p>
      <text:h text:style-name="Heading_20_3" text:outline-level="3"><text:bookmark-start text:name="__RefHeading___termos_principais_11"/><text:bookmark-start text:name="termos_principais"/>Termos Principais<text:bookmark-end text:name="__RefHeading___termos_principais_11"/><text:bookmark-end text:name="termos_principais"/></text:h>
      <text:p text:style-name="Text_20_body"><text:span text:style-name="Strong_20_Emphasis"><text:a xlink:type="simple" xlink:href="https://gsan.com.br/doku.php?id=ajuda:i#imovel_condominio" text:style-name="Internet_20_link" text:visited-style-name="Visited_20_Internet_20_Link">Imóvel</text:a></text:span></text:p>
      <text:p text:style-name="Text_20_body"><text:span text:style-name="Strong_20_Emphasis"><text:a xlink:type="simple" xlink:href="https://gsan.com.br/doku.php?id=ajuda:a#anormalidade_de_consumo" text:style-name="Internet_20_link" text:visited-style-name="Visited_20_Internet_20_Link">Anormalidade de Consumo</text:a></text:span></text:p>
      <text:p text:style-name="Text_20_body"><text:span text:style-name="Strong_20_Emphasis"><text:a xlink:type="simple" xlink:href="https://gsan.com.br/doku.php?id=ajuda:s#situacao_da_ligacao_de_agua" text:style-name="Internet_20_link" text:visited-style-name="Visited_20_Internet_20_Link">Situação da Ligação de Água</text:a></text:span></text:p>
      <text:p text:style-name="Text_20_body"><text:span text:style-name="Strong_20_Emphasis"><text:a xlink:type="simple" xlink:href="https://gsan.com.br/doku.php?id=ajuda:s#situacao_da_ligacao_de_esgoto" text:style-name="Internet_20_link" text:visited-style-name="Visited_20_Internet_20_Link">Situação da Ligação de Esgoto</text:a></text:span></text:p>
      <text:h text:style-name="Heading_20_3" text:outline-level="3"><text:bookmark-start text:name="__RefHeading___videos_12"/><text:bookmark-start text:name="videos"/>Vídeos<text:bookmark-end text:name="__RefHeading___videos_12"/><text:bookmark-end text:name="videos"/></text:h>
      <text:p text:style-name="Text_20_body"><text:span text:style-name="Strong_20_Emphasis"><text:a xlink:type="simple" xlink:href="https://gsan.com.br/doku.php?id=treinamentos:livre:video-aulas:consultar_imovel#aba_analise_ligacao_e_consumo" text:style-name="Internet_20_link" text:visited-style-name="Visited_20_Internet_20_Link">Análise da Ligação e Consumo</text:a></text:span></text:p>
      <text:p text:style-name="Text_20_body"><text:line-break/>
<text:line-break/>
Clique <text:span text:style-name="Strong_20_Emphasis"><text:a xlink:type="simple" xlink:href="https://gsan.com.br/doku.php?id=ajuda" text:style-name="Internet_20_link" text:visited-style-name="Visited_20_Internet_20_Link">aqui</text:a></text:span> para retornar ao Menu Principal do GS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ell">
</style:style>
    <style:style style:family="paragraph">
</style:style>
    <style:style style:family="table-column">
</style:style>
    <style:style style:name="PluginODTAutoStyle_Frame_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2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3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38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4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56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7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5T13::29:15</meta:creation-date>
    <dc:creator>Generated</dc:creator>
    <dc:date>2026-09-15T13::29:15</dc:date>
    <dc:language>en-US</dc:language>
    <meta:editing-cycles>1</meta:editing-cycles>
    <meta:editing-duration>PT0S</meta:editing-duration>
    <dc:title>ajuda:analise_ligacao_consumo</dc:title>
  </office:meta>
</office:document-meta>
</file>