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png" manifest:full-path="Pictures/8d25b144f3d08c9f6895350fdebadfb4.png"/>
  <manifest:file-entry manifest:media-type="image/jpeg" manifest:full-path="Pictures/a2697114e548722278ea77b1e7422878.jpg"/>
  <manifest:file-entry manifest:media-type="image/png" manifest:full-path="Pictures/216d4ceb428e8bbd13eed06fe92dae04.png"/>
  <manifest:file-entry manifest:media-type="image/jpeg" manifest:full-path="Pictures/f2dca060e52b1bb9f258c28169bdee9f.jpg"/>
  <manifest:file-entry manifest:media-type="image/jpeg" manifest:full-path="Pictures/1cc0f4a1045ab8f8813d6c00c809260f.jpg"/>
  <manifest:file-entry manifest:media-type="image/gif" manifest:full-path="Pictures/4a1d013358fec02f62fd9128287614a7.gif"/>
  <manifest:file-entry manifest:media-type="image/gif" manifest:full-path="Pictures/8fb21656a5cd9bfdcf4bc167f8eb632e.gif"/>
  <manifest:file-entry manifest:media-type="image/gif" manifest:full-path="Pictures/7d683db972d9051c5dfecc78c7cc997d.gif"/>
  <manifest:file-entry manifest:media-type="image/jpeg" manifest:full-path="Pictures/0691888d6e0ca0b061363683176b69f3.jpg"/>
  <manifest:file-entry manifest:media-type="image/jpeg" manifest:full-path="Pictures/c764417b59b1b941435a4d3b9a0733e3.jpg"/>
  <manifest:file-entry manifest:media-type="image/jpeg" manifest:full-path="Pictures/3eaa734ea9ec9d3342fdb7577701ea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alterar_dados_para_faturamento"/><text:bookmark-start text:name="__RefHeading___atualizar_dados_do_faturamento_1"/><text:bookmark-start text:name="atualizar_dados_do_faturamento"/>Atualizar Dados do Faturamento<text:bookmark-end text:name="__RefHeading___atualizar_dados_do_faturamento_1"/><text:bookmark-end text:name="atualizar_dados_do_fatura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permite que você atualize as informações relacionadas ao faturamento, identificando nas consultas do sistema quando uma leitura for alterada para o próximo mês. Ela pode ser acionada a partir de duas opções:
<text:line-break/>
Via <text:span text:style-name="Strong_20_Emphasis">Menu</text:span> do sistema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leituras_e_consumo" text:style-name="Internet_20_link" text:visited-style-name="Visited_20_Internet_20_Link">Leituras e Consumo</text:a> &gt; Alterar Dados para Faturamento</text:span>.</text:p>
            <text:p text:style-name="Text_20_body"><text:line-break/></text:p>
            <text:p text:style-name="Text_20_body">A partir do botão <draw:frame draw:style-name="media" draw:name="1" text:anchor-type="as-char" draw:z-index="1" svg:width="6.4822916666667cm" style:rel-width="100%" svg:height="0.635cm" style:rel-height="scale"><draw:image xlink:href="Pictures/8d25b144f3d08c9f6895350fdebadfb4.png" xlink:type="simple" xlink:show="embed" xlink:actuate="onLoad"/></draw:frame>, existente na tela <text:span text:style-name="Strong_20_Emphasis"><text:a xlink:type="simple" xlink:href="https://gsan.com.br/doku.php?id=ajuda:analise_da_medicao_e_consumo_do_mes" text:style-name="Internet_20_link" text:visited-style-name="Visited_20_Internet_20_Link">Análise da Medição e Consumo do Mês</text:a></text:span>.</text:p>
            <text:p text:style-name="Text_20_body">Feito isso, o sistema visualiza a tela a seguir:</text:p>
          </table:table-cell>
        </table:table-row>
      </table:table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2" text:anchor-type="paragraph" draw:z-index="2" svg:width="16.377708333333cm" svg:height="23.495cm"><draw:image xlink:href="Pictures/a2697114e548722278ea77b1e742287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o caso da 2ª opção de acesso, os campos <text:span text:style-name="Strong_20_Emphasis">Matrícula do Imóvel</text:span>, <text:span text:style-name="Strong_20_Emphasis">Tipo de Medição</text:span>, e o botão <draw:frame draw:style-name="media" draw:name="3" text:anchor-type="as-char" draw:z-index="3" svg:width="1.7991666666667cm" svg:height="0.50270833333333cm"><draw:image xlink:href="Pictures/216d4ceb428e8bbd13eed06fe92dae04.png" xlink:type="simple" xlink:show="embed" xlink:actuate="onLoad"/></draw:frame> ficam protegidos contra atualizações e desabilitados, uma vez que a consulta ao imóvel foi realizada na tela anterior. Após a atualização das informações, o sistema retorna para a tela de origem. Em ambas as situações, o sistema apresenta os campos do imóvel e dos dados do faturamento preenchidos com as informações existentes no banco de dados.</text:p>
            <text:p text:style-name="Text_20_body">Efetue as alterações que desejar e clique no botão <draw:frame draw:style-name="media" draw:name="4" text:anchor-type="as-char" draw:z-index="4" svg:width="1.6933333333333cm" svg:height="0.52916666666667cm"><draw:image xlink:href="Pictures/f2dca060e52b1bb9f258c28169bdee9f.jpg" xlink:type="simple" xlink:show="embed" xlink:actuate="onLoad"/></draw:frame> para solicitar ao sistema a atualização das informações na base de dados, conforme tela de sucesso <text:span text:style-name="Strong_20_Emphasis"><text:a xlink:type="simple" xlink:href="#__RefHeading___tela_de_sucesso_3" text:style-name="Local_20_link" text:visited-style-name="Visited_20_Local_20_Link">AQUI</text:a></text:span>.
<text:line-break/></text:p>
            <text:p text:style-name="Text_20_body">Para atualizar as leituras (campos <text:span text:style-name="Strong_20_Emphasis">Leitura Anterior</text:span> e <text:span text:style-name="Strong_20_Emphasis">Data da Leitura Anterior</text:span>, já exibidos, podendo ser alterados; e <text:span text:style-name="Strong_20_Emphasis">Leitura Atual Informada</text:span> e <text:span text:style-name="Strong_20_Emphasis">Data da Leitura Atual Informada</text:span>, preenchidos por você; o sistema leva em consideração qualquer um dos tipos de medição selecionados no campo obrigatório <text:span text:style-name="Strong_20_Emphasis">Tipo de Medição</text:span>. Feito isso, o sistema executa duas validações:</text:p>
            <text:list text:style-name="Numbering_20_1" text:continue-numbering="false">
              <text:list-item>
                <text:p text:style-name="Numbering_20_1_Content_First"> Caso o ano e mês da <text:span text:style-name="Strong_20_Emphasis">Data da Leitura Atual Informada</text:span> sejam diferentes do ano e mês do faturamento corrente e do ano e mês seguinte, o sistema exibe a mensagem: <text:span text:style-name="Emphasis">Data de Leitura Atual Informada incompatível com o ciclo do faturamento</text:span>.</text:p>
              </text:list-item>
              <text:list-item>
                <text:p text:style-name="Numbering_20_1_Content"> Caso a <text:span text:style-name="Strong_20_Emphasis">Data da Leitura Atual Informada</text:span> seja inferior à <text:span text:style-name="Strong_20_Emphasis">Data da Leitura Anterior de Faturamento</text:span>, o sistema exibe a mensagem: <text:span text:style-name="Emphasis">Data de Leitura Atual Informada inferior à Data de Leitura Anterior de Faturamento</text:span>.</text:p>
              </text:list-item>
              <text:list-item>
                <text:p text:style-name="Numbering_20_1_Content_Last"> Caso a atualização das leituras seja feita com sucesso, é possível visualizá-las no quadro <text:span text:style-name="Strong_20_Emphasis">Dados do Faturamento</text:span> <text:span text:style-name="Strong_20_Emphasis"><text:a xlink:type="simple" xlink:href="https://gsan.com.br/doku.php?id=ajuda:resumo_da_analise_da_medicao_e_consumo_do_mes" text:style-name="Internet_20_link" text:visited-style-name="Visited_20_Internet_20_Link">AQUI</text:a></text:span> e nos quadros <text:span text:style-name="Strong_20_Emphasis">Histórico de Medição</text:span> ou <text:span text:style-name="Strong_20_Emphasis">Histórico de Medição de Poço</text:span> <text:span text:style-name="Strong_20_Emphasis"><text:a xlink:type="simple" xlink:href="https://gsan.com.br/doku.php?id=ajuda:analise_ligacao_consumo" text:style-name="Internet_20_link" text:visited-style-name="Visited_20_Internet_20_Link">AQUI</text:a></text:span> com o <text:span text:style-name="Emphasis">status</text:span> <text:span text:style-name="Strong_20_Emphasis">Alterada</text:span>, indicando que no mês referente a leitura foi alterada. 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5" text:anchor-type="paragraph" draw:z-index="5" svg:width="20.108333333333cm" style:rel-width="100%" svg:height="3.254375cm" style:rel-height="scale"><draw:image xlink:href="Pictures/1cc0f4a1045ab8f8813d6c00c809260f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 tela de sucesso será apresentada após você clicar no botão <draw:frame draw:style-name="media" draw:name="6" text:anchor-type="as-char" draw:z-index="6" svg:width="1.6933333333333cm" svg:height="0.52916666666667cm"><draw:image xlink:href="Pictures/f2dca060e52b1bb9f258c28169bdee9f.jpg" xlink:type="simple" xlink:show="embed" xlink:actuate="onLoad"/></draw:frame> e não houver inconsistência no conteúdo dos campos da tela. O sistema apresentará a mensagem abaixo, quando a atualização tiver sido realizada com sucesso e a origem da chamada tiver sido através do menu:</text:p>
            <text:p text:style-name="Text_20_body"><text:span text:style-name="Emphasis">Dados do faturamento do imóvel (matrícula do imóvel) atualizados com sucesso</text:span>.</text:p>
            <text:p text:style-name="Text_20_body">O sistema apresentará duas opções após a atualização dos dados para faturamento. 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Menu Principal  - Para voltar à tela principal.</text:p>
              </text:list-item>
              <text:list-item>
                <text:p text:style-name="List_20_1_Content_Last"> Atualizar Outros Dados para Faturamento - Para efetuar a atualização dos dados para faturamento de outro imóvel.</text:p>
              </text:list-item>
            </text:list>
            <text:p text:style-name="Text_20_body">Caso a origem da chamada não tenha sido pelo menu, o sistema, simplesmente, volta para a tela de origem.</text:p>
          </table:table-cell>
        </table:table-row>
      </table:table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dos do Imóvel</text:span></text:p>
          </table:table-cell>
          <table:table-cell office:value-type="string" table:style-name="tablecell">
            <text:p text:style-name="tablealignleft">Nesta parte da tela você deverá informar a matrícula do imóvel, para o qual, deseja alterar os dados para faturamento, e o tipo da medição. Após preencher estas informações, pressione o botão <draw:frame draw:style-name="media" draw:name="7" text:anchor-type="as-char" draw:z-index="7" svg:width="1.7991666666667cm" svg:height="0.50270833333333cm"><draw:image xlink:href="Pictures/216d4ceb428e8bbd13eed06fe92dae04.png" xlink:type="simple" xlink:show="embed" xlink:actuate="onLoad"/></draw:frame>, que as informações do imóvel (endereço) e do dados do faturamento serão apresentados. Os campos apresentados nesta parte da tela podem ser classificados em dois grupos: Campos de Pesquisas; Campos de Consultas. Os campos de pesquisas deverão ser utilizados para que você informe os parâmetros de pesquisa. Eles poderão ser atualizados pelo usuário, mas serão protegidos contra atualização quando a origem da chamada tiver sido a partir da tela  <text:span text:style-name="Strong_20_Emphasis"><text:a xlink:type="simple" xlink:href="https://gsan.com.br/doku.php?id=ajuda:analise_da_medicao_e_consumo_do_mes" text:style-name="Internet_20_link" text:visited-style-name="Visited_20_Internet_20_Link">Análise da Medição e Consumo do Mês</text:a></text:span>, pois o imóvel já virá selecionado da tela anterior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trícula do Imóvel</text:span></text:p>
          </table:table-cell>
          <table:table-cell office:value-type="string" table:style-name="tablecell">
            <text:p text:style-name="tablealignleft">Campo obrigatório - Informe a matrícula de um imóvel e tecle Enter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<text:span text:style-name="Strong_20_Emphasis"><text:a xlink:type="simple" xlink:href="https://gsan.com.br/doku.php?id=ajuda:pesquisar_imovel" text:style-name="Internet_20_link" text:visited-style-name="Visited_20_Internet_20_Link">Pesquisar Imóvel</text:a></text:span> no cadastro. Após a informação da matrícula de um imóvel, ou da seleção de um imóvel na tela de pesquisa, o sistema atualizará a <text:span text:style-name="Emphasis">Inscrição do Imóvel</text:span>, no campo corresponde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Medição</text:span></text:p>
          </table:table-cell>
          <table:table-cell office:value-type="string" table:style-name="tablecell">
            <text:p text:style-name="tablealignleft">Campo obrigatório - Selecione o tipo de medição para o qual deseja alterar os dados para faturamento. As opções são: Ligação de Água; e Poç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mpos de Consultas</text:span></text:p>
          </table:table-cell>
          <table:table-cell office:value-type="string" table:style-name="tablecell">
            <text:p text:style-name="tablealignleft">Os campos de consultas não podem ser atualizados, e servem para apresentar as informações do imóvel selecionado: Imóvel Selecionado; Tipo de Medição; Endereç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dos do Faturamento</text:span></text:p>
          </table:table-cell>
          <table:table-cell office:value-type="string" table:style-name="tablecell">
            <text:p text:style-name="tablealignleft">Abaixo estão relacionados, apenas, os campos que podem ser atualizados. Caso o tipo de medição corresponda à medição de água, e não exista hidrômetro instalado para a ligação; ou o tipo de medição corresponda a poço e não exista hidrômetro instalado para o poço, o sistema irá disponibilizar para alteração, apenas, o campo <text:span text:style-name="Strong_20_Emphasis">Anormalidade de Leitura Informada</text:span>. Os demais ficarão protegidos contra alteraçã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eitura Anterior de Faturamento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Valor da Leitura</text:span></text:p>
          </table:table-cell>
          <table:table-cell office:value-type="string" table:style-name="tablecell">
            <text:p text:style-name="tablealignleft">Informe o valor da leitura anterior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</text:span></text:p>
          </table:table-cell>
          <table:table-cell office:value-type="string" table:style-name="tablecell">
            <text:p text:style-name="tablealignleft">Você tem duas opções para informar a data: Digitando-a no campo - Neste caso, não precisa se preocupar com a as barras de separação, pois o sistema as coloca automaticamente. A data deve ser informada no formato: DD/MM/AAAA, onde DD é o dia, MM, o mês e AAAA, o ano. O dia e o mês devem ser informados, obrigatoriamente, com dois dígitos e o ano com quatro. Pesquisando-a em um calendário - Neste caso, clique no botão <draw:frame draw:style-name="media" draw:name="9" text:anchor-type="as-char" draw:z-index="9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existente ao lado do campo, que será apresentada uma tela onde você poderá selecionar uma data no calendá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eitura Atual Informada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Valor da Leitura</text:span></text:p>
          </table:table-cell>
          <table:table-cell office:value-type="string" table:style-name="tablecell">
            <text:p text:style-name="tablealignleft">Informe o valor da leitura atua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</text:span></text:p>
          </table:table-cell>
          <table:table-cell office:value-type="string" table:style-name="tablecell">
            <text:p text:style-name="tablealignleft">Você tem duas opções para informar a data: Digitando-a no campo - Neste caso, não precisa se preocupar com a as barras de separação, pois o sistema as coloca automaticamente. A data deve ser informada no formato: DD/MM/AAAA, onde DD é o dia, MM, o mês e AAAA, o ano. O dia e o mês devem ser informados, obrigatoriamente, com dois dígitos e o ano com quatro. Pesquisando-a em um calendário - Neste caso, clique no botão <draw:frame draw:style-name="media" draw:name="10" text:anchor-type="as-char" draw:z-index="10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existente ao lado do campo, que será apresentada uma tela onde você poderá selecionar uma data no calendá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Confirmação de Leitura Atual Informada</text:span></text:p>
          </table:table-cell>
          <table:table-cell office:value-type="string" table:style-name="tablecell">
            <text:p text:style-name="tablealignleft">Informe se a leitura atual informada foi confirmada, ou n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ormalidade de Leitura Informada</text:span></text:p>
          </table:table-cell>
          <table:table-cell office:value-type="string" table:style-name="tablecell">
            <text:p text:style-name="tablealignleft">Informe o código da anormalidade e tecle Enter, ou, caso não conheça o código da anormalidade, pressione o botão <draw:frame draw:style-name="media" draw:name="11" text:anchor-type="as-char" draw:z-index="11" svg:width="0.60854166666667cm" svg:height="0.555625cm"><draw:image xlink:href="Pictures/4a1d013358fec02f62fd9128287614a7.gif" xlink:type="simple" xlink:show="embed" xlink:actuate="onLoad"/></draw:frame>, que fica ao lado do campo, que será apresentada uma tela de <text:span text:style-name="Emphasis">popup</text:span>, onde será possível <text:span text:style-name="Strong_20_Emphasis"><text:a xlink:type="simple" xlink:href="https://gsan.com.br/doku.php?id=ajuda:pesquisar_anormalidade" text:style-name="Internet_20_link" text:visited-style-name="Visited_20_Internet_20_Link">Pesquisar Anormalidade</text:a></text:span> de leitura. Após a realização da pesquisa das anormalidades, você poderá selecionar a anormalidade que deseja informar. Caso deseje limpar o campo, clique no botão <draw:frame draw:style-name="media" draw:name="12" text:anchor-type="as-char" draw:z-index="12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sumo Informado do Mês</text:span></text:p>
          </table:table-cell>
          <table:table-cell office:value-type="string" table:style-name="tablecell">
            <text:p text:style-name="tablealignleft">Informe o valor do consumo do mês. Este valor não pode ser superior: à 5 vezes a média do consumo; à 30 vezes a quantidade de economias; e ao consumo medid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7991666666667cm" svg:height="0.50270833333333cm"><draw:image xlink:href="Pictures/216d4ceb428e8bbd13eed06fe92dae04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pesquisa das informações de endereço e para faturamento do imóvel informado no campo correspond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acionar este botão, o sistema írá abrir uma tela para que você selecione a data a partir de um calendário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tivar a funcionalidade <text:span text:style-name="Strong_20_Emphasis"><text:a xlink:type="simple" xlink:href="https://gsan.com.br/doku.php?id=ajuda:pesquisar_anormalidade" text:style-name="Internet_20_link" text:visited-style-name="Visited_20_Internet_20_Link">Pesquisar Anormalidades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pagar as informações existentes no campo <text:span text:style-name="Strong_20_Emphasis">Anormalidade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voltar para a tela anterior.<text:line-break/>Este botão só é apresentado quando a origem da chamada tiver sido através da tela <text:span text:style-name="Strong_20_Emphasis"><text:a xlink:type="simple" xlink:href="https://gsan.com.br/doku.php?id=ajuda:analise_da_medicao_e_consumo_do_mes" text:style-name="Internet_20_link" text:visited-style-name="Visited_20_Internet_20_Link">Análise da Medição e Consumo do Mês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6458333333333cm" style:rel-width="100%" svg:height="0.78980099502488cm" style:rel-height="scale"><draw:image xlink:href="Pictures/c764417b59b1b941435a4d3b9a0733e3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a tela volte ao seu estado inicial de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o sistema encerre, sem salvar o que está sendo feito, e volte para a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6933333333333cm" svg:height="0.52916666666667cm"><draw:image xlink:href="Pictures/f2dca060e52b1bb9f258c28169bdee9f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atualização das informações. Neste caso, é necessário que todos os campos estejam preenchidos corretamente.<text:line-break/>Caso exista alguma inconsistência, o sistema emitirá a mensagem de crítica correspondente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micromedicao:uc0091" text:style-name="Internet_20_link" text:visited-style-name="Visited_20_Internet_20_Link">Alterar Dados para Faturament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p text:style-name="Text_20_body"><text:span text:style-name="Strong_20_Emphasis"><text:a xlink:type="simple" xlink:href="https://gsan.com.br/doku.php?id=ajuda:leituras_e_consumo" text:style-name="Internet_20_link" text:visited-style-name="Visited_20_Internet_20_Link">Leituras e Consumo</text:a></text:span></text:p>
      <text:p text:style-name="Text_20_body">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7::50:44</meta:creation-date>
    <dc:creator>Generated</dc:creator>
    <dc:date>2026-09-16T07::50:44</dc:date>
    <dc:language>en-US</dc:language>
    <meta:editing-cycles>1</meta:editing-cycles>
    <meta:editing-duration>PT0S</meta:editing-duration>
    <dc:title>ajuda:alterar_dados_para_faturamento</dc:title>
  </office:meta>
</office:document-meta>
</file>